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20200000108F6929027.png"/>
  <manifest:file-entry manifest:media-type="image/png" manifest:full-path="Pictures/1000000000000194000001604B4FC717.png"/>
  <manifest:file-entry manifest:media-type="image/png" manifest:full-path="Pictures/10000000000002B500000244F656F771.png"/>
  <manifest:file-entry manifest:media-type="image/png" manifest:full-path="Pictures/100000000000018D000000E980D80EF8.png"/>
  <manifest:file-entry manifest:media-type="image/png" manifest:full-path="Pictures/10000000000001EE000000F09CBCFA8C.png"/>
  <manifest:file-entry manifest:media-type="image/png" manifest:full-path="Pictures/1000000000000500000003200B0A0547.png"/>
  <manifest:file-entry manifest:media-type="image/png" manifest:full-path="Pictures/100000000000035D0000022F4E36CB8C.png"/>
  <manifest:file-entry manifest:media-type="image/png" manifest:full-path="Pictures/10000000000002E600000182EB7A1E7F.png"/>
  <manifest:file-entry manifest:media-type="image/png" manifest:full-path="Pictures/100000000000018F000000B8F7B337E1.png"/>
  <manifest:file-entry manifest:media-type="image/png" manifest:full-path="Pictures/10000000000002BE00000225AD4281DE.png"/>
  <manifest:file-entry manifest:media-type="image/png" manifest:full-path="Pictures/10000000000002FF0000023826B6E6CC.png"/>
  <manifest:file-entry manifest:media-type="image/png" manifest:full-path="Pictures/100000000000050000000320A2CF4B20.png"/>
  <manifest:file-entry manifest:media-type="image/png" manifest:full-path="Pictures/100000000000038300000203D0B6ED6C.png"/>
  <manifest:file-entry manifest:media-type="image/png" manifest:full-path="Pictures/100000000000026E000000CE8BCC6B24.png"/>
  <manifest:file-entry manifest:media-type="image/png" manifest:full-path="Pictures/10000000000004FF000000950739EC4F.png"/>
  <manifest:file-entry manifest:media-type="image/png" manifest:full-path="Pictures/10000000000004FE000000939EF06BC0.png"/>
  <manifest:file-entry manifest:media-type="image/png" manifest:full-path="Pictures/10000000000003050000023EC77E5E1E.png"/>
  <manifest:file-entry manifest:media-type="image/png" manifest:full-path="Pictures/10000000000002B6000002ACBA0CEEC6.png"/>
  <manifest:file-entry manifest:media-type="image/png" manifest:full-path="Pictures/10000000000001E90000018101067842.png"/>
  <manifest:file-entry manifest:media-type="image/png" manifest:full-path="Pictures/10000000000002770000014D181BB35B.png"/>
  <manifest:file-entry manifest:media-type="image/png" manifest:full-path="Pictures/10000000000004EE000000B6A25D2FF6.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 svg:font-family="StarSymbol"/>
    <style:font-face style:name="Liberation Mono" svg:font-family="'Liberation Mono'" style:font-family-generic="modern" style:font-pitch="fixed"/>
    <style:font-face style:name="Nimbus Mono L" svg:font-family="'Nimbus Mono L'" style:font-adornments="Bold Oblique" style:font-family-generic="modern" style:font-pitch="fixed"/>
    <style:font-face style:name="Bitstream Charter" svg:font-family="'Bitstream Charter'" style:font-family-generic="roman"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automatic-styles>
    <style:style style:name="P1" style:family="paragraph" style:parent-style-name="Frame_20_contents">
      <style:paragraph-properties fo:margin-left="0cm" fo:margin-right="0cm" fo:text-indent="0cm" style:auto-text-indent="false"/>
    </style:style>
    <style:style style:name="P2" style:family="paragraph" style:parent-style-name="Frame_20_contents">
      <style:paragraph-properties fo:margin-left="0cm" fo:margin-right="0cm" fo:text-indent="0cm" style:auto-text-indent="false">
        <style:tab-stops>
          <style:tab-stop style:position="16.392cm" style:type="right"/>
        </style:tab-stops>
      </style:paragraph-properties>
    </style:style>
    <style:style style:name="P3" style:family="paragraph" style:parent-style-name="Frame_20_contents">
      <style:paragraph-properties fo:margin-left="0cm" fo:margin-right="0cm" fo:text-indent="0cm" style:auto-text-indent="false">
        <style:tab-stops>
          <style:tab-stop style:position="16.092cm" style:type="right"/>
        </style:tab-stops>
      </style:paragraph-properties>
      <style:text-properties fo:font-style="italic" style:font-style-asian="italic" style:font-style-complex="italic"/>
    </style:style>
    <style:style style:name="P4" style:family="paragraph" style:parent-style-name="Frame_20_contents">
      <style:paragraph-properties fo:margin-left="0cm" fo:margin-right="0cm" fo:text-indent="0cm" style:auto-text-indent="false">
        <style:tab-stops>
          <style:tab-stop style:position="16.092cm" style:type="right"/>
        </style:tab-stops>
      </style:paragraph-properties>
    </style:style>
    <style:style style:name="P5" style:family="paragraph" style:parent-style-name="Frame_20_contents">
      <style:paragraph-properties fo:margin-left="0cm" fo:margin-right="0cm" fo:text-indent="0cm" style:auto-text-indent="false">
        <style:tab-stops>
          <style:tab-stop style:position="16.055cm" style:type="right"/>
        </style:tab-stops>
      </style:paragraph-properties>
    </style:style>
    <style:style style:name="P6" style:family="paragraph" style:parent-style-name="Text_20_body">
      <style:paragraph-properties fo:margin-left="0cm" fo:margin-right="0cm" fo:text-indent="0cm" style:auto-text-indent="false"/>
    </style:style>
    <style:style style:name="P7" style:family="paragraph" style:parent-style-name="Standard">
      <style:paragraph-properties fo:margin-left="0cm" fo:margin-right="0cm" fo:text-indent="0cm" style:auto-text-indent="false"/>
    </style:style>
    <style:style style:name="P8" style:family="paragraph" style:parent-style-name="Standard">
      <style:paragraph-properties fo:margin-left="0cm" fo:margin-right="0cm" fo:text-indent="0cm" style:auto-text-indent="false"/>
      <style:text-properties fo:font-size="10pt" style:font-size-asian="10pt" style:font-size-complex="10pt"/>
    </style:style>
    <style:style style:name="P9" style:family="paragraph" style:parent-style-name="Text_20_body">
      <style:paragraph-properties fo:margin-left="0cm" fo:margin-right="0cm" fo:margin-top="0cm" fo:margin-bottom="0cm" fo:text-indent="0cm" style:auto-text-indent="false"/>
    </style:style>
    <style:style style:name="P10" style:family="paragraph" style:parent-style-name="Text">
      <style:paragraph-properties fo:margin-left="0cm" fo:margin-right="0cm" fo:text-indent="0cm" style:auto-text-indent="false"/>
    </style:style>
    <style:style style:name="P11" style:family="paragraph" style:parent-style-name="Heading_20_3">
      <style:paragraph-properties fo:margin-left="0cm" fo:margin-right="0cm" fo:text-indent="0cm" style:auto-text-indent="false">
        <style:tab-stops/>
      </style:paragraph-properties>
      <style:text-properties fo:font-size="12pt" style:font-size-asian="12pt" style:font-size-complex="12pt"/>
    </style:style>
    <style:style style:name="P12" style:family="paragraph" style:parent-style-name="Standard">
      <style:paragraph-properties fo:break-before="page"/>
    </style:style>
    <style:style style:name="P13" style:family="paragraph" style:parent-style-name="Heading_20_1">
      <style:paragraph-properties fo:break-before="page"/>
    </style:style>
    <style:style style:name="P14" style:family="paragraph" style:parent-style-name="Heading_20_2">
      <style:paragraph-properties fo:break-before="page"/>
    </style:style>
    <style:style style:name="P15" style:family="paragraph" style:parent-style-name="Heading_20_3">
      <style:paragraph-properties fo:break-before="page"/>
    </style:style>
    <style:style style:name="P16" style:family="paragraph" style:parent-style-name="Heading_20_4">
      <style:paragraph-properties fo:break-before="page"/>
    </style:style>
    <style:style style:name="P17" style:family="paragraph" style:parent-style-name="Caption">
      <style:paragraph-properties fo:text-align="center" style:justify-single-word="false"/>
      <style:text-properties fo:font-weight="bold" style:font-weight-asian="bold" style:font-weight-complex="bold"/>
    </style:style>
    <style:style style:name="P18" style:family="paragraph" style:parent-style-name="Standard">
      <style:paragraph-properties fo:margin-left="0.991cm" fo:margin-right="0cm" fo:margin-top="0cm" fo:margin-bottom="0cm" style:line-height-at-least="0cm" fo:text-indent="0cm" style:auto-text-indent="false"/>
    </style:style>
    <style:style style:name="P19" style:family="paragraph" style:parent-style-name="Standard">
      <style:paragraph-properties fo:margin-left="1.251cm" fo:margin-right="0cm" fo:margin-top="0cm" fo:margin-bottom="0cm" fo:text-indent="0cm" style:auto-text-indent="false"/>
    </style:style>
    <style:style style:name="P20" style:family="paragraph" style:parent-style-name="Standard">
      <style:paragraph-properties fo:margin-left="1.251cm" fo:margin-right="0cm" fo:margin-top="0cm" fo:margin-bottom="0cm" style:line-height-at-least="0cm" fo:text-indent="0cm" style:auto-text-indent="false"/>
    </style:style>
    <style:style style:name="P21" style:family="paragraph" style:parent-style-name="Standard">
      <style:paragraph-properties fo:margin-left="1.251cm" fo:margin-right="0cm" fo:margin-top="0cm" fo:margin-bottom="0cm" style:line-height-at-least="0cm" fo:text-indent="0cm" style:auto-text-indent="false"/>
      <style:text-properties fo:font-size="10pt" style:font-size-asian="10pt" style:font-size-complex="10pt"/>
    </style:style>
    <style:style style:name="P22" style:family="paragraph" style:parent-style-name="Standard">
      <style:paragraph-properties fo:margin-left="1.251cm" fo:margin-right="0cm" fo:text-indent="0cm" style:auto-text-indent="false"/>
    </style:style>
    <style:style style:name="P23" style:family="paragraph" style:parent-style-name="Text_20_body">
      <style:text-properties fo:font-style="normal" style:font-style-asian="normal" style:font-style-complex="normal"/>
    </style:style>
    <style:style style:name="P24" style:family="paragraph" style:parent-style-name="Text_20_body">
      <style:text-properties fo:font-style="italic" style:font-style-asian="italic" style:font-style-complex="italic"/>
    </style:style>
    <style:style style:name="P25" style:family="paragraph" style:parent-style-name="Text_20_body">
      <style:paragraph-properties fo:text-align="end" style:justify-single-word="false"/>
    </style:style>
    <style:style style:name="P26" style:family="paragraph" style:parent-style-name="Text_20_body">
      <style:text-properties fo:font-size="22pt" fo:font-weight="bold" style:font-size-asian="22pt" style:font-weight-asian="bold" style:font-size-complex="22pt" style:font-weight-complex="bold"/>
    </style:style>
    <style:style style:name="P27" style:family="paragraph" style:parent-style-name="Text_20_body">
      <style:text-properties fo:font-weight="normal" style:font-weight-asian="normal" style:font-weight-complex="normal"/>
    </style:style>
    <style:style style:name="P28" style:family="paragraph" style:parent-style-name="Text_20_body">
      <style:paragraph-properties fo:margin-top="0cm" fo:margin-bottom="0.21cm"/>
    </style:style>
    <style:style style:name="P29" style:family="paragraph" style:parent-style-name="Standard">
      <style:paragraph-properties fo:margin-left="2.501cm" fo:margin-right="0cm" fo:text-indent="0cm" style:auto-text-indent="false"/>
    </style:style>
    <style:style style:name="P30" style:family="paragraph" style:parent-style-name="Text_20_body">
      <style:paragraph-properties fo:margin-left="1cm" fo:margin-right="0cm" fo:text-align="end" style:justify-single-word="false" fo:text-indent="1cm" style:auto-text-indent="false"/>
    </style:style>
    <style:style style:name="P31" style:family="paragraph" style:parent-style-name="Text_20_body">
      <style:paragraph-properties fo:margin-top="0cm" fo:margin-bottom="0cm"/>
    </style:style>
    <style:style style:name="P32" style:family="paragraph" style:parent-style-name="Standard">
      <style:text-properties fo:font-size="10pt" style:font-size-asian="10pt" style:font-size-complex="10pt"/>
    </style:style>
    <style:style style:name="P33" style:family="paragraph" style:parent-style-name="Standard">
      <style:text-properties fo:font-size="10pt" fo:font-style="italic" style:font-size-asian="10pt" style:font-style-asian="italic" style:font-size-complex="10pt" style:font-style-complex="italic"/>
    </style:style>
    <style:style style:name="P34" style:family="paragraph" style:parent-style-name="Standard">
      <style:text-properties fo:font-weight="bold" style:font-weight-asian="bold" style:font-weight-complex="bold"/>
    </style:style>
    <style:style style:name="P35" style:family="paragraph" style:parent-style-name="Frame_20_contents">
      <style:text-properties fo:font-weight="normal" style:font-weight-asian="normal" style:font-weight-complex="normal"/>
    </style:style>
    <style:style style:name="P36" style:family="paragraph" style:parent-style-name="Frame_20_contents">
      <style:paragraph-properties>
        <style:tab-stops>
          <style:tab-stop style:position="16.256cm" style:type="right"/>
        </style:tab-stops>
      </style:paragraph-properties>
    </style:style>
    <style:style style:name="P37" style:family="paragraph" style:parent-style-name="Frame_20_contents">
      <style:paragraph-properties>
        <style:tab-stops>
          <style:tab-stop style:position="16.18cm" style:type="right"/>
        </style:tab-stops>
      </style:paragraph-properties>
    </style:style>
    <style:style style:name="P38" style:family="paragraph" style:parent-style-name="Standard" style:list-style-name="L8"/>
    <style:style style:name="P39" style:family="paragraph" style:parent-style-name="Standard" style:list-style-name="L8"/>
    <style:style style:name="P40" style:family="paragraph" style:parent-style-name="Standard" style:list-style-name="L8"/>
    <style:style style:name="P41" style:family="paragraph" style:parent-style-name="Standard" style:list-style-name="L5">
      <style:paragraph-properties fo:margin-left="-1.251cm" fo:margin-right="0cm" fo:text-indent="0cm" style:auto-text-indent="false"/>
    </style:style>
    <style:style style:name="P42" style:family="paragraph" style:parent-style-name="Standard" style:list-style-name="L5">
      <style:paragraph-properties fo:margin-left="-1.251cm" fo:margin-right="0cm" fo:text-indent="0cm" style:auto-text-indent="false"/>
    </style:style>
    <style:style style:name="P43" style:family="paragraph" style:parent-style-name="Standard" style:list-style-name="L5">
      <style:paragraph-properties fo:margin-left="-1.251cm" fo:margin-right="0cm" fo:text-indent="0cm" style:auto-text-indent="false"/>
    </style:style>
    <style:style style:name="P44" style:family="paragraph" style:parent-style-name="Standard" style:list-style-name="L5">
      <style:paragraph-properties fo:margin-left="-1.251cm" fo:margin-right="0cm" fo:text-indent="0cm" style:auto-text-indent="false"/>
    </style:style>
    <style:style style:name="P45" style:family="paragraph" style:parent-style-name="Standard" style:list-style-name="L5">
      <style:paragraph-properties fo:margin-left="-1.251cm" fo:margin-right="0cm" fo:text-indent="0cm" style:auto-text-indent="false"/>
    </style:style>
    <style:style style:name="P46" style:family="paragraph" style:parent-style-name="Standard" style:list-style-name="L5">
      <style:paragraph-properties fo:margin-left="-1.251cm" fo:margin-right="0cm" fo:text-indent="0cm" style:auto-text-indent="false"/>
    </style:style>
    <style:style style:name="P47" style:family="paragraph" style:parent-style-name="Text_20_body" style:list-style-name="L1"/>
    <style:style style:name="P48" style:family="paragraph" style:parent-style-name="Text_20_body" style:list-style-name="L1"/>
    <style:style style:name="P49" style:family="paragraph" style:parent-style-name="Text_20_body" style:list-style-name="L1"/>
    <style:style style:name="P50" style:family="paragraph" style:parent-style-name="Text_20_body" style:list-style-name="L2"/>
    <style:style style:name="P51" style:family="paragraph" style:parent-style-name="Text_20_body" style:list-style-name="L2"/>
    <style:style style:name="P52" style:family="paragraph" style:parent-style-name="Text_20_body" style:list-style-name="L2"/>
    <style:style style:name="P53" style:family="paragraph" style:parent-style-name="Text_20_body" style:list-style-name="L2"/>
    <style:style style:name="P54" style:family="paragraph" style:parent-style-name="Text_20_body" style:list-style-name="L2"/>
    <style:style style:name="P55" style:family="paragraph" style:parent-style-name="Text_20_body" style:list-style-name="L2"/>
    <style:style style:name="P56" style:family="paragraph" style:parent-style-name="Text_20_body" style:list-style-name="L2"/>
    <style:style style:name="P57" style:family="paragraph" style:parent-style-name="Text_20_body" style:list-style-name="L2"/>
    <style:style style:name="P58" style:family="paragraph" style:parent-style-name="Text_20_body" style:list-style-name="L2"/>
    <style:style style:name="P59" style:family="paragraph" style:parent-style-name="Text_20_body" style:list-style-name="L2"/>
    <style:style style:name="P60" style:family="paragraph" style:parent-style-name="Text_20_body" style:list-style-name="L2"/>
    <style:style style:name="P61" style:family="paragraph" style:parent-style-name="Text_20_body" style:list-style-name="L2"/>
    <style:style style:name="P62" style:family="paragraph" style:parent-style-name="Text_20_body" style:list-style-name="L2"/>
    <style:style style:name="P63" style:family="paragraph" style:parent-style-name="Text_20_body" style:list-style-name="L2"/>
    <style:style style:name="P64" style:family="paragraph" style:parent-style-name="Text_20_body" style:list-style-name="L2"/>
    <style:style style:name="P65" style:family="paragraph" style:parent-style-name="Text_20_body" style:list-style-name="L2"/>
    <style:style style:name="P66" style:family="paragraph" style:parent-style-name="Text_20_body" style:list-style-name="L2"/>
    <style:style style:name="P67" style:family="paragraph" style:parent-style-name="Text_20_body" style:list-style-name="L2"/>
    <style:style style:name="P68" style:family="paragraph" style:parent-style-name="Text_20_body" style:list-style-name="L7"/>
    <style:style style:name="P69" style:family="paragraph" style:parent-style-name="Text_20_body" style:list-style-name="L7"/>
    <style:style style:name="P70" style:family="paragraph" style:parent-style-name="Text_20_body" style:list-style-name="L7"/>
    <style:style style:name="P71" style:family="paragraph" style:parent-style-name="Text_20_body" style:list-style-name="L7"/>
    <style:style style:name="P72" style:family="paragraph" style:parent-style-name="Text_20_body" style:list-style-name="L2"/>
    <style:style style:name="P73" style:family="paragraph" style:parent-style-name="Text_20_body" style:list-style-name="L3">
      <style:paragraph-properties fo:margin-top="0cm" fo:margin-bottom="0cm"/>
    </style:style>
    <style:style style:name="P74" style:family="paragraph" style:parent-style-name="Text_20_body" style:list-style-name="L3">
      <style:paragraph-properties fo:margin-top="0cm" fo:margin-bottom="0cm"/>
    </style:style>
    <style:style style:name="P75" style:family="paragraph" style:parent-style-name="Text_20_body" style:list-style-name="L3">
      <style:paragraph-properties fo:margin-top="0cm" fo:margin-bottom="0cm"/>
    </style:style>
    <style:style style:name="P76" style:family="paragraph" style:parent-style-name="Text_20_body" style:list-style-name="L3">
      <style:paragraph-properties fo:margin-top="0cm" fo:margin-bottom="0cm"/>
    </style:style>
    <style:style style:name="P77" style:family="paragraph" style:parent-style-name="Heading_20_1" style:master-page-name="Primera_20_primera_20_pagina"/>
    <style:style style:name="P78" style:family="paragraph" style:parent-style-name="Heading_20_2">
      <style:paragraph-properties fo:break-before="page"/>
    </style:style>
    <style:style style:name="P79" style:family="paragraph" style:parent-style-name="Frame_20_contents" style:list-style-name="L6"/>
    <style:style style:name="P80" style:family="paragraph" style:parent-style-name="Frame_20_contents" style:list-style-name="L6"/>
    <style:style style:name="P81" style:family="paragraph" style:parent-style-name="Frame_20_contents" style:list-style-name="L6"/>
    <style:style style:name="P82" style:family="paragraph" style:parent-style-name="Frame_20_contents" style:list-style-name="L6"/>
    <style:style style:name="P83" style:family="paragraph" style:parent-style-name="Frame_20_contents" style:list-style-name="L6"/>
    <style:style style:name="P84" style:family="paragraph" style:parent-style-name="Frame_20_contents" style:list-style-name="L6"/>
    <style:style style:name="P85" style:family="paragraph" style:parent-style-name="Frame_20_contents" style:list-style-name="L6"/>
    <style:style style:name="P86" style:family="paragraph" style:parent-style-name="Frame_20_contents" style:list-style-name="L4">
      <style:paragraph-properties fo:margin-left="-0.009cm" fo:margin-right="0.014cm" fo:text-indent="0cm" style:auto-text-indent="false"/>
    </style:style>
    <style:style style:name="P87" style:family="paragraph" style:parent-style-name="Frame_20_contents" style:list-style-name="L4">
      <style:paragraph-properties fo:margin-left="-0.009cm" fo:margin-right="0.014cm" fo:text-indent="0cm" style:auto-text-indent="false"/>
    </style:style>
    <style:style style:name="P88" style:family="paragraph" style:parent-style-name="Frame_20_contents" style:list-style-name="L4">
      <style:paragraph-properties fo:margin-left="-0.009cm" fo:margin-right="0.014cm" fo:text-indent="0cm" style:auto-text-indent="false"/>
    </style:style>
    <style:style style:name="P89" style:family="paragraph" style:parent-style-name="Frame_20_contents" style:list-style-name="L4">
      <style:paragraph-properties fo:margin-left="-0.009cm" fo:margin-right="0.014cm" fo:text-indent="0cm" style:auto-text-indent="false"/>
    </style:style>
    <style:style style:name="P90" style:family="paragraph" style:parent-style-name="Frame_20_contents">
      <style:paragraph-properties fo:margin-left="0cm" fo:margin-right="0cm" fo:text-indent="0cm" style:auto-text-indent="false"/>
    </style:style>
    <style:style style:name="P91" style:family="paragraph" style:parent-style-name="Frame_20_contents">
      <style:paragraph-properties fo:margin-left="0cm" fo:margin-right="0cm" fo:text-indent="0cm" style:auto-text-indent="false">
        <style:tab-stops>
          <style:tab-stop style:position="16.092cm" style:type="right"/>
        </style:tab-stops>
      </style:paragraph-properties>
      <style:text-properties fo:font-style="italic" style:font-style-asian="italic" style:font-style-complex="italic"/>
    </style:style>
    <style:style style:name="P92" style:family="paragraph" style:parent-style-name="Contents_20_1">
      <style:paragraph-properties>
        <style:tab-stops>
          <style:tab-stop style:position="16.999cm" style:type="right" style:leader-style="dotted" style:leader-text="."/>
        </style:tab-stops>
      </style:paragraph-properties>
    </style:style>
    <style:style style:name="P93" style:family="paragraph" style:parent-style-name="Contents_20_4">
      <style:paragraph-properties>
        <style:tab-stops>
          <style:tab-stop style:position="15.501cm" style:type="right" style:leader-style="dotted" style:leader-text="."/>
        </style:tab-stops>
      </style:paragraph-properties>
    </style:style>
    <style:style style:name="P94" style:family="paragraph" style:parent-style-name="Contents_20_2">
      <style:paragraph-properties>
        <style:tab-stops>
          <style:tab-stop style:position="16.499cm" style:type="right" style:leader-style="dotted" style:leader-text="."/>
        </style:tab-stops>
      </style:paragraph-properties>
    </style:style>
    <style:style style:name="P95" style:family="paragraph" style:parent-style-name="Contents_20_3">
      <style:paragraph-properties>
        <style:tab-stops>
          <style:tab-stop style:position="16cm" style:type="right" style:leader-style="dotted" style:leader-text="."/>
        </style:tab-stops>
      </style:paragraph-properties>
    </style:style>
    <style:style style:name="T1" style:family="text">
      <style:text-properties fo:font-style="italic" fo:font-weight="normal" style:font-style-asian="italic" style:font-weight-asian="normal" style:font-style-complex="italic" style:font-weight-complex="normal"/>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weight-asian="bold" style:font-style-complex="italic" style:font-weight-complex="bold"/>
    </style:style>
    <style:style style:name="T4" style:family="text">
      <style:text-properties fo:font-style="italic" style:text-underline-style="solid" style:text-underline-width="auto" style:text-underline-color="font-color" fo:font-weight="normal" style:font-style-asian="italic" style:font-weight-asian="normal" style:font-style-complex="italic" style:font-weight-complex="normal"/>
    </style:style>
    <style:style style:name="T5" style:family="text">
      <style:text-properties fo:font-style="italic" style:text-underline-style="solid" style:text-underline-width="auto" style:text-underline-color="font-color" style:font-style-asian="italic" style:font-style-complex="italic"/>
    </style:style>
    <style:style style:name="T6" style:family="text">
      <style:text-properties fo:font-size="10pt" fo:font-style="italic" fo:font-weight="normal" style:font-size-asian="10pt" style:font-style-asian="italic" style:font-weight-asian="normal" style:font-size-complex="10pt" style:font-style-complex="italic" style:font-weight-complex="normal"/>
    </style:style>
    <style:style style:name="T7" style:family="text">
      <style:text-properties fo:font-size="10pt" style:font-size-asian="10pt" style:font-size-complex="10pt"/>
    </style:style>
    <style:style style:name="T8" style:family="text">
      <style:text-properties fo:font-size="10pt" style:font-size-complex="10pt"/>
    </style:style>
    <style:style style:name="T9" style:family="text">
      <style:text-properties fo:font-weight="bold" style:font-weight-asian="bold" style:font-weight-complex="bold"/>
    </style:style>
    <style:style style:name="T10" style:family="text">
      <style:text-properties fo:font-weight="normal" style:font-weight-asian="normal" style:font-weight-complex="normal"/>
    </style:style>
    <style:style style:name="T11" style:family="text">
      <style:text-properties fo:font-size="8pt" style:font-size-asian="8pt" style:font-size-complex="8pt"/>
    </style:style>
    <style:style style:name="T12" style:family="text">
      <style:text-properties fo:font-style="normal" fo:font-weight="bold" style:font-style-asian="normal" style:font-weight-asian="bold" style:font-style-complex="normal" style:font-weight-complex="bold"/>
    </style:style>
    <style:style style:name="T13" style:family="text">
      <style:text-properties fo:font-style="normal" fo:font-weight="normal" style:font-style-asian="normal" style:font-weight-asian="normal" style:font-style-complex="normal" style:font-weight-complex="normal"/>
    </style:style>
    <style:style style:name="T14" style:family="text">
      <style:text-properties fo:font-style="normal" style:font-style-asian="normal" style:font-style-complex="normal"/>
    </style:style>
    <style:style style:name="T15" style:family="text">
      <style:text-properties fo:font-style="normal" style:text-underline-style="solid" style:text-underline-width="auto" style:text-underline-color="font-color" style:font-style-asian="normal" style:font-style-complex="normal"/>
    </style:style>
    <style:style style:name="T16" style:family="text">
      <style:text-properties fo:font-style="normal" style:text-underline-style="none" style:font-style-asian="normal" style:font-style-complex="normal"/>
    </style:style>
    <style:style style:name="T17" style:family="text">
      <style:text-properties style:text-underline-style="solid" style:text-underline-width="auto" style:text-underline-color="font-color"/>
    </style:style>
    <style:style style:name="T18" style:family="text">
      <style:text-properties style:font-style-asian="normal" style:font-style-complex="normal"/>
    </style:style>
    <style:style style:name="T19" style:family="text">
      <style:text-properties fo:font-size="9pt" style:font-size-asian="9pt" style:font-size-complex="9pt"/>
    </style:style>
    <style:style style:name="T20" style:family="text">
      <style:text-properties style:font-style-asian="italic" style:font-style-complex="italic"/>
    </style:style>
    <style:style style:name="T21" style:family="text">
      <style:text-properties style:text-underline-style="none"/>
    </style:style>
    <style:style style:name="T22" style:family="text">
      <style:text-properties style:text-underline-style="none" style:font-style-asian="normal" style:font-style-complex="normal"/>
    </style:style>
    <style:style style:name="T23" style:family="text">
      <style:text-properties style:font-size-asian="9pt" style:font-size-complex="9pt"/>
    </style:style>
    <style:style style:name="fr1" style:family="graphic" style:parent-style-name="Frame">
      <style:graphic-properties fo:margin-left="0cm" fo:margin-right="0.3cm" fo:margin-top="0cm" fo:margin-bottom="0cm" style:wrap="dynamic" style:number-wrapped-paragraphs="no-limit" style:vertical-pos="from-top" style:vertical-rel="paragraph" style:horizontal-pos="from-left" style:horizontal-rel="paragraph" fo:padding="0cm" fo:border="none"/>
    </style:style>
    <style:style style:name="fr2" style:family="graphic" style:parent-style-name="Frame">
      <style:graphic-properties style:vertical-pos="from-top" style:vertical-rel="paragraph" style:horizontal-pos="from-left" style:horizontal-rel="paragraph" fo:background-color="#e6e6e6" style:background-transparency="0%">
        <style:background-image/>
      </style:graphic-properties>
    </style:style>
    <style:style style:name="fr3" style:family="graphic" style:parent-style-name="Frame">
      <style:graphic-properties style:vertical-pos="from-top" style:vertical-rel="paragraph" style:horizontal-pos="from-left" style:horizontal-rel="paragraph"/>
    </style:style>
    <style:style style:name="fr4" style:family="graphic" style:parent-style-name="Frame">
      <style:graphic-properties style:vertical-pos="from-top" style:vertical-rel="paragraph" style:horizontal-pos="from-left" style:horizontal-rel="paragraph"/>
    </style:style>
    <style:style style:name="fr5" style:family="graphic" style:parent-style-name="Frame">
      <style:graphic-properties fo:margin-top="0.199cm" fo:margin-bottom="0.4cm" style:run-through="foreground" style:vertical-pos="from-top" style:vertical-rel="paragraph" style:horizontal-pos="from-left" style:horizontal-rel="paragraph" fo:background-color="#e6e6e6" style:background-transparency="0%">
        <style:background-image/>
      </style:graphic-properties>
    </style:style>
    <style:style style:name="fr6" style:family="graphic" style:parent-style-name="Frame">
      <style:graphic-properties fo:margin-left="0cm" fo:margin-right="0cm" fo:margin-top="0.101cm" fo:margin-bottom="0.049cm" style:wrap="dynamic" style:number-wrapped-paragraphs="no-limit" style:vertical-pos="from-top" style:vertical-rel="paragraph" style:horizontal-pos="from-left" style:horizontal-rel="paragraph" fo:padding="0cm" fo:border="none"/>
    </style:style>
    <style:style style:name="fr7" style:family="graphic" style:parent-style-name="Frame">
      <style:graphic-properties fo:margin-left="0cm" fo:margin-right="0cm" fo:margin-top="0.101cm" fo:margin-bottom="0.049cm" style:wrap="dynamic" style:number-wrapped-paragraphs="no-limit" style:vertical-pos="from-top" style:vertical-rel="paragraph" style:horizontal-pos="from-left" style:horizontal-rel="paragraph" fo:background-color="transparent" style:background-transparency="100%" fo:padding="0cm" fo:border="none">
        <style:background-image/>
      </style:graphic-properties>
    </style:style>
    <style:style style:name="fr8" style:family="graphic" style:parent-style-name="Frame">
      <style:graphic-properties style:vertical-pos="top" style:vertical-rel="paragraph-content" style:horizontal-pos="center" style:horizontal-rel="paragraph"/>
    </style:style>
    <style:style style:name="fr9" style:family="graphic" style:parent-style-name="Frame">
      <style:graphic-properties fo:margin-left="0.4cm" fo:margin-right="0.4cm" style:vertical-pos="from-top" style:vertical-rel="paragraph" style:horizontal-pos="from-left" style:horizontal-rel="paragraph"/>
    </style:style>
    <style:style style:name="fr10" style:family="graphic" style:parent-style-name="Frame">
      <style:graphic-properties fo:margin-left="0.499cm" fo:margin-right="0.3cm" fo:margin-top="0cm" fo:margin-bottom="0cm" style:run-through="foreground" style:wrap="dynamic" style:number-wrapped-paragraphs="no-limit" style:vertical-pos="from-top" style:vertical-rel="paragraph" style:horizontal-pos="from-left" style:horizontal-rel="paragraph" fo:background-color="transparent" style:background-transparency="100%" fo:padding="0cm" fo:border="none" style:shadow="none">
        <style:background-image/>
      </style:graphic-properties>
    </style:style>
    <style:style style:name="fr11" style:family="graphic" style:parent-style-name="Frame">
      <style:graphic-properties fo:margin-left="0.3cm" fo:margin-right="0.3cm" fo:margin-top="0cm" fo:margin-bottom="0cm" style:wrap="dynamic" style:number-wrapped-paragraphs="no-limit" style:vertical-pos="from-top" style:vertical-rel="paragraph" style:horizontal-pos="from-left" style:horizontal-rel="paragraph" fo:padding="0cm" fo:border="none"/>
    </style:style>
    <style:style style:name="fr12" style:family="graphic" style:parent-style-name="Frame">
      <style:graphic-properties fo:margin-left="0.499cm" fo:margin-right="0.499cm" fo:margin-top="0.499cm" fo:margin-bottom="0.499cm" style:wrap="dynamic" style:number-wrapped-paragraphs="no-limit" style:vertical-pos="from-top" style:vertical-rel="paragraph" style:horizontal-pos="from-left" style:horizontal-rel="paragraph" fo:padding="0cm" fo:border="none"/>
    </style:style>
    <style:style style:name="fr13" style:family="graphic" style:parent-style-name="Frame">
      <style:graphic-properties fo:margin-left="0.4cm" fo:margin-right="0cm" fo:margin-top="0cm" fo:margin-bottom="0cm" style:wrap="dynamic" style:number-wrapped-paragraphs="no-limit" style:vertical-pos="from-top" style:vertical-rel="paragraph" style:horizontal-pos="from-left" style:horizontal-rel="paragraph" fo:padding="0cm" fo:border="none"/>
    </style:style>
    <style:style style:name="fr14" style:family="graphic" style:parent-style-name="Frame">
      <style:graphic-properties fo:margin-left="0.3cm" fo:margin-right="0cm" fo:margin-top="0cm" fo:margin-bottom="0cm" style:wrap="dynamic" style:number-wrapped-paragraphs="no-limit" style:vertical-pos="from-top" style:vertical-rel="paragraph" style:horizontal-pos="from-left" style:horizontal-rel="paragraph" fo:padding="0cm" fo:border="none"/>
    </style:style>
    <style:style style:name="fr15" style:family="graphic" style:parent-style-name="Frame">
      <style:graphic-properties fo:margin-left="0.3cm" fo:margin-right="0.199cm" style:vertical-pos="from-top" style:vertical-rel="paragraph" style:horizontal-pos="from-left" style:horizontal-rel="paragraph"/>
    </style:style>
    <style:style style:name="fr16" style:family="graphic" style:parent-style-name="Frame">
      <style:graphic-properties fo:margin-left="0.4cm" fo:margin-right="0.4cm" fo:margin-top="0.199cm" fo:margin-bottom="0.4cm" style:wrap="dynamic" style:number-wrapped-paragraphs="no-limit" style:vertical-pos="from-top" style:vertical-rel="paragraph" style:horizontal-pos="from-left" style:horizontal-rel="paragraph" fo:padding="0cm" fo:border="none"/>
    </style:style>
    <style:style style:name="fr17" style:family="graphic" style:parent-style-name="Frame">
      <style:graphic-properties fo:margin-left="0cm" fo:margin-right="0cm" fo:margin-top="0cm" fo:margin-bottom="0.101cm" style:wrap="dynamic" style:number-wrapped-paragraphs="no-limit" style:vertical-pos="top" style:vertical-rel="paragraph" style:horizontal-pos="center" style:horizontal-rel="paragraph" fo:padding="0cm" fo:border="none"/>
    </style:style>
    <style:style style:name="fr18" style:family="graphic" style:parent-style-name="Frame">
      <style:graphic-properties fo:margin-left="0cm" fo:margin-right="0cm" fo:margin-top="0cm" fo:margin-bottom="0cm" style:wrap="dynamic" style:number-wrapped-paragraphs="no-limit" style:vertical-pos="top" style:vertical-rel="paragraph" style:horizontal-pos="center" style:horizontal-rel="paragraph" fo:padding="0cm" fo:border="none"/>
    </style:style>
    <style:style style:name="fr19" style:family="graphic" style:parent-style-name="Frame">
      <style:graphic-properties fo:margin-left="0cm" fo:margin-right="0cm" fo:margin-top="0cm" fo:margin-bottom="0cm" style:wrap="none" style:vertical-pos="from-top" style:vertical-rel="paragraph" style:horizontal-pos="from-left" style:horizontal-rel="paragraph" fo:padding="0cm" fo:border="none"/>
    </style:style>
    <style:style style:name="fr20"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1" style:family="graphic" style:parent-style-name="Graphics">
      <style:graphic-properties fo:margin-left="0cm" fo:margin-right="0cm" fo:margin-top="0cm" fo:margin-bottom="0cm" style:run-through="foreground" style:wrap="none" style:vertical-pos="from-top" style:vertical-rel="paragraph" style:horizontal-pos="from-left" style:horizontal-rel="paragraph" fo:padding="0cm" fo:border="none" style:shadow="none" style:mirror="none" fo:clip="rect(0cm 0cm 0cm 0cm)" draw:luminance="0%" draw:contrast="0%" draw:red="0%" draw:green="0%" draw:blue="0%" draw:gamma="100%" draw:color-inversion="false" draw:image-opacity="100%" draw:color-mode="standard"/>
    </style:style>
    <style:style style:name="fr22"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23"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4"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25"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min-label-width="0.635cm"/>
        <style:text-properties style:font-name="StarSymbol"/>
      </text:list-level-style-bullet>
      <text:list-level-style-bullet text:level="2" text:style-name="Bullet_20_Symbols" style:num-suffix="." text:bullet-char="–">
        <style:list-level-properties text:space-before="0.635cm" text:min-label-width="0.635cm"/>
        <style:text-properties style:font-name="StarSymbol"/>
      </text:list-level-style-bullet>
      <text:list-level-style-bullet text:level="3" text:style-name="Bullet_20_Symbols" style:num-suffix="." text:bullet-char="–">
        <style:list-level-properties text:space-before="1.27cm" text:min-label-width="0.635cm"/>
        <style:text-properties style:font-name="StarSymbol"/>
      </text:list-level-style-bullet>
      <text:list-level-style-bullet text:level="4" text:style-name="Bullet_20_Symbols" style:num-suffix="." text:bullet-char="–">
        <style:list-level-properties text:space-before="1.905cm" text:min-label-width="0.635cm"/>
        <style:text-properties style:font-name="StarSymbol"/>
      </text:list-level-style-bullet>
      <text:list-level-style-bullet text:level="5" text:style-name="Bullet_20_Symbols" style:num-suffix="." text:bullet-char="–">
        <style:list-level-properties text:space-before="2.54cm" text:min-label-width="0.635cm"/>
        <style:text-properties style:font-name="StarSymbol"/>
      </text:list-level-style-bullet>
      <text:list-level-style-bullet text:level="6" text:style-name="Bullet_20_Symbols" style:num-suffix="." text:bullet-char="–">
        <style:list-level-properties text:space-before="3.175cm" text:min-label-width="0.635cm"/>
        <style:text-properties style:font-name="StarSymbol"/>
      </text:list-level-style-bullet>
      <text:list-level-style-bullet text:level="7" text:style-name="Bullet_20_Symbols" style:num-suffix="." text:bullet-char="–">
        <style:list-level-properties text:space-before="3.81cm" text:min-label-width="0.635cm"/>
        <style:text-properties style:font-name="StarSymbol"/>
      </text:list-level-style-bullet>
      <text:list-level-style-bullet text:level="8" text:style-name="Bullet_20_Symbols" style:num-suffix="." text:bullet-char="–">
        <style:list-level-properties text:space-before="4.445cm" text:min-label-width="0.635cm"/>
        <style:text-properties style:font-name="StarSymbol"/>
      </text:list-level-style-bullet>
      <text:list-level-style-bullet text:level="9" text:style-name="Bullet_20_Symbols" style:num-suffix="." text:bullet-char="–">
        <style:list-level-properties text:space-before="5.08cm" text:min-label-width="0.635cm"/>
        <style:text-properties style:font-name="StarSymbol"/>
      </text:list-level-style-bullet>
      <text:list-level-style-bullet text:level="10" text:style-name="Bullet_20_Symbols" style:num-suffix="." text:bullet-char="–">
        <style:list-level-properties text:space-before="5.715cm" text:min-label-width="0.635cm"/>
        <style:text-properties style:font-name="StarSymbol"/>
      </text:list-level-style-bullet>
    </text:list-style>
    <text:list-style style:name="L2">
      <text:list-level-style-bullet text:level="1" text:style-name="Bullet_20_Symbols" style:num-suffix="." text:bullet-char="–">
        <style:list-level-properties text:min-label-width="0.635cm"/>
        <style:text-properties style:font-name="StarSymbol"/>
      </text:list-level-style-bullet>
      <text:list-level-style-bullet text:level="2" text:style-name="Bullet_20_Symbols" style:num-suffix="." text:bullet-char="–">
        <style:list-level-properties text:space-before="0.635cm" text:min-label-width="0.635cm"/>
        <style:text-properties style:font-name="StarSymbol"/>
      </text:list-level-style-bullet>
      <text:list-level-style-bullet text:level="3" text:style-name="Bullet_20_Symbols" style:num-suffix="." text:bullet-char="–">
        <style:list-level-properties text:space-before="1.27cm" text:min-label-width="0.635cm"/>
        <style:text-properties style:font-name="StarSymbol"/>
      </text:list-level-style-bullet>
      <text:list-level-style-bullet text:level="4" text:style-name="Bullet_20_Symbols" style:num-suffix="." text:bullet-char="–">
        <style:list-level-properties text:space-before="1.905cm" text:min-label-width="0.635cm"/>
        <style:text-properties style:font-name="StarSymbol"/>
      </text:list-level-style-bullet>
      <text:list-level-style-bullet text:level="5" text:style-name="Bullet_20_Symbols" style:num-suffix="." text:bullet-char="–">
        <style:list-level-properties text:space-before="2.54cm" text:min-label-width="0.635cm"/>
        <style:text-properties style:font-name="StarSymbol"/>
      </text:list-level-style-bullet>
      <text:list-level-style-bullet text:level="6" text:style-name="Bullet_20_Symbols" style:num-suffix="." text:bullet-char="–">
        <style:list-level-properties text:space-before="3.175cm" text:min-label-width="0.635cm"/>
        <style:text-properties style:font-name="StarSymbol"/>
      </text:list-level-style-bullet>
      <text:list-level-style-bullet text:level="7" text:style-name="Bullet_20_Symbols" style:num-suffix="." text:bullet-char="–">
        <style:list-level-properties text:space-before="3.81cm" text:min-label-width="0.635cm"/>
        <style:text-properties style:font-name="StarSymbol"/>
      </text:list-level-style-bullet>
      <text:list-level-style-bullet text:level="8" text:style-name="Bullet_20_Symbols" style:num-suffix="." text:bullet-char="–">
        <style:list-level-properties text:space-before="4.445cm" text:min-label-width="0.635cm"/>
        <style:text-properties style:font-name="StarSymbol"/>
      </text:list-level-style-bullet>
      <text:list-level-style-bullet text:level="9" text:style-name="Bullet_20_Symbols" style:num-suffix="." text:bullet-char="–">
        <style:list-level-properties text:space-before="5.08cm" text:min-label-width="0.635cm"/>
        <style:text-properties style:font-name="StarSymbol"/>
      </text:list-level-style-bullet>
      <text:list-level-style-bullet text:level="10" text:style-name="Bullet_20_Symbols" style:num-suffix="." text:bullet-char="–">
        <style:list-level-properties text:space-before="5.715cm" text:min-label-width="0.635cm"/>
        <style:text-properties style:font-name="StarSymbol"/>
      </text:list-level-style-bullet>
    </text:list-style>
    <text:list-style style:name="L3">
      <text:list-level-style-bullet text:level="1" text:style-name="Bullet_20_Symbols" style:num-suffix="." text:bullet-char="•">
        <style:list-level-properties text:space-before="0.748cm" text:min-label-width="0.499cm"/>
        <style:text-properties style:font-name="StarSymbol"/>
      </text:list-level-style-bullet>
      <text:list-level-style-bullet text:level="2" text:style-name="Bullet_20_Symbols" style:num-suffix="." text:bullet-char="•">
        <style:list-level-properties text:space-before="1.995cm" text:min-label-width="0.499cm"/>
        <style:text-properties style:font-name="StarSymbol"/>
      </text:list-level-style-bullet>
      <text:list-level-style-bullet text:level="3" text:style-name="Bullet_20_Symbols" style:num-suffix="." text:bullet-char="•">
        <style:list-level-properties text:space-before="3.242cm" text:min-label-width="0.499cm"/>
        <style:text-properties style:font-name="StarSymbol"/>
      </text:list-level-style-bullet>
      <text:list-level-style-bullet text:level="4" text:style-name="Bullet_20_Symbols" style:num-suffix="." text:bullet-char="•">
        <style:list-level-properties text:space-before="4.489cm" text:min-label-width="0.499cm"/>
        <style:text-properties style:font-name="StarSymbol"/>
      </text:list-level-style-bullet>
      <text:list-level-style-bullet text:level="5" text:style-name="Bullet_20_Symbols" style:num-suffix="." text:bullet-char="•">
        <style:list-level-properties text:space-before="5.736cm" text:min-label-width="0.499cm"/>
        <style:text-properties style:font-name="StarSymbol"/>
      </text:list-level-style-bullet>
      <text:list-level-style-bullet text:level="6" text:style-name="Bullet_20_Symbols" style:num-suffix="." text:bullet-char="•">
        <style:list-level-properties text:space-before="6.983cm" text:min-label-width="0.499cm"/>
        <style:text-properties style:font-name="StarSymbol"/>
      </text:list-level-style-bullet>
      <text:list-level-style-bullet text:level="7" text:style-name="Bullet_20_Symbols" style:num-suffix="." text:bullet-char="•">
        <style:list-level-properties text:space-before="8.23cm" text:min-label-width="0.499cm"/>
        <style:text-properties style:font-name="StarSymbol"/>
      </text:list-level-style-bullet>
      <text:list-level-style-bullet text:level="8" text:style-name="Bullet_20_Symbols" style:num-suffix="." text:bullet-char="•">
        <style:list-level-properties text:space-before="9.478cm" text:min-label-width="0.499cm"/>
        <style:text-properties style:font-name="StarSymbol"/>
      </text:list-level-style-bullet>
      <text:list-level-style-bullet text:level="9" text:style-name="Bullet_20_Symbols" style:num-suffix="." text:bullet-char="•">
        <style:list-level-properties text:space-before="10.725cm" text:min-label-width="0.499cm"/>
        <style:text-properties style:font-name="StarSymbol"/>
      </text:list-level-style-bullet>
      <text:list-level-style-bullet text:level="10" text:style-name="Bullet_20_Symbols" style:num-suffix="." text:bullet-char="•">
        <style:list-level-properties text:space-before="11.972cm" text:min-label-width="0.499cm"/>
        <style:text-properties style:font-name="StarSymbol"/>
      </text:list-level-style-bullet>
    </text:list-style>
    <text:list-style style:name="L4">
      <text:list-level-style-number text:level="1" style:num-suffix=")" style:num-format="a">
        <style:list-level-properties text:space-before="0.635cm" text:min-label-width="0.635cm"/>
      </text:list-level-style-number>
      <text:list-level-style-number text:level="2" text:style-name="Numbering_20_Symbols" style:num-suffix="." style:num-format="1">
        <style:list-level-properties text:space-before="1.27cm" text:min-label-width="0.635cm"/>
      </text:list-level-style-number>
      <text:list-level-style-number text:level="3" text:style-name="Numbering_20_Symbols" style:num-suffix="." style:num-format="1">
        <style:list-level-properties text:space-before="1.905cm" text:min-label-width="0.635cm"/>
      </text:list-level-style-number>
      <text:list-level-style-number text:level="4" text:style-name="Numbering_20_Symbols" style:num-suffix="." style:num-format="1">
        <style:list-level-properties text:space-before="2.54cm" text:min-label-width="0.635cm"/>
      </text:list-level-style-number>
      <text:list-level-style-number text:level="5" text:style-name="Numbering_20_Symbols" style:num-suffix="." style:num-format="1">
        <style:list-level-properties text:space-before="3.175cm" text:min-label-width="0.635cm"/>
      </text:list-level-style-number>
      <text:list-level-style-number text:level="6" text:style-name="Numbering_20_Symbols" style:num-suffix="." style:num-format="1">
        <style:list-level-properties text:space-before="3.81cm" text:min-label-width="0.635cm"/>
      </text:list-level-style-number>
      <text:list-level-style-number text:level="7" text:style-name="Numbering_20_Symbols" style:num-suffix="." style:num-format="1">
        <style:list-level-properties text:space-before="4.445cm" text:min-label-width="0.635cm"/>
      </text:list-level-style-number>
      <text:list-level-style-number text:level="8" text:style-name="Numbering_20_Symbols" style:num-suffix="." style:num-format="1">
        <style:list-level-properties text:space-before="5.08cm" text:min-label-width="0.635cm"/>
      </text:list-level-style-number>
      <text:list-level-style-number text:level="9" text:style-name="Numbering_20_Symbols" style:num-suffix="." style:num-format="1">
        <style:list-level-properties text:space-before="5.715cm" text:min-label-width="0.635cm"/>
      </text:list-level-style-number>
      <text:list-level-style-number text:level="10" text:style-name="Numbering_20_Symbols" style:num-suffix="." style:num-format="1">
        <style:list-level-properties text:space-before="6.35cm" text:min-label-width="0.635cm"/>
      </text:list-level-style-number>
    </text:list-style>
    <text:list-style style:name="L5">
      <text:list-level-style-number text:level="1" style:num-suffix=")" style:num-format="a">
        <style:list-level-properties text:space-before="0.635cm" text:min-label-width="0.635cm"/>
      </text:list-level-style-number>
      <text:list-level-style-number text:level="2" style:num-suffix=")" style:num-format="a">
        <style:list-level-properties text:space-before="1.27cm" text:min-label-width="0.635cm"/>
      </text:list-level-style-number>
      <text:list-level-style-number text:level="3" text:style-name="Numbering_20_Symbols" style:num-suffix="." style:num-format="1">
        <style:list-level-properties text:space-before="1.905cm" text:min-label-width="0.635cm"/>
      </text:list-level-style-number>
      <text:list-level-style-number text:level="4" text:style-name="Numbering_20_Symbols" style:num-suffix="." style:num-format="1">
        <style:list-level-properties text:space-before="2.54cm" text:min-label-width="0.635cm"/>
      </text:list-level-style-number>
      <text:list-level-style-number text:level="5" text:style-name="Numbering_20_Symbols" style:num-suffix="." style:num-format="1">
        <style:list-level-properties text:space-before="3.175cm" text:min-label-width="0.635cm"/>
      </text:list-level-style-number>
      <text:list-level-style-number text:level="6" text:style-name="Numbering_20_Symbols" style:num-suffix="." style:num-format="1">
        <style:list-level-properties text:space-before="3.81cm" text:min-label-width="0.635cm"/>
      </text:list-level-style-number>
      <text:list-level-style-number text:level="7" text:style-name="Numbering_20_Symbols" style:num-suffix="." style:num-format="1">
        <style:list-level-properties text:space-before="4.445cm" text:min-label-width="0.635cm"/>
      </text:list-level-style-number>
      <text:list-level-style-number text:level="8" text:style-name="Numbering_20_Symbols" style:num-suffix="." style:num-format="1">
        <style:list-level-properties text:space-before="5.08cm" text:min-label-width="0.635cm"/>
      </text:list-level-style-number>
      <text:list-level-style-number text:level="9" text:style-name="Numbering_20_Symbols" style:num-suffix="." style:num-format="1">
        <style:list-level-properties text:space-before="5.715cm" text:min-label-width="0.635cm"/>
      </text:list-level-style-number>
      <text:list-level-style-number text:level="10" text:style-name="Numbering_20_Symbols" style:num-suffix="." style:num-format="1">
        <style:list-level-properties text:space-before="6.35cm" text:min-label-width="0.635cm"/>
      </text:list-level-style-number>
    </text:list-style>
    <text:list-style style:name="L6">
      <text:list-level-style-number text:level="1" text:style-name="Numbering_20_Symbols" style:num-suffix=")" style:num-format="1">
        <style:list-level-properties text:space-before="0.14cm" text:min-label-width="0.289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7">
      <text:list-level-style-number text:level="1" text:style-name="Numbering_20_Symbols"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8">
      <text:list-level-style-bullet text:level="1" text:style-name="Bullet_20_Symbols" style:num-suffix="." text:bullet-char="–">
        <style:list-level-properties text:min-label-width="0.635cm"/>
        <style:text-properties style:font-name="StarSymbol"/>
      </text:list-level-style-bullet>
      <text:list-level-style-bullet text:level="2" text:style-name="Bullet_20_Symbols" style:num-suffix="." text:bullet-char="–">
        <style:list-level-properties text:space-before="0.635cm" text:min-label-width="0.635cm"/>
        <style:text-properties style:font-name="StarSymbol"/>
      </text:list-level-style-bullet>
      <text:list-level-style-bullet text:level="3" text:style-name="Bullet_20_Symbols" style:num-suffix="." text:bullet-char="–">
        <style:list-level-properties text:space-before="1.27cm" text:min-label-width="0.635cm"/>
        <style:text-properties style:font-name="StarSymbol"/>
      </text:list-level-style-bullet>
      <text:list-level-style-bullet text:level="4" text:style-name="Bullet_20_Symbols" style:num-suffix="." text:bullet-char="–">
        <style:list-level-properties text:space-before="1.905cm" text:min-label-width="0.635cm"/>
        <style:text-properties style:font-name="StarSymbol"/>
      </text:list-level-style-bullet>
      <text:list-level-style-bullet text:level="5" text:style-name="Bullet_20_Symbols" style:num-suffix="." text:bullet-char="–">
        <style:list-level-properties text:space-before="2.54cm" text:min-label-width="0.635cm"/>
        <style:text-properties style:font-name="StarSymbol"/>
      </text:list-level-style-bullet>
      <text:list-level-style-bullet text:level="6" text:style-name="Bullet_20_Symbols" style:num-suffix="." text:bullet-char="–">
        <style:list-level-properties text:space-before="3.175cm" text:min-label-width="0.635cm"/>
        <style:text-properties style:font-name="StarSymbol"/>
      </text:list-level-style-bullet>
      <text:list-level-style-bullet text:level="7" text:style-name="Bullet_20_Symbols" style:num-suffix="." text:bullet-char="–">
        <style:list-level-properties text:space-before="3.81cm" text:min-label-width="0.635cm"/>
        <style:text-properties style:font-name="StarSymbol"/>
      </text:list-level-style-bullet>
      <text:list-level-style-bullet text:level="8" text:style-name="Bullet_20_Symbols" style:num-suffix="." text:bullet-char="–">
        <style:list-level-properties text:space-before="4.445cm" text:min-label-width="0.635cm"/>
        <style:text-properties style:font-name="StarSymbol"/>
      </text:list-level-style-bullet>
      <text:list-level-style-bullet text:level="9" text:style-name="Bullet_20_Symbols" style:num-suffix="." text:bullet-char="–">
        <style:list-level-properties text:space-before="5.08cm" text:min-label-width="0.635cm"/>
        <style:text-properties style:font-name="StarSymbol"/>
      </text:list-level-style-bullet>
      <text:list-level-style-bullet text:level="10" text:style-name="Bullet_20_Symbols" style:num-suffix="." text:bullet-char="–">
        <style:list-level-properties text:space-before="5.715cm" text:min-label-width="0.635cm"/>
        <style:text-properties style:font-name="StarSymbol"/>
      </text:list-level-style-bullet>
    </text:list-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77" text:outline-level="1" text:is-list-header="true"/>
      <text:p text:style-name="Text_20_body"/>
      <text:p text:style-name="P26">GestiONG 0.3.3-beta</text:p>
      <text:p text:style-name="P30"><draw:frame draw:style-name="fr20" draw:name="gráficos9" text:anchor-type="paragraph" svg:x="-0.041cm" svg:y="0.377cm" svg:width="17cm" svg:height="0.101cm" draw:z-index="24"><draw:image xlink:href="/usr/lib/ooo-2.2/share/gallery/rulers/redrulr1.gif" xlink:type="simple" xlink:show="embed" xlink:actuate="onLoad"/></draw:frame></text:p>
      <text:p text:style-name="P30">Gestión administrativa y contable para organizaciones sin ánimo de lucro</text:p>
      <text:p text:style-name="P25">17 de marzo de 2008</text:p>
      <text:p text:style-name="P25"/>
      <text:p text:style-name="P25"/>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Santiago Capel Torres</text:p>
      <text:p text:style-name="Text_20_body">http://gestiong.sourceforge.net</text:p>
      <text:p text:style-name="Text_20_body"><draw:frame draw:style-name="fr20" draw:name="gráficos13" text:anchor-type="paragraph" svg:x="-0.041cm" svg:y="0.377cm" svg:width="17cm" svg:height="0.101cm" draw:z-index="25"><draw:image xlink:href="/usr/lib/ooo-2.2/share/gallery/rulers/redrulr1.gif" xlink:type="simple" xlink:show="embed" xlink:actuate="onLoad"/></draw:frame></text:p>
      <text:p text:style-name="P12"/>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34"><text:tab/></text:p>
      <text:p text:style-name="P34"><text:tab/>Información sobre el copyleft de esta obra:</text:p>
      <text:p text:style-name="P22"/>
      <text:p text:style-name="P22">Este es el manual de la usuaria de GestiONG (versión 0.3.3-beta, 17 de marzo de 2008), un programa de gestión administrativa y contable para organizaciones sin ánimo de lucro.</text:p>
      <text:p text:style-name="P22">Copyleft (c) 2008, <text:a xlink:type="simple" xlink:href="http://www.gestiong.org/">www.gestiong.org</text:a>.</text:p>
      <text:p text:style-name="P29"/>
      <text:p text:style-name="P29">Se concede permiso para copiar, distribuir y/o modificar este documento bajo los términos de la Licencia de Documentación Libre de GNU, Versión 1.2 o cualquier otra versión posterior publicada por la Free Software Foundation; sin Secciones Invariantes ni Textos de Cubierta Delantera ni Textos de Cubierta Trasera. </text:p>
      <text:p text:style-name="P29">Una copia de la licencia está incluida en el apéndice titulado Licencia de Documentación Libre de GNU.</text:p>
      <text:p text:style-name="Standard"/>
      <text:p text:style-name="Standard"/>
      <text:p text:style-name="Standard"/>
      <text:p text:style-name="Standard"/>
      <text:p text:style-name="Standard"/>
      <text:p text:style-name="Standard"/>
      <text:p text:style-name="Standard"/>
      <text:p text:style-name="Standard"/>
      <text:table-of-content text:style-name="Sect1" text:protected="true" text:name="Índice de contenido1">
        <text:table-of-content-source text:outline-level="10" text:use-index-marks="false">
          <text:index-title-template text:style-name="Contents_20_Heading">Índice de contenido</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Índice de contenido1_Head">
            <text:p text:style-name="Contents_20_Heading">Índice de contenido</text:p>
          </text:index-title>
          <text:p text:style-name="P92">Capítulo 1. Bienvenida<text:tab/>5</text:p>
          <text:p text:style-name="P94">1.1. ¿Qué es GestiONG?<text:tab/>5</text:p>
          <text:p text:style-name="P94">1.2. ¿Qué se puede hacer con GestiONG?<text:tab/>5</text:p>
          <text:p text:style-name="P94">1.3. Características de GestiONG<text:tab/>6</text:p>
          <text:p text:style-name="P94">1.4. Organización de este manual<text:tab/>7</text:p>
          <text:p text:style-name="P92">Capítulo 2. Puesta en marcha<text:tab/>8</text:p>
          <text:p text:style-name="P94">2.1. Instalando GestiONG<text:tab/>8</text:p>
          <text:p text:style-name="P95">2.1.1. Usando paquetes ya preparados para tu sistema<text:tab/>8</text:p>
          <text:p text:style-name="P95">2.1.2. Construyendo el programa<text:tab/>10</text:p>
          <text:p text:style-name="P93">Descargando el programa<text:tab/>11</text:p>
          <text:p text:style-name="P93">Preparando el entorno para la construcción<text:tab/>11</text:p>
          <text:p text:style-name="P93">Compilando<text:tab/>11</text:p>
          <text:p text:style-name="P93">Ejecutando GestiONG<text:tab/>12</text:p>
          <text:p text:style-name="P95">2.1.3. Creando un enlace a GestiONG en el escritorio<text:tab/>12</text:p>
          <text:p text:style-name="P95">2.1.4. Instalando el servidor de la base de datos<text:tab/>13</text:p>
          <text:p text:style-name="P94">2.2. Poniendo en marcha GestiONG<text:tab/>14</text:p>
          <text:p text:style-name="P95">2.2.1. El asistente de acceso<text:tab/>14</text:p>
          <text:p text:style-name="P95">2.2.2. Creando la base de datos<text:tab/>15</text:p>
          <text:p text:style-name="P95">2.2.3. Dando de alta la asociación<text:tab/>15</text:p>
          <text:p text:style-name="P95">2.2.4. La ventana principal<text:tab/>15</text:p>
          <text:p text:style-name="P94">2.3. Comenzando a trabajar con GestiONG<text:tab/>16</text:p>
          <text:p text:style-name="P95">2.3.1. Añadiendo algunos datos básicos<text:tab/>16</text:p>
          <text:p text:style-name="P95">2.3.2. Añadiendo la información del contacto de vuestra asociación<text:tab/>17</text:p>
          <text:p text:style-name="P95">2.3.3. Añadiendo las personas socias <text:tab/>17</text:p>
          <text:p text:style-name="P95">2.3.4. Importando masivamente datos de socias y socios<text:tab/>18</text:p>
          <text:p text:style-name="P92">Capítulo 3. Módulo de gestión de socias<text:tab/>22</text:p>
          <text:p text:style-name="P94">3.1. Contactos<text:tab/>22</text:p>
          <text:p text:style-name="P94">3.2. Proyectos, socias y socios<text:tab/>22</text:p>
          <text:p text:style-name="P95">3.2.1. Añadiendo la base social de vuestra organización<text:tab/>22</text:p>
          <text:p text:style-name="P95">3.2.2. Creando remesas de recibos<text:tab/>22</text:p>
          <text:p text:style-name="P92">Capítulo 4. Módulo de gestión de proyectos<text:tab/>23</text:p>
          <text:p text:style-name="P94">4.1. Partidas de gastos<text:tab/>23</text:p>
          <text:p text:style-name="P92">Capítulo 5. Módulo de contabilidad<text:tab/>24</text:p>
          <text:p text:style-name="P94">5.1. El libro mayor<text:tab/>24</text:p>
          <text:p text:style-name="P94">5.2. El libro diario<text:tab/>24</text:p>
          <text:p text:style-name="P95">5.2.1. Asignando apuntes a partidas<text:tab/>24</text:p>
          <text:p text:style-name="P92">Capítulo 6. Personalización<text:tab/>25</text:p>
          <text:p text:style-name="P94">6.1. Ficheros de configuración globales y locales<text:tab/>25</text:p>
          <text:p text:style-name="P94">6.2. Idioma de la aplicación<text:tab/>25</text:p>
          <text:p text:style-name="P94">6.3. Diccionario de datos: nombres de ficheros y campos <text:tab/>25</text:p>
          <text:p text:style-name="P92">Capítulo 7. Informes <text:tab/>27</text:p>
          <text:p text:style-name="P92">Capítulo 8. Herramientas del sistema<text:tab/>28</text:p>
          <text:p text:style-name="P94">8.1. Importación y exportación de datos<text:tab/>28</text:p>
          <text:p text:style-name="P94">8.2. Usuarias del sistema<text:tab/>28</text:p>
          <text:p text:style-name="P94">8.3. Manejando múltiples asociaciones<text:tab/>28</text:p>
          <text:p text:style-name="P94">8.4. Eliminando una asociación<text:tab/>28</text:p>
          <text:p text:style-name="P92">Capítulo 9. Apéndices<text:tab/>29</text:p>
          <text:p text:style-name="P94">9.1. Próximas versiones<text:tab/>29</text:p>
          <text:p text:style-name="P94">9.2. Uso eficiente de ventanas, botones, teclado y ratón<text:tab/>29</text:p>
          <text:p text:style-name="P94">9.3. Licencia de Documentación Libre de GNU<text:tab/>29</text:p>
        </text:index-body>
      </text:table-of-content>
      <text:h text:style-name="Heading_20_1" text:outline-level="1" text:is-list-header="true"/>
      <text:h text:style-name="P13" text:outline-level="1">Bienvenida</text:h>
      <text:h text:style-name="Heading_20_2" text:outline-level="2">¿Qué es GestiONG?</text:h>
      <text:p text:style-name="Text_20_body">GestiONG es un programa de gestión administrativa y contable para organizaciones sin ánimo de lucro desarrollado bajo el modelo de software libre con el objetivo de ser utilizado en sistemas operativos libres como GNU/Linux. La versión actual permite la gestión de la base social: contactos, altas y bajas, cuotas, recibos, ...; la gestión contable adaptada al nuevo plan contable del 2008 y una incipiente gestión de proyectos. </text:p>
      <text:p text:style-name="Text_20_body">GestiONG es, además, un proyecto posicionado firmemente en cuestiones que atañen a la libertad de uso, al tipo de organizaciones a las que va destinado y al uso del lenguaje de los manuales y de los textos del programa.</text:p>
      <text:p text:style-name="Text_20_body">En cuanto a la libertad, todo el proyecto, incluyendo diseño, código, documentación e imágenes está distribuido bajo una serie de licencias conocidas genéricamente como copyleft. Estas licencias promueven la distribución, uso y modificación libre de cualquier parte del proyecto respetando los derechos de autoría e intentando evitar su apropiación por parte de terceras personas. El código está licenciado bajo la Licencia Pública General GNU (GPL, GNU General Public Licence) y la documentación bajo la Licencia de Documentación Libre de GNU (GNU Free Public License). El compromiso de GestiONG con el software libre llega hasta el punto de no apoyar su empleo en sistemas operativos propietarios ni formatos de documentos que no sean libres. Esta decisión de diseño ha retrasado, quizás, la adopción del proyecto por parte de organizaciones que aún no estaban preparadas para el cambio efectivo de mentalidad, pero aún así, GestiONG se ha mantenido, y espera mantenerse en el futuro, fiel a sus principios.</text:p>
      <text:p text:style-name="Text_20_body">En cuanto al tipo de organizaciones a las que va destinado, GestiONG se posiciona a favor de las organizaciones sin ánimo de lucro: ONG, asociaciones y clubes de aficionadas/os de todo tipo, centros sociales, organismos públicos, etc. En este sentido, las necesidades de organizaciones con ánimo de lucro serán simplemente desoídas.</text:p>
      <text:p text:style-name="Standard">Por último, en cuanto al lenguaje empleado, se ha preferido el uso del femenino genérico no solo en el programa y en la documentación, sino también en el propio código fuente, lo cual ha sido un desafío que nos ha mostrado hasta qué punto está arraigado el lenguaje sexista en las carreras técnicas.</text:p>
      <text:h text:style-name="Heading_20_2" text:outline-level="2">¿Qué se puede hacer con GestiONG?</text:h>
      <text:p text:style-name="Text_20_body">Si bien es cierto que la apariencia de GestiONG es simple, por dentro está diseñado para crecer. La mayor parte del esfuerzo de programación se ha empleado en crear una base que pueda ser extendida por cada organización; por eso, esta versión beta ofrece una funcionalidad básica para la gestión contable, de socias y de proyectos a la espera de conocer las necesidades reales de las asociaciones. </text:p>
      <text:p text:style-name="Text_20_body">La versión actual permite:</text:p>
      <text:list text:style-name="L1">
        <text:list-item>
          <text:p text:style-name="P47">Puesta en marcha inmediata:</text:p>
          <text:list>
            <text:list-item>
              <text:p text:style-name="P47">Importar los datos de las personas socias desde cualquier hoja de cálculo.</text:p>
            </text:list-item>
            <text:list-item>
              <text:p text:style-name="P47">Importar <text:s/>cuentas y asientos desde otros programas de contabilidad.</text:p>
            </text:list-item>
          </text:list>
        </text:list-item>
      </text:list>
      <text:list text:style-name="L2">
        <text:list-item>
          <text:p text:style-name="P50">Gestión de las personas socias de la asociación:</text:p>
          <text:list>
            <text:list-item>
              <text:p text:style-name="P50">Dar de alta los datos de contacto y mantener las altas y bajas de las personas socias.</text:p>
            </text:list-item>
            <text:list-item>
              <text:p text:style-name="P50">Definir las cuotas y formas de pago de cada persona socia.</text:p>
            </text:list-item>
            <text:list-item>
              <text:p text:style-name="P50">Crear remesas de recibos y enviarlas a las cajas de ahorros y bancos.</text:p>
            </text:list-item>
            <text:list-item>
              <text:p text:style-name="P50">Producir informes de socias, remesas, recibos, etc.</text:p>
            </text:list-item>
            <text:list-item>
              <text:p text:style-name="P50">Facilitar el envío masivo de correspondencia y emails.</text:p>
            </text:list-item>
          </text:list>
        </text:list-item>
        <text:list-item>
          <text:p text:style-name="P50">Gestión de proyectos:</text:p>
          <text:list>
            <text:list-item>
              <text:p text:style-name="P50">Definir las diferentes partidas de gastos e ingresos para cada proyecto.</text:p>
            </text:list-item>
            <text:list-item>
              <text:p text:style-name="P50">Asignar cada apunte contable a una partida determinada de un proyecto.</text:p>
            </text:list-item>
            <text:list-item>
              <text:p text:style-name="P50">Producir informes de gastos e ingresos por partidas para cada proyecto.</text:p>
            </text:list-item>
            <text:list-item>
              <text:p text:style-name="P50">Añadir miembros a los proyectos, con su tipo de filiación, cuota y forma de pago y generar remesas del mismo modo que con las personas socias.</text:p>
            </text:list-item>
          </text:list>
        </text:list-item>
        <text:list-item>
          <text:p text:style-name="P50">Gestión contable:</text:p>
          <text:list>
            <text:list-item>
              <text:p text:style-name="P50">Crear automáticamente el plan contable estándar del 2008 o el del 1998.</text:p>
            </text:list-item>
            <text:list-item>
              <text:p text:style-name="P50">Introducir asientos manualmente y a partir de asientos tipo.</text:p>
            </text:list-item>
            <text:list-item>
              <text:p text:style-name="P50">Producir informes de sumas y saldos, balances, extractos, etc.</text:p>
            </text:list-item>
          </text:list>
        </text:list-item>
        <text:list-item>
          <text:p text:style-name="P50">General:</text:p>
          <text:list>
            <text:list-item>
              <text:p text:style-name="P50">Exportar cualquier fichero para hojas de cálculo, combinación de correspondencia, envíos masivos de correos, etc.</text:p>
            </text:list-item>
            <text:list-item>
              <text:p text:style-name="P50">Modificar y añadir informes nuevos.</text:p>
            </text:list-item>
            <text:list-item>
              <text:p text:style-name="P50">Generar informes en PDF, OpenOffice, HTML, etc.</text:p>
            </text:list-item>
          </text:list>
        </text:list-item>
      </text:list>
      <text:p text:style-name="Standard"/>
      <text:h text:style-name="Heading_20_2" text:outline-level="2">Características de GestiONG</text:h>
      <text:p text:style-name="Text">Facilidad de instalación y puesta en marcha</text:p>
      <text:p text:style-name="P31">GestiONG no presupone ningún conocimiento sobre informática por parte de la usuaria. Las instrucciones para la instalación y puesta en marcha son lo suficientemente detalladas y precisas para que el programa se pueda descargar de Internet e instalar sin problemas. Una vez instalado, el programa se encarga de crear la base de datos. Una vez puesto en marcha, hay numerosas opciones para importar los datos de vuestra organización y comenzar a trabajar inmediatamente.</text:p>
      <text:p text:style-name="Text">Facilidad de uso</text:p>
      <text:p text:style-name="P31">La aplicación permite trabajar con varios ficheros y documentos simultáneamente. La introducción de datos se ha diseñado para que sea lo más cómoda y correcta posible, pensando en todo momento en agilizar el proceso mediante un uso eficientemente el teclado. Todos los ficheros presentan un aspecto y comportamiento similar con una gran cantidad de opciones para búsqueda, filtro, ordenación, impresión, duplicación, importación, exportación, etc.</text:p>
      <text:p text:style-name="Text">Adaptabilidad</text:p>
      <text:p text:style-name="P31">GestiONG puede ser configurado en diversos aspectos para adaptarlo a cualquier tipo de asociación u organización. </text:p>
      <text:list text:style-name="L3">
        <text:list-item>
          <text:p text:style-name="P73">Puede ser usado en cualquier idioma, con cualquier formato de moneda y fecha.</text:p>
        </text:list-item>
        <text:list-item>
          <text:p text:style-name="P73">Permite modificar las descripciones de los ficheros y <text:s/>campos de la base de datos para que se ajusten a la nomenclatura de vuestra organización.</text:p>
        </text:list-item>
        <text:list-item>
          <text:p text:style-name="P73">Soporte para múltiples asociaciones, múltiples ejercicios y múltiples usuarias.</text:p>
        </text:list-item>
        <text:list-item>
          <text:p text:style-name="P73">Permite la modificación y creación de nuevos informes.</text:p>
        </text:list-item>
      </text:list>
      <text:p text:style-name="P9"/>
      <text:p text:style-name="Text">Extensibilidad</text:p>
      <text:p text:style-name="P31">La versión básica posee tres módulos: gestión de socias, gestión de proyectos y contabilidad. Pero esta base la puede extender cualquier programadora para desarrollar otros módulos para vuestra organización. Hasta la fecha, se ha desarrollado un módulo de gestión de atenciones para una asociación de apoyo a las trabajadoras del sexo y se está desarrollando un módulo para inscripciones a talleres y cursos y otro módulo para la gestión de una biblioteca/mediateca.</text:p>
      <text:p text:style-name="P31"/>
      <text:p text:style-name="Text">Independencia</text:p>
      <text:p text:style-name="P31">La adhesión al software libre y a los estándares abiertos asegura que vuestros datos estarán controlados siempre por vuestra organización y que podréis, llegado el caso, migrarlos a cualquier otro formato sin ningún tipo de problemas.</text:p>
      <text:p text:style-name="P31"/>
      <text:h text:style-name="Heading_20_2" text:outline-level="2">Organización de este manual</text:h>
      <text:p text:style-name="Standard">El capítulo II comienza con tres tutoriales con instrucciones muy detalladas y profusamente ilustrados: instalación; puesta en marcha y comienzo del trabajo efectivo. El objetivo es poner en marcha GestiONG en vuestra organización independientemente de los conocimientos informáticos que poseáis.</text:p>
      <text:p text:style-name="Standard">Los siguientes capítulos, necesariamente incompletos aún, realizan un somero análisis de cada módulo del sistema: III Gestión de las personas socias, IV Gestión de proyectos y <text:s/>V Gestión contable.</text:p>
      <text:p text:style-name="Standard">Los últimos capítulos contienen información sobre otros aspectos de GestiONG que permitirán un uso más efectivo del mismo: VI) Configuración; VII) Generación de informes; VIII) Herramientas del sistema.</text:p>
      <text:p text:style-name="P31"/>
      <text:h text:style-name="P13" text:outline-level="1">Puesta en marcha</text:h>
      <text:h text:style-name="Heading_20_2" text:outline-level="2">Instalando GestiONG</text:h>
      <text:p text:style-name="Text_20_body">Dependiendo de la distribución de GNU/Linux que utilices, la instalación de GestiONG será diferente. Si tienes un PC con <text:span text:style-name="nombre_5f_programa">Debian</text:span>, <text:span text:style-name="nombre_5f_programa">Ubuntu</text:span> (o alguna de sus variedades como <text:span text:style-name="nombre_5f_programa">Kubuntu</text:span>, <text:span text:style-name="nombre_5f_programa">Xubuntu</text:span>, ... ), <text:span text:style-name="nombre_5f_programa">Fedora</text:span>, <text:span text:style-name="nombre_5f_programa">Red Hat</text:span> o <text:span text:style-name="nombre_5f_programa">Mandriva</text:span>, estás de enhorabuena porque GestiONG proporciona paquetes preparados para su instalación de forma sencilla. Para otras distribuciones, otros tipos de ordenador (como los Mac) u ordenadores muy antiguos, necesitarás construir el programa tú misma.</text:p>
      <text:h text:style-name="Heading_20_3" text:outline-level="3">Usando paquetes ya preparados para tu sistema</text:h>
      <text:p text:style-name="Text_20_body">En la página de descarga del proyecto, <text:a xlink:type="simple" xlink:href="http://sourceforge.net/project/showfiles.php?group_id=80104&amp;package_id=81685&amp;release_id=578703"><text:span text:style-name="T7">https://sourceforge.net/project/showfiles.php?group_id=80104</text:span></text:a><text:span text:style-name="T7"> </text:span>encontrarás una lista de paquetes disponibles para distintas arquitecturas de computadoras y distribuciones de GNU/Linux. </text:p>
      <text:p text:style-name="P32"><draw:frame draw:style-name="fr1" draw:name="Marco34" text:anchor-type="paragraph" svg:x="0.055cm" svg:y="0.079cm" svg:width="7.915cm" draw:z-index="47"><draw:text-box fo:min-height="4.311cm"><text:p text:style-name="Illustration"><draw:frame draw:style-name="fr21" draw:name="gráficos16" text:anchor-type="paragraph" svg:x="0cm" svg:y="0cm" svg:width="11.619cm" style:rel-width="100%" svg:height="5.761cm" style:rel-height="scale" draw:z-index="52"><draw:image xlink:href="Pictures/10000000000001EE000000F09CBCFA8C.png" xlink:type="simple" xlink:show="embed" xlink:actuate="onLoad"/></draw:frame>Ilustración <text:sequence text:ref-name="refIllustration0" text:name="Illustration" text:formula="ooow:Illustration+1" style:num-format="1">1</text:sequence>: Zona de descarga desde sourceforge.net</text:p></draw:text-box></draw:frame></text:p>
      <text:p text:style-name="Standard"><text:span text:style-name="T7">Haz click sobre el fichero correspondiente a tu distribución: para <text:s/></text:span><text:span text:style-name="nombre_5f_programa"><text:span text:style-name="T7">Fedora</text:span></text:span><text:span text:style-name="T7">, </text:span><text:span text:style-name="nombre_5f_programa"><text:span text:style-name="T7">Mandriva</text:span></text:span><text:span text:style-name="T7"> y </text:span><text:span text:style-name="nombre_5f_programa"><text:span text:style-name="T7">Red Hat</text:span></text:span><text:span text:style-name="T7">, elige:</text:span></text:p>
      <text:p text:style-name="Standard"><text:span text:style-name="T7"><text:s/><text:tab/></text:span><text:span text:style-name="GUI_5f_ELEMENT"><text:span text:style-name="T7">gestiong-0.3.3-betamdv2008.0.rpm.</text:span></text:span></text:p>
      <text:p text:style-name="P7"><text:span text:style-name="T7">Para </text:span><text:span text:style-name="nombre_5f_programa"><text:span text:style-name="T7">Debian</text:span></text:span><text:span text:style-name="T7">, </text:span><text:span text:style-name="nombre_5f_programa"><text:span text:style-name="T7">K/Ubuntu</text:span></text:span><text:span text:style-name="T7"> y </text:span><text:span text:style-name="nombre_5f_programa"><text:span text:style-name="T7">Guadalinex,</text:span></text:span><text:span text:style-name="T7"> elige</text:span><text:span text:style-name="nombre_5f_programa"><text:span text:style-name="T8">:</text:span></text:span></text:p>
      <text:p text:style-name="Standard"><text:span text:style-name="GUI_5f_ELEMENT"><text:span text:style-name="T7"><text:tab/>gestiong_0.3.3-beta-1_i386.deb. </text:span></text:span></text:p>
      <text:p text:style-name="P8">Para el resto, elige: </text:p>
      <text:p text:style-name="P7"><text:span text:style-name="GUI_5f_ELEMENT"><text:span text:style-name="T7"><text:tab/><text:tab/>gestiong-0.3.3-beta.tar.gz</text:span></text:span><text:span text:style-name="T7"> </text:span></text:p>
      <text:p text:style-name="P8">y salta al apartado: <text:span text:style-name="T2"><text:reference-ref text:reference-format="text" text:ref-name="construyendoprograma">Construyendo el programa</text:reference-ref></text:span>. </text:p>
      <text:p text:style-name="P7"/>
      <text:p text:style-name="P7">Si tu distribución y tu navegador de Internet son lo suficientemente modernas, te aparecerá una serie de ventanas para realizar la instalación automática. Por ejemplo, con Firefox y Mandriva:</text:p>
      <text:p text:style-name="Standard"><draw:frame draw:style-name="fr21" draw:name="gráficos17" text:anchor-type="paragraph" svg:x="0.155cm" svg:y="0.291cm" svg:width="7.964cm" style:rel-width="46%" svg:height="4.643cm" style:rel-height="scale" draw:z-index="48"><draw:image xlink:href="Pictures/10000000000002770000014D181BB35B.png" xlink:type="simple" xlink:show="embed" xlink:actuate="onLoad"/></draw:frame><draw:frame draw:style-name="fr20" draw:name="gráficos18" text:anchor-type="paragraph" svg:x="8.35cm" svg:y="0.61cm" svg:width="8.345cm" svg:height="3.928cm" draw:z-index="49"><draw:image xlink:href="Pictures/100000000000018F000000B8F7B337E1.png" xlink:type="simple" xlink:show="embed" xlink:actuate="onLoad"/></draw:frame><draw:frame draw:style-name="fr20" draw:name="gráficos19" text:anchor-type="paragraph" svg:x="0.155cm" svg:y="5.036cm" svg:width="7.758cm" svg:height="4.648cm" draw:z-index="50"><draw:image xlink:href="Pictures/100000000000018D000000E980D80EF8.png" xlink:type="simple" xlink:show="embed" xlink:actuate="onLoad"/></draw:frame><draw:frame draw:style-name="fr20" draw:name="gráficos20" text:anchor-type="paragraph" svg:x="8.292cm" svg:y="5.138cm" svg:width="8.56cm" svg:height="4.489cm" draw:z-index="51"><draw:image xlink:href="Pictures/100000000000020200000108F6929027.png" xlink:type="simple" xlink:show="embed" xlink:actuate="onLoad"/></draw:frame></text:p>
      <text:p text:style-name="Standard"/>
      <text:p text:style-name="Standard"/>
      <text:p text:style-name="Standard"/>
      <text:p text:style-name="Standard"/>
      <text:p text:style-name="Standard"/>
      <text:p text:style-name="Standard"/>
      <text:p text:style-name="Standard"/>
      <text:p text:style-name="Standard"/>
      <text:p text:style-name="Standard"><draw:frame draw:style-name="fr2" draw:name="Marco25" text:anchor-type="paragraph" svg:x="0.062cm" svg:y="0.217cm" svg:width="16.919cm" draw:z-index="46"><draw:text-box fo:min-height="3.487cm"><text:p text:style-name="Titulo_20_de_20_marco"><text:reference-mark-start text:name="accesoroot"/>Acceso a root<text:reference-mark-end text:name="accesoroot"/></text:p><text:p text:style-name="Frame_20_contents">En los sistemas operativos multiusuaria del tipo GNU/Linux hay una usuaria especial llamada <text:span text:style-name="T3">root</text:span> que tiene permiso para hacerlo todo. Puede instalar y eliminar programas, agregar y quitar hardware, acceder a cualquier fichero y en general realizar cualquier tarea administrativa. El resto de usuarias tiene un conjunto de permisos más reducido, por lo que para ciertas operaciones necesitan acceder al ordenador como <text:span text:style-name="T3">root</text:span>, y por lo tanto deben conocer su contraseña o bien pedir a la usuaria <text:span text:style-name="T3">root</text:span> que realice esas operaciones.</text:p><text:p text:style-name="P1">En la consola las órdenes <text:span text:style-name="T12">sudo</text:span> y <text:span text:style-name="T9">su</text:span> sirven para ejecutar comandos como si fueras <text:span text:style-name="T9">root</text:span>, preguntando previamente su contraseña, como verás más adelante.</text:p></draw:text-box></draw:frame></text:p>
      <text:p text:style-name="Standard">En caso de no instalarse automáticamente, guarda el paquete en tu carpeta de inicio o personal (o 'Home Folder'), abre una consola (lee el recuadro <text:reference-ref text:reference-format="text" text:ref-name="abreunaconsola">¡Abre una consola!</text:reference-ref> en la página <text:reference-ref text:ref-name="abreunaconsola">10</text:reference-ref>), y dependiendo de tu distribución:</text:p>
      <text:p text:style-name="Text">Mandriva, Fedora y Red Hat:</text:p>
      <text:p text:style-name="P7"><draw:frame draw:style-name="fr3" draw:name="Marco31" text:anchor-type="char" svg:x="0.062cm" svg:y="0.393cm" svg:width="16.48cm" draw:z-index="35"><draw:text-box fo:min-height="0.711cm"><text:p text:style-name="P4"><text:span text:style-name="User_20_Entry"><text:span text:style-name="T23">$ cd</text:span></text:span></text:p><text:p text:style-name="P4"><text:span text:style-name="User_20_Entry"><text:span text:style-name="T23">$ su</text:span></text:span></text:p><text:p text:style-name="P4"><text:span text:style-name="User_20_Entry"><text:span text:style-name="T23">password:</text:span></text:span><text:span text:style-name="User_20_Entry"> <text:tab/></text:span><text:span text:style-name="konsole-comment">(escribe la contraseña de root y pulsa Intro, ATENCION: NO SE VERÁ LO QUE ESCRIBAS)</text:span></text:p><text:p text:style-name="P4"><text:span text:style-name="User_20_Entry"><text:span text:style-name="T23"># rpm -ihv </text:span></text:span><text:span text:style-name="User_20_Entry">gestiong-0.3.3-betamdv2008.0.rpm</text:span></text:p><text:p text:style-name="P4"><text:span text:style-name="User_20_Entry"><text:span text:style-name="T23">$ exit</text:span></text:span></text:p></draw:text-box></draw:frame></text:p>
      <text:p text:style-name="P10"/>
      <text:p text:style-name="P10"/>
      <text:p text:style-name="P10"/>
      <text:p text:style-name="Text">Debian, Ubuntu, Kubuntu, GuadaLinex.</text:p>
      <text:p text:style-name="Standard"><draw:frame draw:style-name="fr3" draw:name="Marco32" text:anchor-type="char" svg:x="0.062cm" svg:y="0.314cm" svg:width="16.48cm" draw:z-index="36"><draw:text-box fo:min-height="0.711cm"><text:p text:style-name="P4"><text:span text:style-name="User_20_Entry"><text:span text:style-name="T23">$ cd</text:span></text:span></text:p><text:p text:style-name="P4"><text:span text:style-name="User_20_Entry"><text:span text:style-name="T23">$ sudo dpkg -i </text:span></text:span><text:span text:style-name="User_20_Entry">gestiong_0.3.3-beta-1_i386.deb</text:span></text:p><text:p text:style-name="P4"><text:span text:style-name="User_20_Entry"><text:span text:style-name="T23">password:</text:span></text:span><text:span text:style-name="User_20_Entry"> <text:tab/></text:span><text:span text:style-name="konsole-comment">(escribe la contraseña de root y pulsa Intro, ATENCION: NO SE VERÁ LO QUE ESCRIBAS)</text:span></text:p></draw:text-box></draw:frame></text:p>
      <text:p text:style-name="Standard">Si todo ha funcionado correctamente, ve al apartado <text:reference-ref text:reference-format="text" text:ref-name="creaenlace">Creando un enlace a GestiONG en el escritorio</text:reference-ref> en la página <text:reference-ref text:ref-name="creaenlace">12</text:reference-ref>.</text:p>
      <text:p text:style-name="Standard"/>
      <text:p text:style-name="Standard"/>
      <text:p text:style-name="Standard"/>
      <text:p text:style-name="Standard"/>
      <text:p text:style-name="Standard"/>
      <text:h text:style-name="P15" text:outline-level="3"><text:reference-mark-start text:name="construyendoprograma"/>Construyendo el programa<text:reference-mark-end text:name="construyendoprograma"/></text:h>
      <text:p text:style-name="Standard">Si no hay paquetes disponibles para tu sistema o no están actualizados, puedes construir tú misma el programa a partir de sus fuentes. Si sabes cómo hacerlo, estas son las instrucciones:</text:p>
      <text:p text:style-name="Standard"><draw:frame draw:style-name="fr4" draw:name="Marco26" text:anchor-type="paragraph" svg:x="0.259cm" svg:y="0.3cm" svg:width="16.48cm" draw:z-index="16"><draw:text-box fo:min-height="3.508cm"><text:p text:style-name="P1"><text:span text:style-name="User_20_Entry"><text:span text:style-name="T11">$ cd</text:span></text:span></text:p><text:p text:style-name="P1"><text:span text:style-name="User_20_Entry"><text:span text:style-name="T11">$ mkdir gongsrc</text:span></text:span></text:p><text:p text:style-name="P1"><text:span text:style-name="User_20_Entry"><text:span text:style-name="T11">$ cd gongsrc</text:span></text:span></text:p><text:p text:style-name="P1"><text:span text:style-name="User_20_Entry"><text:span text:style-name="T11">$ wget </text:span></text:span><text:a xlink:type="simple" xlink:href="http://dfn.dl.sourceforge.net/sourceforge/gestiong/gestiong-0.3.3-alfa.tar.gz"><text:span text:style-name="User_20_Entry"><text:span text:style-name="T11">http://dfn.dl.sourceforge.net/sourceforge/gestiong/gestiong-0.3.3-beta.tar.gz</text:span></text:span></text:a></text:p><text:p text:style-name="P1"><text:span text:style-name="User_20_Entry"><text:span text:style-name="T11">$ tar -zxvf gestiong-0.3.3-beta.tar.gz</text:span></text:span></text:p><text:p text:style-name="P1"><text:span text:style-name="User_20_Entry"><text:span text:style-name="T11">$ cd gestiong-0.3.3</text:span></text:span></text:p><text:p text:style-name="P1"><text:span text:style-name="User_20_Entry"><text:span text:style-name="T11">$ ./configure --prefix=/usr/local</text:span></text:span></text:p><text:p text:style-name="P1"><text:span text:style-name="User_20_Entry"><text:span text:style-name="T11">$ make</text:span></text:span></text:p><text:p text:style-name="P1"><text:span text:style-name="User_20_Entry"><text:span text:style-name="T11">$ sudo make install</text:span></text:span></text:p><text:p text:style-name="P1"><text:span text:style-name="User_20_Entry"><text:span text:style-name="T11">$ gestiong</text:span></text:span></text:p></draw:text-box></draw:frame></text:p>
      <text:p text:style-name="Standard"/>
      <text:p text:style-name="Standard"/>
      <text:p text:style-name="Standard"/>
      <text:p text:style-name="Standard"/>
      <text:p text:style-name="Standard"/>
      <text:p text:style-name="Standard"/>
      <text:p text:style-name="Standard"/>
      <text:p text:style-name="Standard"><draw:frame draw:style-name="fr5" draw:name="Marco20" text:anchor-type="paragraph" svg:x="0.011cm" svg:y="1.893cm" svg:width="16.947cm" draw:z-index="40"><draw:text-box fo:min-height="13.979cm"><text:p text:style-name="Titulo_20_de_20_marco"><text:reference-mark-start text:name="abreunaconsola"/>¡Abre una consola!<text:reference-mark-end text:name="abreunaconsola"/></text:p><text:p text:style-name="Frame_20_contents">En el mundo de GNU/Linux, todas las operaciones de administración del ordenador (instalar programas, instalar una impresora, añadir usuarias, configurar el acceso a Internet, hacer copias de seguridad, etc.) se pueden realizar tanto con programas gráficos (con botones, colores y usando el ratón) como tecleando comandos desde una ventana con fondo negro y letras blancas (o viceversa) conocida como <text:span text:style-name="T2">la consola</text:span>. No es necesario conocer estos comandos para utilizar un sistema GNU/Linux, pero en algún momento de tu vida alguien te dirá: “<text:span text:style-name="T2">Abre una consola</text:span>” y entrarás de lleno en el mundo del hacking.</text:p><text:p text:style-name="Frame_20_contents">Dependiendo del escritorio que utilices la abrirás de una forma distinta. Para <text:span text:style-name="T3">Gnome</text:span>, pulsa <text:span text:style-name="GUI_5f_ELEMENT_5f_REDUCED">Alt+F2 </text:span>y escribe <text:span text:style-name="T9">gnome-terminal</text:span> y pulsa <text:span text:style-name="GUI_5f_ELEMENT_5f_REDUCED">Intro</text:span> (o elige desde el menú principal: <text:span text:style-name="GUI_5f_ELEMENT_5f_REDUCED">Aplicaciones-&gt;Accesorios-&gt;Terminal</text:span>).<text:span text:style-name="GUI_5f_ELEMENT_5f_REDUCED"> </text:span>E<text:span text:style-name="T10">n KDE, pulsa </text:span><text:span text:style-name="GUI_5f_ELEMENT_5f_REDUCED">Alt+F2</text:span><text:span text:style-name="T10"> <text:s/>(o elige la opción '</text:span><text:span text:style-name="GUI_5f_ELEMENT_5f_REDUCED">Ejecutar orden</text:span><text:span text:style-name="T10">' del menú principal</text:span>), e<text:span text:style-name="T10">scribe </text:span><text:span text:style-name="T9">konsole</text:span><text:span text:style-name="T10"> y pulsa </text:span><text:span text:style-name="GUI_5f_ELEMENT_5f_REDUCED">Intro</text:span><text:span text:style-name="T10">. </text:span></text:p><text:p text:style-name="P35"><draw:frame draw:style-name="fr6" draw:name="Marco22" text:anchor-type="paragraph" svg:x="8.505cm" svg:y="0.113cm" svg:width="7.915cm" draw:z-index="41"><draw:text-box fo:min-height="5.405cm"><text:p text:style-name="Illustration"><draw:frame draw:style-name="fr22" draw:name="gráficos3" text:anchor-type="paragraph" svg:width="7.915cm" svg:height="4.946cm" draw:z-index="42"><draw:image xlink:href="Pictures/100000000000050000000320A2CF4B20.png" xlink:type="simple" xlink:show="embed" xlink:actuate="onLoad"/></draw:frame>Ilustración <text:sequence text:ref-name="refIllustration1" text:name="Illustration" text:formula="ooow:Illustration+1" style:num-format="1">3</text:sequence>: El escritorio de Gnome</text:p></draw:text-box></draw:frame><draw:frame draw:style-name="fr7" draw:name="Marco30" text:anchor-type="paragraph" svg:x="0.076cm" svg:y="0.104cm" svg:width="7.953cm" draw:z-index="43"><draw:text-box fo:min-height="5.376cm"><text:p text:style-name="Illustration"><draw:frame draw:style-name="fr21" draw:name="gráficos4" text:anchor-type="paragraph" svg:x="0.004cm" svg:y="0cm" svg:width="7.953cm" style:rel-width="100%" svg:height="4.868cm" style:rel-height="scale" draw:z-index="44"><draw:image xlink:href="Pictures/1000000000000500000003200B0A0547.png" xlink:type="simple" xlink:show="embed" xlink:actuate="onLoad"/></draw:frame>Ilustración <text:sequence text:ref-name="refIllustration2" text:name="Illustration" text:formula="ooow:Illustration+1" style:num-format="1">2</text:sequence>: El escritorio de KDE</text:p></draw:text-box></draw:frame></text:p><text:p text:style-name="Frame_20_contents"><text:span text:style-name="T10">En la consola estableces una comunicación con el ordenador, a su manera. Éste presenta una línea acabada con un símbolo de dólar y un cursor parpadeante donde puedes escribir órdenes o comandos. Cada vez que escribas una orden </text:span><text:span text:style-name="T9">debes pulsar</text:span><text:span text:style-name="T10"> </text:span><text:span text:style-name="GUI_5f_ELEMENT_5f_REDUCED">Intro</text:span><text:span text:style-name="T10"> para que el ordenador la interprete y muestre el resultado o un mensaje de error. Escribe la orden </text:span><text:span text:style-name="T9">ls</text:span><text:span text:style-name="T10"> (una ele y una ese) y pulsa </text:span><text:span text:style-name="GUI_5f_ELEMENT_5f_REDUCED">Intro </text:span><text:span text:style-name="T10">y observa lo que aparece. Ahora escribe </text:span><text:span text:style-name="T9">cmderroneo</text:span><text:span text:style-name="T10"> y observa el mensaje de error. Cuando quieras cerrar la consola, escribe el comando </text:span><text:span text:style-name="T9">exit</text:span><text:span text:style-name="T10">.</text:span></text:p><text:p text:style-name="P35">Ya estás preparada para realizar cualquier operación desde la consola. En este manual, los comandos que necesitas ejecutar en una consola se mostrarán dentro de un cuadro como este:</text:p><text:p text:style-name="P1"><text:span text:style-name="T10">donde se ha suprimido la parte a la izquierda del $ ya que en cada ordenador será diferente. Tienes que escribir lo que hay a la derecha del símbolo de dólar respetando todos los guiones, espacios, puntos, etc. Si la orden es complicada, siempre puedes copiar y pegar. Al final de cada línea, pulsa </text:span><text:span text:style-name="GUI_5f_ELEMENT_5f_REDUCED">Intro</text:span><text:span text:style-name="T10">.</text:span><draw:frame draw:style-name="fr3" draw:name="Marco21" text:anchor-type="char" svg:x="0.081cm" svg:y="0.288cm" svg:width="16.489cm" draw:z-index="45"><draw:text-box fo:min-height="0.991cm"><text:p text:style-name="P36"><text:span text:style-name="User_20_Entry"><text:span text:style-name="T11">$ cd gongsrc <text:tab/></text:span></text:span><text:span text:style-name="konsole-comment">(Aquí a la derecha pueden aparecer algunas aclaraciones)</text:span></text:p><text:p text:style-name="P37"><text:span text:style-name="User_20_Entry"><text:span text:style-name="T11">$ ls </text:span></text:span><text:tab/><text:span text:style-name="konsole-comment">(que no tienes que teclear)</text:span></text:p></draw:text-box></draw:frame></text:p></draw:text-box></draw:frame>Dependiendo de tu familiaridad con GNU/Linux puedes entender o no este proceso, pero aún sin entender nada, siguiendo las instrucciones a continuación deberías ser capaz de construirlo. Si estás totalmente perdida, es absolutamente necesario que leas primero el recuadro <text:span text:style-name="T2"><text:reference-ref text:reference-format="text" text:ref-name="abreunaconsola">¡Abre una consola!</text:reference-ref></text:span>. </text:p>
      <text:h text:style-name="P16" text:outline-level="4">Descargando el programa</text:h>
      <text:p text:style-name="P28">Antes de comenzar, mediante la consola, vas a crear una carpeta dentro de tu carpeta personal o de inicio (o '<text:span text:style-name="T2">Home Folder</text:span>') que se llamará '<text:span text:style-name="T2">gongsrc</text:span>' donde realizarás todo el proceso de construcción. <text:span text:style-name="T2"><text:reference-ref text:reference-format="text" text:ref-name="abreunaconsola">¡Abre una consola!</text:reference-ref></text:span> y teclea lo siguiente: (recuerda que solamente tienes que teclear lo que hay a la derecha del símbolo del dólar):</text:p>
      <text:p text:style-name="P28"><draw:frame draw:style-name="fr4" draw:name="Marco12" text:anchor-type="paragraph" svg:x="0.259cm" svg:y="0.019cm" svg:width="16.48cm" draw:z-index="7"><draw:text-box fo:min-height="0.711cm"><text:p text:style-name="P1"><text:span text:style-name="User_20_Entry"><text:span text:style-name="T11">$ cd</text:span></text:span></text:p><text:p text:style-name="P1"><text:span text:style-name="User_20_Entry"><text:span text:style-name="T11">$ mkdir gongsrc</text:span></text:span></text:p><text:p text:style-name="P1"><text:span text:style-name="User_20_Entry"><text:span text:style-name="T11">$ cd gongsrc</text:span></text:span></text:p></draw:text-box></draw:frame></text:p>
      <text:p text:style-name="P28"/>
      <text:p text:style-name="P28">Ahora tienes que conseguir el fichero comprimido que contiene el código fuente para la versión que vas a instalar: <text:span text:style-name="T2">gestiong-0.3.3-beta.tar.gz</text:span>. Puedes descargarlo con tu navegador favorito desde la página:</text:p>
      <text:p text:style-name="Standard"><text:tab/><text:a xlink:type="simple" xlink:href="http://sourceforge.net/project/showfiles.php?group_id=80104&amp;package_id=81685&amp;release_id=578703"><text:span text:style-name="T7">http://sourceforge.net/project/showfiles.php?group_id=80104&amp;package_id=81685&amp;release_id=578703</text:span></text:a><text:span text:style-name="T7"> </text:span></text:p>
      <text:p text:style-name="P32"/>
      <text:p text:style-name="Standard">y guardarlo en la carpeta gongsrc que acabas de crear en tu carpeta personal.</text:p>
      <text:p text:style-name="Standard"/>
      <text:p text:style-name="Standard">Aunque es más fácil y rápido descargarlo desde la consola utilizando el comando wget: </text:p>
      <text:p text:style-name="P6"><draw:frame draw:style-name="fr4" draw:name="Marco13" text:anchor-type="paragraph" svg:x="0.021cm" svg:y="0.3cm" svg:width="16.48cm" draw:z-index="28"><draw:text-box fo:min-height="0.711cm"><text:p text:style-name="P1"><text:span text:style-name="User_20_Entry"><text:span text:style-name="T11">$ wget http://dfn.dl.sourceforge.net/sourceforge/gestiong/gestiong-0.3.3-beta.tar.gz</text:span></text:span></text:p></draw:text-box></draw:frame></text:p>
      <text:p text:style-name="Standard">Independientemente de cómo consigas el fichero, una vez descargado y grabado en la carpeta '<text:span text:style-name="T2">gongsrc</text:span>', tienes que descomprimirlo con las siguientes órdenes:</text:p>
      <text:h text:style-name="Heading_20_4" text:outline-level="4"><draw:frame draw:style-name="fr4" draw:name="Marco15" text:anchor-type="paragraph" svg:x="0.145cm" svg:y="0.289cm" svg:width="16.856cm" draw:z-index="29"><draw:text-box fo:min-height="1.104cm"><text:p text:style-name="P2"><text:span text:style-name="User_20_Entry"><text:span text:style-name="T19">$ tar -zxvf gestiong-0.3.3-beta.tar.gz</text:span></text:span><text:span text:style-name="User_20_Entry"><text:tab/></text:span><text:span text:style-name="konsole-comment">(Aparecerán muchas letras muy rápidas...)</text:span></text:p><text:p text:style-name="P1"><text:span text:style-name="User_20_Entry"><text:span text:style-name="T19">$ cd gestiong-0.3.3</text:span></text:span></text:p></draw:text-box></draw:frame></text:h>
      <text:h text:style-name="Heading_20_4" text:outline-level="4">Preparando el entorno para la construcción</text:h>
      <text:p text:style-name="P6">Si no has realizado nunca el proceso de construcción de un programa en tu ordenador, lo más probable es que necesites instalar una serie de herramientas de programación, para lo cual necesitarás <text:span text:style-name="T12">acceso a Internet</text:span><text:span text:style-name="T13"> y </text:span>la contraseña de root (ver recuadro<text:span text:style-name="T2"> </text:span><text:span text:style-name="T2"><text:reference-ref text:reference-format="text" text:ref-name="accesoroot">Acceso a root</text:reference-ref></text:span><text:span text:style-name="T1"> </text:span><text:span text:style-name="T13">en la página </text:span><text:span text:style-name="T13"><text:reference-ref text:ref-name="accesoroot">9</text:reference-ref></text:span><text:span text:style-name="T13">):</text:span></text:p>
      <text:p text:style-name="Standard">Según tu distribución, esto es lo que tienes que hacer (recuerda que necesitas acceso a Internet):</text:p>
      <text:p text:style-name="P7"><draw:frame draw:style-name="fr3" draw:name="Marco9" text:anchor-type="char" svg:x="0.212cm" svg:y="0.182cm" svg:width="16.48cm" draw:z-index="26"><draw:text-box fo:min-height="0.711cm"><text:p text:style-name="P3"><text:tab/><text:span text:style-name="konsole-comment">(Para las distribuciones K/Ubuntu/Debian de GNU/Linux:)</text:span></text:p><text:p text:style-name="P4"><text:span text:style-name="User_20_Entry"><text:span text:style-name="T23">$ sudo apt-get install build-essential libqt3-mt-dev libboost-dev </text:span></text:span></text:p><text:p text:style-name="P4"><text:span text:style-name="User_20_Entry"><text:span text:style-name="T23">password:</text:span></text:span><text:span text:style-name="User_20_Entry"> <text:tab/></text:span><text:span text:style-name="konsole-comment">(escribe la contraseña de root y pulsa Intro, ATENCION: NO SE VERÁ LO QUE ESCRIBAS)</text:span></text:p><text:p text:style-name="P4"><text:span text:style-name="User_20_Entry"><text:span text:style-name="T23">$ sudo apt-get install libxml2-dev libmysqlclient15-dev libdb4.5-dev</text:span></text:span></text:p><text:p text:style-name="P3"><text:span text:style-name="T2"><text:tab/></text:span><text:span text:style-name="konsole-comment">(Para la distribución Mandriva de GNU/Linux:)</text:span></text:p><text:p text:style-name="P4"><text:span text:style-name="User_20_Entry"><text:span text:style-name="T23">$ su</text:span></text:span></text:p><text:p text:style-name="P4"><text:span text:style-name="User_20_Entry"><text:span text:style-name="T23">password:</text:span></text:span><text:span text:style-name="User_20_Entry"> <text:tab/></text:span><text:span text:style-name="konsole-comment">(escribe la contraseña de root y pulsa Intro, ATENCION: NO SE VERÁ LO QUE ESCRIBAS)</text:span></text:p><text:p text:style-name="P4"><text:span text:style-name="User_20_Entry"><text:span text:style-name="T23"># urpmi glibc-devel libstdc++-devel make </text:span></text:span></text:p><text:p text:style-name="P4"><text:span text:style-name="User_20_Entry"><text:span text:style-name="T23"># urpmi libxml2-devel libmysqlclient15 libdb4.5-dev</text:span></text:span></text:p><text:p text:style-name="P4"><text:span text:style-name="User_20_Entry"><text:span text:style-name="T23">$ exit</text:span></text:span></text:p><text:p text:style-name="P3"><text:span text:style-name="konsole-comment"><text:tab/>(Para las distribucies Fedora y Red Hat de GNU/Linux:)</text:span></text:p><text:p text:style-name="P4"/></draw:text-box></draw:frame></text:p>
      <text:p text:style-name="Standard"/>
      <text:p text:style-name="Standard"/>
      <text:p text:style-name="Standard"/>
      <text:p text:style-name="Standard"/>
      <text:p text:style-name="Standard"/>
      <text:p text:style-name="Standard"/>
      <text:p text:style-name="Standard"/>
      <text:p text:style-name="Standard"/>
      <text:p text:style-name="P33"/>
      <text:h text:style-name="Heading_20_4" text:outline-level="4">Compilando</text:h>
      <text:p text:style-name="Text_20_body">Antes de compilar las fuentes del programa, tienes que decidir si lo vas a instalar en modo local (para una sola usuaria) o en modo global (para todas las usuarias de tu ordenador). Normalmente lo querrás instalar en modo global, reservando el modo local para cuando no tienes acceso a <text:span text:style-name="T2">root</text:span>. (Ver el recuadro “<text:span text:style-name="T2"><text:reference-ref text:reference-format="text" text:ref-name="accesoroot">Acceso a root</text:reference-ref></text:span>”).</text:p>
      <text:p text:style-name="Text_20_body">Si lo vas a instalar globalmente, ejecuta los siguientes comandos (el comando <text:span text:style-name="T9">make </text:span>tardará bastante y escribirá un montón de basurilla; sabrás que ha terminado cuando vuelva a aparecer el prompt $):</text:p>
      <text:p text:style-name="Text_20_body"><draw:frame draw:style-name="fr4" draw:name="Marco17" text:anchor-type="paragraph" svg:x="0.259cm" svg:y="0.265cm" svg:width="16.48cm" draw:z-index="11"><draw:text-box fo:min-height="1.582cm"><text:p text:style-name="P1"><text:span text:style-name="User_20_Entry">$ ./configure </text:span></text:p><text:p text:style-name="P1"><text:span text:style-name="User_20_Entry">$ make</text:span></text:p><text:p text:style-name="P1"><text:span text:style-name="User_20_Entry">$ sudo make install</text:span></text:p><text:p text:style-name="P5"><text:span text:style-name="User_20_Entry">password: <text:tab/></text:span><text:span text:style-name="konsole-comment">(escribe la contraseña de root y pulsa Intro, ATENCION: NO SE VERÁ LO QUE ESCRIBAS)</text:span></text:p></draw:text-box></draw:frame></text:p>
      <text:p text:style-name="Text_20_body"/>
      <text:p text:style-name="Text_20_body"/>
      <text:p text:style-name="Text_20_body">Si lo vas a instalar localmente:</text:p>
      <text:p text:style-name="Text_20_body"><draw:frame draw:style-name="fr8" draw:name="Marco14" text:anchor-type="paragraph" svg:width="16.48cm" draw:z-index="32"><draw:text-box fo:min-height="1.582cm"><text:p text:style-name="P1"><text:span text:style-name="User_20_Entry">$ ./configure --prefix=$HOME/local</text:span></text:p><text:p text:style-name="P1"><text:span text:style-name="User_20_Entry">$ make</text:span></text:p><text:p text:style-name="P1"><text:span text:style-name="User_20_Entry">$ make install</text:span></text:p></draw:text-box></draw:frame></text:p>
      <text:p text:style-name="Standard"/>
      <text:p text:style-name="Standard"/>
      <text:p text:style-name="Standard"/>
      <text:p text:style-name="Standard">¡Enhorabuena! Ya tienes GestiONG instalado en tu ordenador. Ahora puedes ponerlo en marcha, pero recuerda que para poder trabajar con él, necesitas primero instalar la base de datos.</text:p>
      <text:h text:style-name="Heading_20_4" text:outline-level="4">Ejecutando GestiONG</text:h>
      <text:p text:style-name="Text_20_body">Dependiendo del tipo de instalación que hayas elegido para GestiONG, local o global, el programa estará en un lugar distinto. </text:p>
      <text:p text:style-name="Text_20_body">En global, ejecuta simplemente:</text:p>
      <text:p text:style-name="Text_20_body"><draw:frame draw:style-name="fr4" draw:name="Marco19" text:anchor-type="paragraph" svg:x="0.259cm" svg:y="0.296cm" svg:width="16.48cm" draw:z-index="13"><draw:text-box fo:min-height="0.669cm"><text:p text:style-name="P1"><text:span text:style-name="User_20_Entry">$ <text:s/>gestiong</text:span></text:p></draw:text-box></draw:frame></text:p>
      <text:p text:style-name="Text_20_body"/>
      <text:p text:style-name="Text_20_body">En local, teclea este comando (teclea también el dólar delante de HOME):</text:p>
      <text:p text:style-name="Text_20_body"><draw:frame draw:style-name="fr4" draw:name="Marco18" text:anchor-type="paragraph" svg:x="0.22cm" svg:y="0.363cm" svg:width="16.48cm" draw:z-index="12"><draw:text-box fo:min-height="0.669cm"><text:p text:style-name="P1"><text:span text:style-name="User_20_Entry">$ <text:s/>$HOME/local/bin/gestiong</text:span></text:p></draw:text-box></draw:frame></text:p>
      <text:p text:style-name="Text_20_body"/>
      <text:p text:style-name="Text_20_body"/>
      <text:h text:style-name="Heading_20_3" text:outline-level="3"><text:reference-mark-start text:name="creaenlace"/>Creando un enlace a GestiONG en el escritorio<text:reference-mark-end text:name="creaenlace"/></text:h>
      <text:p text:style-name="Text_20_body">De nuevo aquí, dependiendo de tu distribución de GNU/Linux, la operación será algo distinta. Pero se puede reducir básicamente a dos escritorios, KDE y GNOME (si utilizas otro entorno, seguro que sabes crear el acceso directo).</text:p>
      <text:p text:style-name="Text_20_body">Haz click con el botón derecho del ratón en un área vacía del escritorio y:</text:p>
      <text:p text:style-name="Text_20_body">a) para KDE, selecciona, '<text:span text:style-name="GUI_5f_ELEMENT">Crear Nuevo...</text:span>' ('<text:span text:style-name="GUI_5f_ELEMENT">Create New...</text:span>') y luego '<text:span text:style-name="GUI_5f_ELEMENT">Enlace a aplicación...</text:span>' ('<text:span text:style-name="GUI_5f_ELEMENT">Link to application...</text:span>'). Haz click sobre la pestaña '<text:span text:style-name="GUI_5f_ELEMENT">Aplicación</text:span>' ('<text:span text:style-name="GUI_5f_ELEMENT">Application</text:span>').</text:p>
      <text:p text:style-name="Text_20_body">b) para Gnome: selecciona '<text:span text:style-name="GUI_5f_ELEMENT">Crear un lanzador...</text:span>' ('<text:span text:style-name="GUI_5f_ELEMENT">Create New...</text:span>').</text:p>
      <text:p text:style-name="Text_20_body">En el recuadro '<text:span text:style-name="GUI_5f_ELEMENT">Comando</text:span>' ('<text:span text:style-name="GUI_5f_ELEMENT">Command</text:span>') escribe la localización del programa <text:span text:style-name="T2">gestiong</text:span>. Si lo has instalado desde un paquete preparado para tu sistema o lo has construido globalmente, <text:span text:style-name="T14">escribe simplemente </text:span><text:span text:style-name="T5">gestiong</text:span><text:span text:style-name="T16">. </text:span>S<text:span text:style-name="T16">i lo has construido </text:span>en local, escribe <text:span text:style-name="T4">$HOME/local/bin/gestiong.</text:span><text:span text:style-name="T16"> Pulsa el botón '</text:span><text:span text:style-name="GUI_5f_ELEMENT"><text:span text:style-name="T22">Aceptar</text:span></text:span><text:span text:style-name="T16">' ('</text:span><text:span text:style-name="GUI_5f_ELEMENT"><text:span text:style-name="T22">Ok</text:span></text:span><text:span text:style-name="T16">') y ya tendrás en tu escritorio el enlace a GestiONG.</text:span></text:p>
      <text:h text:style-name="P15" text:outline-level="3"><text:reference-mark-start text:name="instalandosqlserver"/>Instalando el servidor de la base de datos<text:reference-mark-end text:name="instalandosqlserver"/></text:h>
      <text:p text:style-name="Standard"><draw:frame draw:style-name="fr9" draw:name="Marco3" text:anchor-type="paragraph" svg:x="9.165cm" svg:y="0.242cm" svg:width="7.687cm" draw:z-index="27"><draw:text-box fo:min-height="9.327cm"><text:p text:style-name="Titulo_20_de_20_marco">¿Qué es el servidor de la base de datos?</text:p><text:p text:style-name="Frame_20_contents">Los datos con los que trabajan aún muchas asociaciones suelen estar contenidos en varias hojas de cálculo: la hoja de socias, la de gastos, etc. lo cual presenta ciertos inconvenientes, como acceso incontrolado, duplicidad de datos, imposibilidad de actualizaciones simultáneas, descentralización, etc.</text:p><text:p text:style-name="Frame_20_contents">GestiONG usa un sistema de base de datos independiente llamado MySQL (www.mysql.com), el cual permite entre otras cosas:</text:p><text:list text:style-name="L4"><text:list-item><text:p text:style-name="P86">almacenamiento centralizado de los datos,</text:p></text:list-item><text:list-item><text:p text:style-name="P86">el acceso solo a usuarias identificadas,</text:p></text:list-item><text:list-item><text:p text:style-name="P86">el acceso desde cualquier ordenador conectado a la red local o a través de Internet,</text:p></text:list-item><text:list-item><text:p text:style-name="P86">una capacidad prácticamente ilimitada de almacenamiento.</text:p></text:list-item></text:list><text:p text:style-name="Frame_20_contents">Con GestiONG se pueden gestionar múltiples asociaciones, cada una con su correspondiente base de datos que pueden estar localizadas en diversos lugares.</text:p></draw:text-box></draw:frame>Dependiendo del número y localización de los ordenadores de tu organización, quizás sea necesario instalar la base de datos en uno de ellos. Los escenarios más frecuentes con los que te puedes encontrar son:</text:p>
      <text:list text:style-name="L5">
        <text:list-item>
          <text:list>
            <text:list-item>
              <text:p text:style-name="P41">Si solamente tenéis un ordenador en vuestra asociación, tendréis que instalar tanto la base de datos como GestiONG en el mismo ordenador, que actuará como servidor.</text:p>
            </text:list-item>
            <text:list-item>
              <text:p text:style-name="P41">Si tenéis varios ordenadores conectados en red, solo será necesario instalar la base de datos en uno de ellos, que asumirá el papel de servidor y podréis instalar GestiONG en el resto de ordenadores conectados a aquél.</text:p>
            </text:list-item>
            <text:list-item>
              <text:p text:style-name="P41">También podéis tener la base de datos fuera de la oficina, por ejemplo, cuando se instala en la sede central de la organización o cuando habéis contratado el servicio de base de datos con una empresa externa. En ese caso, la central o la empresa proveedora os facilitará la información necesaria para conectar con el servidor.</text:p>
            </text:list-item>
          </text:list>
        </text:list-item>
      </text:list>
      <text:p text:style-name="Standard"/>
      <text:p text:style-name="P7">Para los escenarios a) y b), necesitarás acceso como <text:span text:style-name="T2">root</text:span> al ordenador donde vas a instalar el servidor (lee el recuadro “<text:span text:style-name="T2"><text:reference-ref text:reference-format="text" text:ref-name="accesoroot">Acceso a root</text:reference-ref></text:span>” en la página <text:reference-ref text:ref-name="accesoroot">9</text:reference-ref> si no estás familizarizada con este concepto). <text:span text:style-name="T2"><text:reference-ref text:reference-format="text" text:ref-name="abreunaconsola">¡Abre una consola!</text:reference-ref></text:span> en ese ordenador y ejecuta lo siguiente:</text:p>
      <text:p text:style-name="Standard"><draw:frame draw:style-name="fr4" draw:name="Marco23" text:anchor-type="paragraph" svg:x="0.259cm" svg:y="0.318cm" svg:width="16.48cm" draw:z-index="14"><draw:text-box fo:min-height="0.616cm"><text:p text:style-name="P3"><text:span text:style-name="konsole-comment"><text:tab/>(Para las distribuciones K/Ubuntu/Debian de GNU/Linux:)</text:span></text:p><text:p text:style-name="P1"><text:span text:style-name="User_20_Entry">$ sudo apt-get install mysql-server</text:span></text:p><text:p text:style-name="P3"><text:span text:style-name="konsole-comment"><text:tab/>(Para la distribución Mandriva de GNU/Linux:)</text:span></text:p><text:p text:style-name="P3"><text:span text:style-name="User_20_Entry"><text:span text:style-name="T14">$ su</text:span></text:span></text:p><text:p text:style-name="P3"><text:span text:style-name="User_20_Entry"><text:span text:style-name="T14">$ urpmi mysql</text:span></text:span></text:p></draw:text-box></draw:frame></text:p>
      <text:p text:style-name="Standard"/>
      <text:p text:style-name="Standard"/>
      <text:p text:style-name="Standard">Ahora, pon una contraseña a la superusuaria del servidor de la base de datos (sustituye el texto <text:s/><text:span text:style-name="T2">tunuevacontraseña</text:span> por la contraseña que quieres poner):</text:p>
      <text:p text:style-name="Standard"><draw:frame draw:style-name="fr8" draw:name="Marco24" text:anchor-type="paragraph" svg:width="16.48cm" draw:z-index="30"><draw:text-box fo:min-height="0.806cm"><text:p text:style-name="P1">$ mysqladmin password <text:span text:style-name="T2">tunuevacontraseña</text:span></text:p></draw:text-box></draw:frame></text:p>
      <text:p text:style-name="Standard"/>
      <text:p text:style-name="Standard"/>
      <text:p text:style-name="Standard">Si has optado por el escenario b), necesitas saber la dirección IP de este ordenador, conocido como <text:span text:style-name="T2">servidor de la base de datos</text:span>. Ejecuta este comando <text:s/>y anota los cuatro números que aparecen tras <text:span text:style-name="T9">inet addr:</text:span>, algo así <text:s/>como 192.168.1.120.</text:p>
      <text:p text:style-name="Standard"><draw:frame draw:style-name="fr4" draw:name="Marco16" text:anchor-type="paragraph" svg:x="0.259cm" svg:y="0.318cm" svg:width="16.48cm" draw:z-index="15"><draw:text-box fo:min-height="0.526cm"><text:p text:style-name="P1"><text:span text:style-name="User_20_Entry">$ su</text:span></text:p><text:p text:style-name="P1"><text:span text:style-name="User_20_Entry"># ifconfig eth0 | grep “inet addr” | grep -v 127\.</text:span></text:p><text:p text:style-name="P1"><text:span text:style-name="User_20_Entry"># exit</text:span></text:p></draw:text-box></draw:frame></text:p>
      <text:p text:style-name="Standard"/>
      <text:p text:style-name="Standard"/>
      <text:p text:style-name="Standard">Recuerda estos datos para cuando tengas que crear la base de datos de GestiONG más adelante: para los escenarios a) y b) la contraseña que has puesto a la superusuaria; para el escenario b) además, la dirección IP del servidor donde has instalado MySQL; para el escenario c), esta información te la proporcionarán externamente. </text:p>
      <text:h text:style-name="P14" text:outline-level="2"><text:reference-mark-start text:name="poniendoenmarcha"/>Poniendo en marcha GestiONG<text:reference-mark-end text:name="poniendoenmarcha"/></text:h>
      <text:h text:style-name="P11" text:outline-level="3"><draw:frame draw:style-name="fr10" draw:name="Marco4" text:anchor-type="paragraph" svg:x="5.971cm" svg:y="1.111cm" svg:width="10.938cm" draw:z-index="6"><draw:text-box fo:min-height="8.685cm"><text:p text:style-name="Illustration"><draw:frame draw:style-name="fr23" draw:name="gráficos1" text:anchor-type="paragraph" svg:width="10.991cm" svg:height="8.327cm" draw:z-index="17"><draw:image xlink:href="Pictures/10000000000003050000023EC77E5E1E.png" xlink:type="simple" xlink:show="embed" xlink:actuate="onLoad"/></draw:frame>Ilustración <text:sequence text:ref-name="refIllustration3" text:name="Illustration" text:formula="ooow:Illustration+1" style:num-format="1">4</text:sequence>: Asistente de acceso a GestiONG</text:p></draw:text-box></draw:frame>El asistente de acceso</text:h>
      <text:p text:style-name="Standard">Cada vez que ejecutas GestiONG en tu ordenador, aparece el “<text:span text:style-name="T3">Asistente de acceso a GestiONG</text:span><text:span text:style-name="T9">”</text:span> para controlar el acceso a la base de datos de vuestra asociación, idenficiada por un <text:span text:style-name="GUI_5f_ELEMENT">Nº de asociación y un ejercicio</text:span>. Si ésta ya existe, tienes que indicar en qué ordenador (<text:span text:style-name="GUI_5f_ELEMENT">Servidor </text:span>y<text:span text:style-name="GUI_5f_ELEMENT"> Puerto</text:span>) se encuentra, el nombre de una <text:span text:style-name="GUI_5f_ELEMENT">Usuaria</text:span> autorizada y su <text:span text:style-name="GUI_5f_ELEMENT">Contraseña</text:span> y después pulsar el botón <text:span text:style-name="GUI_5f_ELEMENT">Siguiente (Next)</text:span>. </text:p>
      <text:p text:style-name="Standard"/>
      <text:p text:style-name="Standard">Sin embargo, la primera vez que instalas GestiONG en vuestra asociación, tienes que crear la base de datos. Para ello, necesitas saber la <text:span text:style-name="GUI_5f_ELEMENT">Contraseña de la superusuaria </text:span>del servidor de la base de datos. Los escenarios más frecuentes con los que te puedes encontrar a la hora de crear la base de datos son, como has visto en el apartado<text:span text:style-name="T2"> </text:span><text:span text:style-name="T2"><text:reference-ref text:reference-format="text" text:ref-name="instalandosqlserver">Instalando el servidor de la base de datos</text:reference-ref></text:span><text:span text:style-name="T2">:</text:span></text:p>
      <text:list text:style-name="L5">
        <text:list-item text:start-value="1">
          <text:list>
            <text:list-item text:start-value="1">
              <text:p text:style-name="P41">Si solamente tenéis un ordenador en vuestra asociación, habrás instalado tanto la base de datos como GestiONG en el mismo ordenador, que actuará como servidor:</text:p>
            </text:list-item>
          </text:list>
        </text:list-item>
      </text:list>
      <text:p text:style-name="P18"><text:span text:style-name="GUI_5f_ELEMENT_5f_REDUCED">DIRECCIÓN DEL SERVIDOR: (</text:span><text:span text:style-name="T7">vacío)</text:span></text:p>
      <text:p text:style-name="P18"><text:span text:style-name="GUI_5f_ELEMENT_5f_REDUCED">PUERTO: </text:span><text:span text:style-name="T7">0</text:span></text:p>
      <text:p text:style-name="P18"><text:span text:style-name="GUI_5f_ELEMENT_5f_REDUCED">NOMBRE DE LA UPERUSUARIA: </text:span><text:span text:style-name="T7">root </text:span></text:p>
      <text:p text:style-name="P18"><text:span text:style-name="GUI_5f_ELEMENT_5f_REDUCED">CONTRASEÑA DE LA SUPERUSUARIA</text:span>: (<text:span text:style-name="T19">la que hayas puesto al servidor MySQL al instalarlo o vacía por defecto</text:span>)</text:p>
      <text:list text:style-name="L5" text:continue-numbering="true">
        <text:list-item>
          <text:list text:continue-numbering="true">
            <text:list-item>
              <text:p text:style-name="P41">Si tenéis varios ordenadores conectados en red, habrás instalado la base de datos en uno de ellos, que asumirá el papel de servidor y podréis instalar GestiONG en el resto de ordenadores:</text:p>
            </text:list-item>
          </text:list>
        </text:list-item>
      </text:list>
      <text:p text:style-name="P19"><text:span text:style-name="GUI_5f_ELEMENT_5f_REDUCED">DIRECCIÓN DEL SERVIDOR</text:span>: <text:span text:style-name="T7">(la dirección IP del servidor de la base de datos, algo como 192.168.1.120)</text:span></text:p>
      <text:p text:style-name="P19"><text:span text:style-name="GUI_5f_ELEMENT_5f_REDUCED">PUERTO</text:span><text:span text:style-name="GUI_5f_ELEMENT">: </text:span><text:span text:style-name="T7">0</text:span></text:p>
      <text:p text:style-name="P19"><text:span text:style-name="GUI_5f_ELEMENT_5f_REDUCED">NOMBRE DE LA UPERUSUARIA</text:span><text:span text:style-name="GUI_5f_ELEMENT">:</text:span><text:span text:style-name="Main_20_index_20_entry"> </text:span><text:span text:style-name="T7">root </text:span></text:p>
      <text:p text:style-name="P19"><text:span text:style-name="GUI_5f_ELEMENT_5f_REDUCED">CONTRASEÑA DE LA SUPERUSUARIA:</text:span> (<text:span text:style-name="T19">la que hayas puesto al servidor MySQL al instalarlo o vacía por defecto</text:span>)</text:p>
      <text:list text:style-name="L5" text:continue-numbering="true">
        <text:list-item>
          <text:list text:continue-numbering="true">
            <text:list-item>
              <text:p text:style-name="P41">También podéis tener la base de datos fuera de la oficina, por ejemplo, en la sede central de la organización o si habéis contratado el servicio de base de datos con una empresa externa. En ese caso, la central o la empresa proveedora os facilitará la información necesaria para crear la base de datos:</text:p>
            </text:list-item>
          </text:list>
        </text:list-item>
      </text:list>
      <text:p text:style-name="P20"><text:span text:style-name="GUI_5f_ELEMENT_5f_REDUCED">DIRECCIÓN DEL SERVIDOR</text:span>: <text:span text:style-name="T7">(proporcionado por tu proveedora, algo como mysql.midominio.org u 84.123.12.34)</text:span></text:p>
      <text:p text:style-name="P20"><text:span text:style-name="GUI_5f_ELEMENT_5f_REDUCED">PUERTO</text:span>: <text:span text:style-name="T7">0</text:span></text:p>
      <text:p text:style-name="P20"><text:span text:style-name="GUI_5f_ELEMENT_5f_REDUCED">NOMBRE DE LA UPERUSUARIA</text:span>: <text:span text:style-name="T7">(proporcionada por tu proveedora)</text:span></text:p>
      <text:p text:style-name="P20"><text:span text:style-name="GUI_5f_ELEMENT_5f_REDUCED">CONTRASEÑA DE LA SUPERUSUARIA</text:span>: <text:span text:style-name="T7">(proporcionada por tu proveedora)</text:span></text:p>
      <text:p text:style-name="P21"/>
      <text:p text:style-name="Standard">Al mismo tiempo que se crea la base de datos de la asociación, se creará también una <text:span text:style-name="GUI_5f_ELEMENT">Usuaria</text:span> con su correspondiente <text:span text:style-name="GUI_5f_ELEMENT">Contraseña</text:span> para accesos posteriores ('<text:span text:style-name="T2">gestiong'</text:span> en el ejemplo de la <text:span text:style-name="T2"><text:sequence-ref text:reference-format="category-and-value" text:ref-name="refIllustration3">Ilustración 4</text:sequence-ref></text:span>). Es posible añadir más usuarias posteriormente, cada una con un nivel de acceso adecuado a su rol en la asociación. <text:s/></text:p>
      <text:h text:style-name="Heading_20_3" text:outline-level="3">Creando la base de datos</text:h>
      <text:p text:style-name="Standard">Con todos estos datos a mano, puedes ahora comenzar el proceso de creación de la base de datos utilizando el “<text:span text:style-name="T3">Asistente de acceso a GestiONG</text:span><text:span text:style-name="T9">”</text:span> (<text:span text:style-name="T2"><text:sequence-ref text:reference-format="category-and-value" text:ref-name="refIllustration3">Ilustración 4</text:sequence-ref></text:span>). En importante leer con atención las instrucciones que aparecen en esta ventana y sobre todo, la información que aparezca en caso de ocurrir algún error. En el recuadro <text:span text:style-name="GUI_5f_ELEMENT"><text:span text:style-name="T2">Acceso a GestiONG</text:span></text:span> introduce el nombre de la <text:span text:style-name="GUI_5f_ELEMENT"><text:span text:style-name="T18">Usuaria</text:span></text:span> (y la <text:span text:style-name="GUI_5f_ELEMENT"><text:span text:style-name="T18">Contraseña</text:span></text:span>) con la que usarás habitualmente el programa, en este ejemplo, '<text:span text:style-name="T2">gestiong</text:span>'. Completa los datos con un <text:span text:style-name="T2">1</text:span> en el <text:span text:style-name="GUI_5f_ELEMENT">Nº de asociación</text:span> y el <text:span text:style-name="GUI_5f_ELEMENT"><text:span text:style-name="T18">Ejercicio</text:span></text:span> actual.</text:p>
      <text:p text:style-name="Standard">En el recuadro <text:span text:style-name="GUI_5f_ELEMENT"><text:span text:style-name="T2">Localización de la base de datos</text:span></text:span>, rellena los datos según el escenario de instalación que hayas elegido de los tres que has visto más arriba. En el ejemplo de la <text:span text:style-name="T1"><text:sequence-ref text:reference-format="category-and-value" text:ref-name="refIllustration3">Ilustración 4</text:sequence-ref></text:span>, la base de datos se encontraría en tu propio ordenador. </text:p>
      <text:p text:style-name="Standard"/>
      <text:p text:style-name="Standard"><draw:frame draw:style-name="fr11" draw:name="Marco5" text:anchor-type="paragraph" svg:x="-0.03cm" svg:y="0.058cm" svg:width="11.282cm" draw:z-index="0"><draw:text-box fo:min-height="8.781cm"><text:p text:style-name="Illustration"><draw:frame draw:style-name="fr24" draw:name="gráficos2" text:anchor-type="paragraph" svg:width="11.282cm" svg:height="9.005cm" draw:z-index="31"><draw:image xlink:href="Pictures/10000000000002BE00000225AD4281DE.png" xlink:type="simple" xlink:show="embed" xlink:actuate="onLoad"/></draw:frame>Ilustración <text:sequence text:ref-name="refIllustration4" text:name="Illustration" text:formula="ooow:Illustration+1" style:num-format="1">5</text:sequence>: Asistente para la creación de la base de datos</text:p></draw:text-box></draw:frame>Ahora pulsa el botón <text:span text:style-name="GUI_5f_ELEMENT"><text:span text:style-name="T2">Crear la base de datos</text:span></text:span>, tras lo cual el asistente mostrará esta nueva ventana (<text:span text:style-name="T2"><text:sequence-ref text:reference-format="category-and-value" text:ref-name="refIllustration4">Ilustración 5</text:sequence-ref></text:span>):</text:p>
      <text:p text:style-name="Standard">En el recuadro <text:span text:style-name="GUI_5f_ELEMENT"><text:span text:style-name="T20">Localización de la base de datos</text:span></text:span> deberás introducir la <text:span text:style-name="GUI_5f_ELEMENT">Dirección </text:span><text:span text:style-name="GUI_5f_ELEMENT"><text:span text:style-name="T18">del Servidor</text:span></text:span><text:span text:style-name="T13">, el </text:span><text:span text:style-name="GUI_5f_ELEMENT"><text:span text:style-name="T18">Nombre de la superusuaria,</text:span></text:span><text:span text:style-name="T13"> que será casi siempre '</text:span><text:span text:style-name="T1">root',</text:span><text:span text:style-name="T13"> </text:span>la <text:span text:style-name="GUI_5f_ELEMENT"><text:span text:style-name="T20">Contraseña de la superusuaria,</text:span></text:span><text:span text:style-name="T13"> <text:s/></text:span>y pulsar el botón <text:span text:style-name="GUI_5f_ELEMENT">Siguiente (Next).</text:span> Si todo va bien, vuestra base de datos se habrá creado y no deberás volver a repetir este proceso hasta que crees una nueva asociación. </text:p>
      <text:p text:style-name="Standard"/>
      <text:p text:style-name="Standard"/>
      <text:h text:style-name="Heading_20_3" text:outline-level="3" text:is-list-header="true"/>
      <text:h text:style-name="Heading_20_3" text:outline-level="3"><draw:frame draw:style-name="fr12" draw:name="Marco8" text:anchor-type="paragraph" svg:x="8.44cm" svg:y="0.362cm" svg:width="8.527cm" draw:z-index="8"><draw:text-box fo:min-height="4.96cm"><text:p text:style-name="Illustration"><draw:frame draw:style-name="fr20" draw:name="gráficos6" text:anchor-type="paragraph" svg:x="0cm" svg:y="0cm" svg:width="8.527cm" svg:height="4.526cm" draw:z-index="18"><draw:image xlink:href="Pictures/10000000000002E600000182EB7A1E7F.png" xlink:type="simple" xlink:show="embed" xlink:actuate="onLoad"/></draw:frame>Ilustración <text:sequence text:ref-name="refIllustration5" text:name="Illustration" text:formula="ooow:Illustration+1" style:num-format="1">6</text:sequence>: Dando de alta la asociación</text:p></draw:text-box></draw:frame>Dando de alta la asociación</text:h>
      <text:p text:style-name="Standard">Después de crear la base de datos, tienes que dar de alta vuestra asociación en este formulario titulado “<text:span text:style-name="T3">Añadiendo Asociación</text:span><text:span text:style-name="T9">”.</text:span> Por ahora rellena solamente el nombre abreviado de la asociación y pulsa el botón <text:span text:style-name="GUI_5f_ELEMENT">Grabar</text:span>. Más tarde podrás completar el resto de los datos. </text:p>
      <text:h text:style-name="Heading_20_3" text:outline-level="3">La ventana principal</text:h>
      <text:p text:style-name="Standard">Ya tienes, por fin, creada la base de datos y la asociación. Ahora aparece la ventana principal de GestiONG, el entorno donde trabajarás con los ficheros y los procesos cotidianos de gestión.</text:p>
      <text:p text:style-name="Standard"/>
      <text:h text:style-name="P14" text:outline-level="2">Comenzando a trabajar con GestiONG</text:h>
      <text:h text:style-name="Heading_20_3" text:outline-level="3"><text:reference-mark-start text:name="añadiendoalgunosdatosbasico"/>Añadiendo algunos datos básicos<text:reference-mark-end text:name="añadiendoalgunosdatosbasico"/></text:h>
      <text:p text:style-name="Text_20_body">El elemento fundamental de GestiONG es el proyecto. Un proyecto contiene miembros, tiene una duración determinada y permite un control económico de gastos e ingresos. De hecho, todos los socios y socias de tu organización deberán estar incluidos en un proyecto. Vas a crear este primer proyecto.</text:p>
      <text:p text:style-name="Text_20_body"><draw:frame draw:style-name="fr13" draw:name="Marco6" text:anchor-type="paragraph" svg:x="7.25cm" svg:y="0.178cm" svg:width="9.618cm" draw:z-index="1"><draw:text-box fo:min-height="6.743cm"><text:p text:style-name="Illustration"><draw:frame draw:style-name="fr24" draw:name="gráficos5" text:anchor-type="paragraph" svg:width="9.618cm" svg:height="6.354cm" draw:z-index="19"><draw:image xlink:href="Pictures/10000000000002B500000244F656F771.png" xlink:type="simple" xlink:show="embed" xlink:actuate="onLoad"/></draw:frame>Ilustración <text:sequence text:ref-name="refIllustration6" text:name="Illustration" text:formula="ooow:Illustration+1" style:num-format="1">7</text:sequence>: Añadiendo el proyecto principal</text:p></draw:text-box></draw:frame>Selecciona el menú <text:span text:style-name="GUI_5f_ELEMENT"><text:span text:style-name="T20">Asociación --&gt; Proyectos</text:span></text:span><text:span text:style-name="T13">, y pulsa el botón </text:span><text:span text:style-name="GUI_5f_ELEMENT"><text:span text:style-name="T20">Añadir</text:span></text:span><text:span text:style-name="T13"> (</text:span><text:span text:style-name="GUI_5f_ELEMENT"><text:span text:style-name="T18">o Ctrl+A</text:span></text:span><text:span text:style-name="T13">) en la ventana que aparece</text:span>. El <text:span text:style-name="GUI_5f_ELEMENT">Código</text:span> debería ser el '<text:span text:style-name="T2">1'</text:span>, tal y como aparece en la <text:sequence-ref text:reference-format="category-and-value" text:ref-name="refIllustration6">Ilustración 7</text:sequence-ref>, la descripción podría ser '<text:span text:style-name="T2">Socios y socias de nuestra asociación</text:span>', la <text:span text:style-name="GUI_5f_ELEMENT">Fecha de alta</text:span> la que corresponda y el <text:span text:style-name="GUI_5f_ELEMENT">Estado</text:span> '<text:span text:style-name="T2">Activo'</text:span>. Una vez introducidos todos los datos, pulsa el botón <text:span text:style-name="GUI_5f_ELEMENT"><text:span text:style-name="T20">Grabar</text:span></text:span>.</text:p>
      <text:p text:style-name="Text_20_body">Ahora selecciona el menú <text:span text:style-name="GUI_5f_ELEMENT">Asociación --&gt; Tipos de </text:span><text:a xlink:type="simple" xlink:href="mailto:soci@s"><text:span text:style-name="GUI_5f_ELEMENT">soci@s</text:span></text:a> y añade un tipo de socia (pulsa <text:span text:style-name="GUI_5f_ELEMENT">Ctrl+A</text:span>) con <text:span text:style-name="GUI_5f_ELEMENT">Código</text:span> '<text:span text:style-name="T2">1</text:span>' y <text:span text:style-name="GUI_5f_ELEMENT">Descripción</text:span> '<text:span text:style-name="T2">Normal</text:span>'. Selecciona <text:span text:style-name="GUI_5f_ELEMENT">Asociación --&gt; Tipos de cuotas</text:span> y añade un tipo de cuota con <text:span text:style-name="GUI_5f_ELEMENT">Código '</text:span><text:span text:style-name="T2">1</text:span>' y <text:span text:style-name="GUI_5f_ELEMENT">Descripción</text:span> '<text:span text:style-name="T2">Cuota anual</text:span>' o '<text:span text:style-name="T2">Cuota semestral</text:span>' o cualquier otro nombre que describa las cuotas de vuestra asociación, así como el <text:span text:style-name="GUI_5f_ELEMENT">Importe</text:span> de las mismas. Si tenéis diferentes cuotas, da de alta todas ellas. Por último, selecciona <text:span text:style-name="GUI_5f_ELEMENT">Contabilidad --&gt; Formas de pago</text:span> y añade tantas formas de pago como utilicéis.</text:p>
      <text:p text:style-name="Text_20_body">Si tienes dificultades para realizar estas operaciones, o quieres dejar de ser esclava del ratón, lee el recuadro <text:span text:style-name="T1">'Trucos para <text:s/>ir más rápidas'</text:span>.</text:p>
      <text:p text:style-name="P6"><draw:frame draw:style-name="fr4" draw:name="Marco2" text:anchor-type="paragraph" svg:x="0.131cm" svg:y="0.173cm" svg:width="16.794cm" draw:z-index="10"><draw:text-box fo:min-height="7.643cm"><text:p text:style-name="Titulo_20_de_20_marco"><draw:frame draw:style-name="fr1" draw:name="Marco28" text:anchor-type="paragraph" svg:x="0.12cm" svg:y="0.213cm" svg:width="6.332cm" draw:z-index="33"><draw:text-box fo:min-height="5.186cm"><text:p text:style-name="Illustration"><draw:frame draw:style-name="fr25" draw:name="gráficos10" text:anchor-type="paragraph" svg:x="0.004cm" svg:y="0.002cm" svg:width="6.332cm" style:rel-width="100%" svg:height="5.186cm" style:rel-height="scale" draw:z-index="34"><draw:image xlink:href="Pictures/10000000000001E90000018101067842.png" xlink:type="simple" xlink:show="embed" xlink:actuate="onLoad"/></draw:frame>Ilustración <text:sequence text:ref-name="refIllustration7" text:name="Illustration" text:formula="ooow:Illustration+1" style:num-format="1">8</text:sequence>: Hojeando formas de pago</text:p></draw:text-box></draw:frame>Trucos para ir más rápidas</text:p><text:p text:style-name="Frame_20_contents">Utilizar el ratón para seleccionar menús, hacer click sobre botones, ir al siguiente campo, etc. es intuitivo pero lento. La mayoría de las operaciones tienen uno o varios equivalentes con el teclado. Por ejemplo, los menús y los botones tienen generalmente una letra subrayada: se pueden activar pulsando a la vez la tecla <text:span text:style-name="T9">Alt</text:span> y esa letra subrayada. Por ejemplo, los botones <text:span text:style-name="T17">C</text:span><text:span text:style-name="T21">errar</text:span> (Alt+C) y <text:span text:style-name="T17">M</text:span>odificar (Alt+M) y los menús de la ventana principal: <text:span text:style-name="T17">S</text:span>istema (Alt+S), Ve<text:span text:style-name="T17">n</text:span>tanas (Alt+N), As<text:span text:style-name="T15">o</text:span>ciación (Alt+O), etc.</text:p><text:p text:style-name="P1">Cuando un menú se despliega, algunas de sus opciones muestran a la derecha del nombre una combinación de la tecla <text:span text:style-name="T9">Ctrl</text:span> y una letra. Pulsar esa combinación de teclas elige esta opción del menú aunque no esté visible. Por eso, cuando anteriormente pulsabas <text:span text:style-name="T9">Ctrl+A</text:span> para añadir un registro, en realidad estabas eligiendo el menú <text:span text:style-name="GUI_5f_ELEMENT_5f_REDUCED">Registro -&gt; Añadir</text:span>.</text:p><text:p text:style-name="Frame_20_contents">Por lo tanto, para añadir una nueva forma de pago utilizando solo el teclado, pulsa <text:span text:style-name="T9">Alt+C</text:span> (Contabilidad), luego dad al cursor hacia abajo varias veces hasta llegar a <text:span text:style-name="T9">Formas de pago...</text:span> y entonces pulsa <text:span text:style-name="T9">Intro,</text:span><text:span text:style-name="T10"> tras lo cual aparece la ventana de formas de pago donde podrás pulsar </text:span><text:span text:style-name="T9">Ctrl+A</text:span><text:span text:style-name="T10"> o bien </text:span><text:span text:style-name="T9">Alt+R</text:span><text:span text:style-name="T10"> (Registro) y luego </text:span><text:span text:style-name="T9">Intro</text:span><text:span text:style-name="T10">.</text:span></text:p></draw:text-box></draw:frame></text:p>
      <text:p text:style-name="Standard"><draw:frame draw:style-name="fr4" draw:name="Marco10" text:anchor-type="paragraph" svg:x="0.131cm" svg:y="0.303cm" svg:width="16.794cm" draw:z-index="2"><draw:text-box fo:min-height="7.602cm"><text:p text:style-name="Titulo_20_de_20_marco"><draw:frame draw:style-name="fr14" draw:name="Marco27" text:anchor-type="paragraph" svg:x="10.467cm" svg:y="0.436cm" svg:width="5.877cm" draw:z-index="21"><draw:text-box fo:min-height="5.226cm"><text:p text:style-name="Illustration"><draw:frame draw:style-name="fr24" draw:name="gráficos7" text:anchor-type="paragraph" svg:width="5.877cm" svg:height="5.225cm" draw:z-index="22"><draw:image xlink:href="Pictures/1000000000000194000001604B4FC717.png" xlink:type="simple" xlink:show="embed" xlink:actuate="onLoad"/></draw:frame>Ilustración <text:sequence text:ref-name="refIllustration8" text:name="Illustration" text:formula="ooow:Illustration+1" style:num-format="1">9</text:sequence>: Añadiendo forma de pago</text:p></draw:text-box></draw:frame>Trucos para ir más rápidas (continuación)</text:p><text:p text:style-name="Frame_20_contents"><text:span text:style-name="T10">Una vez en el formulario para dar de alta la forma de pago, hay unos recuadros para introducir la información sobre la nueva forma de pago. Estos recuadros se llaman </text:span><text:span text:style-name="T1">campos</text:span><text:span text:style-name="T10">. </text:span>El cursor (indicador parpadeante de la posición en la que estás tecleando) está ahora en el campo <text:span text:style-name="GUI_5f_ELEMENT_5f_REDUCED"><text:span text:style-name="T20">Notas</text:span></text:span>, que puede contener un texto ilimitado, dividido quizás en párrafos.</text:p><text:p text:style-name="Frame_20_contents"><text:span text:style-name="T10">Para avanzar al siguiente campo, puedes pulsar la tecla </text:span><text:span text:style-name="T9">Tab</text:span><text:span text:style-name="T10"> (tabulador, que se encuentra a la izquierda de la letra </text:span><text:span text:style-name="T9">Q</text:span><text:span text:style-name="T10">) o bien la tecla </text:span><text:span text:style-name="T9">Intro</text:span><text:span text:style-name="T10"> o bien la tecla </text:span><text:span text:style-name="T9">cursor abajo.</text:span><text:span text:style-name="T10"> Para volver al campo anterior, puedes pulsar la tecla </text:span><text:span text:style-name="T9">cursor arriba</text:span><text:span text:style-name="T10"> o bien </text:span><text:span text:style-name="T9">Mayús+Tab</text:span><text:span text:style-name="T10">. Ten en cuenta que no podrás salir del campo </text:span><text:span text:style-name="GUI_5f_ELEMENT_5f_REDUCED"><text:span text:style-name="T20">Notas</text:span></text:span><text:span text:style-name="T1"> </text:span><text:span text:style-name="T10">pulsando </text:span><text:span text:style-name="T9">Intro</text:span><text:span text:style-name="T10"> porque eso añade una nueva línea: tienes que salir con </text:span><text:span text:style-name="T9">cursor abajo</text:span><text:span text:style-name="T10">, </text:span><text:span text:style-name="T9">Tab</text:span><text:span text:style-name="T10"> ó </text:span><text:span text:style-name="T9">Mayús</text:span><text:span text:style-name="T10">+</text:span><text:span text:style-name="T9">Tab.</text:span></text:p><text:p text:style-name="Frame_20_contents"><text:span text:style-name="T13">Una vez introducidos todos los datos necesarios del formulario, puedes pulsar </text:span><text:span text:style-name="T12">Alt+G </text:span><text:span text:style-name="T13">( ó </text:span><text:span text:style-name="T12">F12</text:span><text:span text:style-name="T13"> )</text:span><text:span text:style-name="T12"> </text:span><text:span text:style-name="T13">para </text:span><text:span text:style-name="GUI_5f_ELEMENT_5f_REDUCED"><text:span text:style-name="T18">Grabar</text:span></text:span><text:span text:style-name="T13"> o bien </text:span><text:span text:style-name="T12">Alt+C</text:span><text:span text:style-name="T13"> ( o </text:span><text:span text:style-name="T12">Escape</text:span><text:span text:style-name="T13"> ) para </text:span><text:span text:style-name="GUI_5f_ELEMENT_5f_REDUCED"><text:span text:style-name="T18">Cancelar</text:span></text:span><text:span text:style-name="T13"> los datos. En general, la tecla </text:span><text:span text:style-name="T12">F12</text:span><text:span text:style-name="T13"> graba o acepta los datos en cualquier formulario y la tecla </text:span><text:span text:style-name="T12">Escape</text:span><text:span text:style-name="T13"> los cancela.</text:span></text:p></draw:text-box></draw:frame></text:p>
      <text:h text:style-name="Heading_20_3" text:outline-level="3">Añadiendo la información del contacto de vuestra asociación</text:h>
      <text:p text:style-name="Text_20_body"><draw:frame draw:style-name="fr15" draw:name="Marco1" text:anchor-type="paragraph" svg:x="8.759cm" svg:y="0.191cm" svg:width="8.1cm" draw:z-index="9"><draw:text-box fo:min-height="6.438cm"><text:p text:style-name="P17"><text:reference-mark-start text:name="elficherodecontactos"/>El fichero de contactos<text:reference-mark-end text:name="elficherodecontactos"/></text:p><text:p text:style-name="Frame_20_contents">La información de carácter personal (nombre, dirección, teléfonos, email, etc. ) de las personas físicas o jurídicas con las que trabaja GestiONG se recogen en un fichero llamado 'Contactos'. Este fichero se relaciona, pues, con cualquier otro fichero que tenga datos personales. Las ventajas de este diseño son varias: se pueden reutilizar los contactos y se evita duplicarlos si tenemos una persona que es a la vez una socia y una acreedora; toda la información de carácter personal está recogida en un solo fichero, lo cual es útil para el cumplimento de la LOPD; y si un dato personal cambia, solo hará falta cambiarlo en un lugar.</text:p></draw:text-box></draw:frame>Selecciona el menú <text:span text:style-name="GUI_5f_ELEMENT">Asociación-&gt;Contactos...</text:span> y pulsa <text:span text:style-name="GUI_5f_ELEMENT">Ctrl+A</text:span> o el botón <text:span text:style-name="GUI_5f_ELEMENT">Añadir</text:span> para introducir un nuevo contacto. Rellena los datos de vuestra asociación y pulsa <text:span text:style-name="GUI_5f_ELEMENT">Grabar</text:span> ó <text:span text:style-name="GUI_5f_ELEMENT">F12</text:span>. Lee el recuadro a la derecha para entender por qué los contactos están en un fichero aparte.</text:p>
      <text:p text:style-name="Text_20_body">Selecciona ahora el menú <text:span text:style-name="GUI_5f_ELEMENT">Asociación -&gt; Asociación...</text:span> y pulsa el botón <text:span text:style-name="GUI_5f_ELEMENT">Contactos</text:span>. Aparece el formulario “<text:span text:style-name="T3">Eligiendo contactos por CIF”</text:span>. Selecciona el contacto que acabas de dar de alta y pulsa <text:span text:style-name="GUI_5f_ELEMENT"><text:span text:style-name="T20">Intro.</text:span></text:span> El <text:span text:style-name="GUI_5f_ELEMENT">CIF</text:span> y el <text:span text:style-name="GUI_5f_ELEMENT">Nombre</text:span> del contacto aparecen en el formulario de datos de la asociación. Graba.</text:p>
      <text:h text:style-name="Heading_20_3" text:outline-level="3">Añadiendo las personas socias </text:h>
      <text:p text:style-name="Text_20_body">Una vez grabados todos los datos anteriores, ya puedes comenzar a añadir miembros a vuestro proyecto, es decir, las socias y socios de vuestra asociación. Ve a <text:span text:style-name="GUI_5f_ELEMENT">As</text:span><text:span text:style-name="GUI_5f_ELEMENT"><text:span text:style-name="T17">o</text:span></text:span><text:span text:style-name="GUI_5f_ELEMENT">ciación-&gt;Proyectos...</text:span>, selecciona el primer proyecto y pulsa el botón <text:span text:style-name="GUI_5f_ELEMENT"><text:span text:style-name="T17">M</text:span></text:span><text:span text:style-name="GUI_5f_ELEMENT">odificar</text:span> (o <text:span text:style-name="GUI_5f_ELEMENT"><text:span text:style-name="T20">Ctrl+M</text:span></text:span>). Ahora haz click sobre la pestaña <text:span text:style-name="GUI_5f_ELEMENT"><text:span text:style-name="T17">M</text:span></text:span><text:span text:style-name="GUI_5f_ELEMENT">iembros</text:span> (o pulsa <text:span text:style-name="GUI_5f_ELEMENT">Alt+M</text:span>)<text:span text:style-name="T9">,</text:span> que contiene la lista de miembros vacía. Pulsa <text:span text:style-name="GUI_5f_ELEMENT"><text:span text:style-name="T20">Ctrl+A</text:span></text:span><text:span text:style-name="T14"> y </text:span>aparecerá el formulario para añadir un nuevo miembro al proyecto.</text:p>
      <text:p text:style-name="Text_20_body">Fíjate en los títulos de los formularios o ventanas: el que está activo siempre tiene el fondo azul, en este caso '<text:span text:style-name="T9">Añadiendo Miembro del proyecto</text:span>'. El título ofrece siempre información valiosa sobre el contenido de la ventana y lo que se está realizando, por ejemplo, el formulario que está por detrás tiene por título '<text:span text:style-name="T9">Modificando Proyecto: (id=1), 1, Socias y socios ...</text:span>' y está con fondo negro porque su ventana no está activa en este momento. </text:p>
      <text:p text:style-name="Text_20_body">Ahora vas a profundizar un poco más en el proceso de introducción de datos en GestiONG tomando como ejemplo el formulario para añadir un nuevo miembro al proyecto.</text:p>
      <text:p text:style-name="Text_20_body"><draw:frame draw:style-name="fr16" draw:name="Marco11" text:anchor-type="paragraph" svg:x="8.089cm" svg:y="0.136cm" svg:width="8.772cm" draw:z-index="3"><draw:text-box fo:min-height="9.292cm"><text:p text:style-name="Illustration"><draw:frame draw:style-name="fr24" draw:name="gráficos8" text:anchor-type="paragraph" svg:width="8.772cm" svg:height="8.823cm" draw:z-index="20"><draw:image xlink:href="Pictures/10000000000002B6000002ACBA0CEEC6.png" xlink:type="simple" xlink:show="embed" xlink:actuate="onLoad"/></draw:frame>Ilustración <text:sequence text:ref-name="refIllustration9" text:name="Illustration" text:formula="ooow:Illustration+1" style:num-format="1">10</text:sequence>: Añadiendo miembro del proyecto</text:p></draw:text-box></draw:frame>El primer campo, <text:span text:style-name="GUI_5f_ELEMENT">Proyecto</text:span>, está desactivado porque no se puede cambiar y de ahí su fondo gris. El siguiente campo, <text:span text:style-name="GUI_5f_ELEMENT"><text:span text:style-name="T20">Nº de soci@</text:span></text:span>, contiene ya un valor sugerido: el siguiente número de socia disponible. El siguiente es el <text:span text:style-name="GUI_5f_ELEMENT">Contacto</text:span>, donde además de poder introducir un NIF/CIF y/o un nombre, se puede pulsar el botón <text:span text:style-name="GUI_5f_ELEMENT">Contacto</text:span> con el ratón ( o <text:span text:style-name="GUI_5f_ELEMENT">F3</text:span> ) para buscar el contacto.</text:p>
      <text:p text:style-name="Standard">Haz click en el botón <text:span text:style-name="GUI_5f_ELEMENT">Contacto</text:span> y aparecerá la ventana del fichero de contactos. Si el que buscas ya estuviera dado de alta, selecciónalo y pulsa el botón <text:span text:style-name="GUI_5f_ELEMENT">Elegir,</text:span> si no, pulsa <text:span text:style-name="GUI_5f_ELEMENT">Ctrl+A</text:span> para añadir los datos del contacto correspondiente a la socia o socio número 1. Cuando hayas rellenado todos los campos, grábalo (botón <text:span text:style-name="GUI_5f_ELEMENT">Grabar</text:span>) y elígelo (botón <text:span text:style-name="GUI_5f_ELEMENT">Elegir</text:span>). Volverás al formulario de partida con la información sobre el contacto rellena.</text:p>
      <text:p text:style-name="Text_20_body">Ahora le toca el turno al <text:span text:style-name="GUI_5f_ELEMENT">Tipo de soci@</text:span>. Haz click sobre el botón <text:span text:style-name="GUI_5f_ELEMENT">Tipo de soci@</text:span> y elige el tipo apropiado pulsando el botón <text:span text:style-name="GUI_5f_ELEMENT">Elegir </text:span>o haciendo <text:span text:style-name="GUI_5f_ELEMENT">doble-click</text:span> sobre él. Haz lo propio con el <text:span text:style-name="GUI_5f_ELEMENT">Tipo de cuota</text:span>. Date cuenta de que cuando estás eligiendo un contacto, un tipo de soci@ o cualquier otro registro, puedes igualmente dar de alta nuevos registros pulsando <text:span text:style-name="GUI_5f_ELEMENT">Ctrl+</text:span>A o modificarlos pulsando <text:span text:style-name="GUI_5f_ELEMENT">Ctrl+M</text:span>.</text:p>
      <text:p text:style-name="Text_20_body">Pero no siempre es necesario pulsar el botón para elegir un dato. Por ejemplo, para elegir la forma de pago, puedes teclear un 1 en el recuadro a la derecha del botón <text:span text:style-name="GUI_5f_ELEMENT">Forma de pago</text:span>, que es el código, y al pulsar <text:span text:style-name="GUI_5f_ELEMENT">Intro</text:span>, aparecerá a su derecha la descripción. Igualmente, si escribes la descripción, aparecerá a la izquierda el código. Puedes incluso escribir una descripción incompleta, y si existe una forma de pago que contenga esa descripción incompleta, GestiONG la encontrará y la mostrará. Si hubiese más de una forma de pago coincidente, tendrías la opción de elegir de entre ellas la que andas buscando. Imagina lo útil que es esto para buscar un contacto del que, por ejemplo, solo te acuerdas de un apellido.</text:p>
      <text:p text:style-name="Text_20_body">Vuelve de nuevo al formulario “<text:span text:style-name="T9">Añadiendo miembro del proyecto</text:span>” y rellena los restantes campos: <text:span text:style-name="GUI_5f_ELEMENT">Fecha de alta</text:span>, <text:span text:style-name="GUI_5f_ELEMENT">Estado</text:span>, <text:span text:style-name="GUI_5f_ELEMENT">Fecha de baja y</text:span> <text:span text:style-name="GUI_5f_ELEMENT">Motivo de la baja</text:span> (en su caso), <text:span text:style-name="GUI_5f_ELEMENT">Cuenta bancaria </text:span>para el pago de las cuotas, etc. Graba. Aparece otra vez el mismo formulario en blanco para añadir otro proyecto. Pulsa la tecla <text:span text:style-name="GUI_5f_ELEMENT">Escape</text:span> o el botón <text:span text:style-name="GUI_5f_ELEMENT"><text:span text:style-name="T17">C</text:span></text:span><text:span text:style-name="GUI_5f_ELEMENT">ancelar</text:span>.</text:p>
      <text:p text:style-name="Text_20_body">Este es el procedimiento manual para añadir socias a los proyectos, pero ahora vas a ver cómo puedes importar (introducir automáticamente) los datos de vuestra hoja de cálculo de socias.</text:p>
      <text:h text:style-name="Heading_20_3" text:outline-level="3"><text:reference-mark-start text:name="Importandomasivamente"/>Importando masivamente datos de socias y socios<text:reference-mark-end text:name="Importandomasivamente"/></text:h>
      <text:p text:style-name="Text_20_body">Si ya tienes los datos de vuestras socias y socios en una hoja de cálculo (si los tienes en algún otro tipo de base de datos siempre podrás exportarlos a una hoja de cálculo o similar) GestiONG te permite importarlos siempre y cuando los transformes como se detalla a continuación.</text:p>
      <text:p text:style-name="Text_20_body">Normalmente, vuestra hoja de cálculo contendrá en una sola hoja información muy variada sobre las socias, como sus datos de contacto, número de socia, cuenta bancaria, importe de su cuota, etc. Todos estos datos se almacenan en ficheros diferentes en GestiONG, por lo que habrá que acomodar un poco la hoja de cálculo antes de realizar la importación. </text:p>
      <text:p text:style-name="Text_20_body"><text:span text:style-name="T9">IMPORTANTE</text:span>: <text:span text:style-name="T9">Realiza una copia de seguridad de tu hoja original puesto que vas a modificarla sustancialmente.</text:span></text:p>
      <text:p text:style-name="P27">Supongamos que vuestra hoja es algo similar a esto:</text:p>
      <text:p text:style-name="Text_20_body"><draw:frame draw:style-name="fr17" draw:name="Marco36" text:anchor-type="paragraph" svg:width="16.999cm" draw:z-index="54"><draw:text-box fo:min-height="2.501cm"><text:p text:style-name="Illustration"><draw:frame draw:style-name="fr25" draw:name="gráficos21" text:anchor-type="paragraph" svg:x="0.004cm" svg:y="0.002cm" svg:width="16.999cm" style:rel-width="100%" svg:height="2.501cm" style:rel-height="scale" draw:z-index="55"><draw:image xlink:href="Pictures/10000000000004EE000000B6A25D2FF6.png" xlink:type="simple" xlink:show="embed" xlink:actuate="onLoad"/></draw:frame>Ilustración <text:sequence text:ref-name="refIllustration10" text:name="Illustration" text:formula="ooow:Illustration+1" style:num-format="1">11</text:sequence>: Hoja de socias original</text:p></draw:text-box></draw:frame>El primer paso consiste en eliminar las filas iniciales que no contengan datos de socias, y dejar una primera línea con el encabezado de las columnas renombradas de forma que GestiONG sepa qué datos contienen. Los nombres de las columnas deben coincidir con los nombres internos de los campos. Para saber cuáles son estos nombres, id a <text:span text:style-name="GUI_5f_ELEMENT">Sistema-&gt;Configuración-&gt;Diccionario de datos</text:span><text:span text:style-name="T10"> y </text:span>aparecerá toda la información necesaria. Por ejemplo, la columna que contiene el código postal de los contactos se debe de llamar <text:span text:style-name="User_20_Entry"><text:span text:style-name="T2">CONTACTO.CP</text:span></text:span>.</text:p>
      <text:p text:style-name="Text_20_body"><draw:frame draw:style-name="fr18" draw:name="Marco37" text:anchor-type="paragraph" svg:width="14.328cm" draw:z-index="56"><draw:text-box fo:min-height="7.123cm"><text:p text:style-name="Illustration"><draw:frame draw:style-name="fr22" draw:name="gráficos11" text:anchor-type="paragraph" svg:width="14.328cm" svg:height="10.829cm" draw:z-index="57"><draw:image xlink:href="Pictures/10000000000002FF0000023826B6E6CC.png" xlink:type="simple" xlink:show="embed" xlink:actuate="onLoad"/></draw:frame>Ilustración <text:sequence text:ref-name="refIllustration11" text:name="Illustration" text:formula="ooow:Illustration+1" style:num-format="1">12</text:sequence>: Diccionario de datos</text:p></draw:text-box></draw:frame></text:p>
      <text:p text:style-name="Text_20_body">Modifica el texto de la primeras fila de cada columna de tu hoja con el nombre del campo de GestiONG. Por ejemplo, para el número de socia, escribe <text:span text:style-name="User_20_Entry">MIEMBRO.NUMEROSOCIA</text:span>, para el CIF o NIF, escribe <text:span text:style-name="User_20_Entry">CONTACTO.CIF</text:span> y así sucesivamente. El orden de las columnas no importa. </text:p>
      <text:p text:style-name="P24">Atencion: El nombre del socio o socia en GestiONG se almacena en un solo campo, por lo tanto, si como en este ejemplo, lo tienes separado en nombre y apellidos, debes unir ambas columnas.</text:p>
      <text:p text:style-name="P23">Con todos estos cambios realizados, tu hoja tendrá ahora este aspecto:</text:p>
      <text:p text:style-name="P23"/>
      <text:p text:style-name="Text_20_body"><draw:frame draw:style-name="fr18" draw:name="Marco38" text:anchor-type="paragraph" svg:width="16.999cm" draw:z-index="58"><draw:text-box fo:min-height="1.831cm"><text:p text:style-name="Illustration"><draw:frame draw:style-name="fr22" draw:name="gráficos22" text:anchor-type="paragraph" svg:width="16.999cm" svg:height="2.021cm" draw:z-index="61"><draw:image xlink:href="Pictures/10000000000004FF000000950739EC4F.png" xlink:type="simple" xlink:show="embed" xlink:actuate="onLoad"/></draw:frame>Ilustración <text:sequence text:ref-name="refIllustration12" text:name="Illustration" text:formula="ooow:Illustration+1" style:num-format="1">13</text:sequence>: Hoja de socias con los títulos adaptados</text:p></draw:text-box></draw:frame></text:p>
      <text:p text:style-name="Text_20_body">Lo único que falta es corregir la información sobre los tipos de cuotas, tipos de socias y formas de pago para que se asocien correctamente a cada miembro. La columna <text:span text:style-name="T9">Cuota</text:span> de tu hoja contenía el valor de la cuota en euros, pero debe contener el código que le has dado en el fichero de tipos de cuota en GestiONG y su título debe ser <text:span text:style-name="User_20_Entry">TIPOCUOTA.CODIGO</text:span>. Búscalo y corrige su valor para cada socia. Siguiendo este ejemplo, necesitarías añadir dos nuevas columnas, una que se llamaría <text:span text:style-name="User_20_Entry">TIPOSOCIA.CODIGO</text:span> y cuyos valores serían los códigos con los que habéis dado de alta los tipos de soci@ en GestiONG; y otra que se llamaría <text:span text:style-name="User_20_Entry">FORMAPAGO.CODIGO</text:span> y contendría los códigos de las formas de pago. Añade todas las formas de pago, tipos de socia y cuotas que no estén ya en GestiONG. Puedes añadir más columnas a vuestra hoja si posees más información. Por ejemplo, la cuenta bancaria será la columna <text:span text:style-name="User_20_Entry">MIEMBRO.CUENTABANCARIA</text:span>, y cualquier otro dato puedes añadirlo en una columna llamada <text:span text:style-name="User_20_Entry">MIEMBRO.NOTAS</text:span>.</text:p>
      <text:p text:style-name="Text_20_body"><draw:frame draw:style-name="fr18" draw:name="Marco39" text:anchor-type="paragraph" svg:width="16.999cm" draw:z-index="59"><draw:text-box fo:min-height="1.995cm"><text:p text:style-name="Illustration"><draw:frame draw:style-name="fr25" draw:name="gráficos23" text:anchor-type="paragraph" svg:x="0.004cm" svg:y="0.002cm" svg:width="16.999cm" style:rel-width="100%" svg:height="1.995cm" style:rel-height="scale" draw:z-index="60"><draw:image xlink:href="Pictures/10000000000004FE000000939EF06BC0.png" xlink:type="simple" xlink:show="embed" xlink:actuate="onLoad"/></draw:frame>Ilustración <text:sequence text:ref-name="refIllustration13" text:name="Illustration" text:formula="ooow:Illustration+1" style:num-format="1">14</text:sequence>: Hoja adaptada totalmente para la importación</text:p></draw:text-box></draw:frame></text:p>
      <text:p text:style-name="Text_20_body">Una vez adaptada y revisada tienes que guardar la hoja en algún sitio donde la encuentres posteriormente, con un formato especial: CSV. Desde <text:span text:style-name="T9">Openoffice</text:span>, ve a <text:span text:style-name="GUI_5f_ELEMENT">Archivo-&gt;Guardar como...</text:span><text:span text:style-name="T9">, </text:span><text:span text:style-name="T10">dale un nombre,</text:span><text:span text:style-name="T9"> </text:span>elige el <text:span text:style-name="GUI_5f_ELEMENT">Filtro: Texto CSV</text:span><text:span text:style-name="T10"> y pulsa </text:span><text:span text:style-name="GUI_5f_ELEMENT">Aceptar</text:span>. En la ventana que aparece posteriormente, elige estos valores:</text:p>
      <text:p text:style-name="P6"><draw:frame draw:style-name="fr19" draw:name="Marco7" text:anchor-type="paragraph" svg:x="2.942cm" svg:y="0.307cm" svg:width="10.917cm" draw:z-index="4"><draw:text-box fo:min-height="4.046cm"><text:p text:style-name="Illustration"><draw:frame draw:style-name="fr25" draw:name="gráficos12" text:anchor-type="paragraph" svg:x="0.004cm" svg:y="0.002cm" svg:width="12.748cm" style:rel-width="100%" svg:height="4.309cm" style:rel-height="scale" draw:z-index="5"><draw:image xlink:href="Pictures/100000000000026E000000CE8BCC6B24.png" xlink:type="simple" xlink:show="embed" xlink:actuate="onLoad"/></draw:frame>Ilustración <text:sequence text:ref-name="refIllustration14" text:name="Illustration" text:formula="ooow:Illustration+1" style:num-format="1">15</text:sequence>: Opciones de exportación a CSV de OpenOffice</text:p></draw:text-box></draw:frame></text:p>
      <text:p text:style-name="Text_20_body">y pulsa <text:span text:style-name="GUI_5f_ELEMENT">Aceptar</text:span>.</text:p>
      <text:p text:style-name="Text_20_body">Ahora, de nuevo desde GestiONG, realiza primero la importación de los contactos y luego la de las socias. Ve a <text:span text:style-name="GUI_5f_ELEMENT">Asociación-&gt;Contactos...</text:span>, elige la opción <text:span text:style-name="GUI_5f_ELEMENT">Fichero-&gt;Importar</text:span> y abre el fichero CSV que acabas de guardar. <text:s/>Antes de comenzar con la importación, se comprobará que los nombres de las columnas son correctas y se avisará si has cometido algún error. Si todas las columnas son correctas, irán apareciendo los contactos uno por uno de forma que puedas corregir cualquier dato que esté incorrecto o incompleto. Ve grabando uno por uno los contactos. Cuando hayas finalizado, ve a <text:span text:style-name="GUI_5f_ELEMENT">Asociación-&gt;Proyectos...</text:span>, modifica el proyecto número <text:span text:style-name="T2">1</text:span>, ve a la pestaña de miembros (<text:span text:style-name="GUI_5f_ELEMENT">Alt+M</text:span>) y luego, bajo esa pestaña, elige <text:span text:style-name="GUI_5f_ELEMENT">Fichero-&gt;Importar...</text:span> Abre el mismo fichero CSV y comenzará la importación de las socias.</text:p>
      <text:p text:style-name="Text_20_body"><draw:frame draw:style-name="fr8" draw:name="Marco29" text:anchor-type="paragraph" svg:width="15.189cm" draw:z-index="23"><draw:text-box fo:min-height="6.048cm"><text:p text:style-name="Titulo_20_de_20_marco">Resumen del proceso de importación de la hoja de socias</text:p><text:list text:style-name="L6"><text:list-item><text:p text:style-name="P79"><text:s/>Hoja: Poner títulos apropiados (nombre de los campos del diccionario de datos) a las columnas <text:s/>(consultar los nombres en GestiONG:<text:span text:style-name="GUI_5f_ELEMENT_5f_REDUCED"> Sistema-&gt;Configuración-&gt;Diccionario de datos</text:span>).</text:p></text:list-item><text:list-item><text:p text:style-name="P79"><text:s/>GestiONG: Añadir los tipos de cuota, formas de pago y tipos de socia que aparezcan en vuestra hoja y que no estén ya dados de alta.</text:p></text:list-item><text:list-item><text:p text:style-name="P79"><text:s/>Hoja: Asegurarse de que existen las columnas <text:span text:style-name="User_20_Entry">TIPOCUOTA.CODIGO, FORMAPAGO.CODIGO y TIPOSOCIA.CODIGO</text:span>. Modificar sus valores para que coincidan con los códigos en GestiONG.</text:p></text:list-item><text:list-item><text:p text:style-name="P79"><text:s/>Hoja: Añadir cualquier otro dato relevante sobre las socias, como la cuenta bancaria, las observaciones, la nacionalidad, los teléfonos, etc., con su título correspondiente.</text:p></text:list-item><text:list-item><text:p text:style-name="P79"><text:s/>Hoja: Exportarla a un fichero de texto con formato CSV.</text:p></text:list-item><text:list-item><text:p text:style-name="P79"><text:s/>GestiONG: Importar el fichero CSV desde el fichero de Contactos.</text:p></text:list-item><text:list-item><text:p text:style-name="P79"><text:s/>GestiONG: Importar el fichero CSV desde la pestaña de <text:span text:style-name="GUI_5f_ELEMENT_5f_REDUCED">Miembros del proyecto</text:span> del fichero de proyectos.</text:p></text:list-item></text:list></draw:text-box></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h text:style-name="P13" text:outline-level="1">Módulo de gestión de socias</text:h>
      <text:h text:style-name="Heading_20_2" text:outline-level="2">Contactos</text:h>
      <text:p text:style-name="Text_20_body">Los datos de contacto de las personas físicas o jurídicas de vuestra organización se almacenan en un fichero aparte del fichero de miembros de los proyectos. Las ventajas de este diseño son:</text:p>
      <text:list text:style-name="L7">
        <text:list-item>
          <text:p text:style-name="P68">Se pueden reutilizar los contactos evitando duplicarlos si tenemos una persona que es a la vez socia, empleada, acreedora, ...,</text:p>
        </text:list-item>
        <text:list-item>
          <text:p text:style-name="P68">Toda la información de carácter personal está recogida en un solo fichero, lo cual es útil para el cumplimento de la LOPD (Ley Orgánica de Protección de Datos de Carácter Personal), </text:p>
        </text:list-item>
        <text:list-item>
          <text:p text:style-name="P68">Si un dato personal cambia, solo hará falta cambiarlo en un lugar.</text:p>
        </text:list-item>
        <text:list-item>
          <text:p text:style-name="P68">Se pueden introducir en el sistema contactos que no son socias o que no tienen ninguna relación administrativa con la organización.</text:p>
        </text:list-item>
      </text:list>
      <text:h text:style-name="Heading_20_2" text:outline-level="2">Proyectos, socias y socios</text:h>
      <text:p text:style-name="Text_20_body">GestiONG considera a las personas socias de vuestra organización como miembros de un determinado proyecto, en vez de presentar un apartado especial para su gestión. Esta generalización permite tratar todos los proyectos de la misma forma: añadir miembros, remesas, recibos, cuotas, cuadros de financiación y de gastos, etc. <text:s/>Dentro de la categoría de proyectos caben tanto talleres y jornadas a las que es preciso inscribir miembros, como proyectos de cooperación con entidades financiadoras, personal expatriado, cooperantes, etc. o cualquier otro tipo de proyectos.</text:p>
      <text:p text:style-name="Text_20_body">Desde este punto de vista, la base social de vuestra organización es un proyecto más cuyos miembros son las personas socias.</text:p>
      <text:h text:style-name="Heading_20_3" text:outline-level="3">Añadiendo la base social de vuestra organización</text:h>
      <text:p text:style-name="Text_20_body">Para añadir vuestra base social, crea un primer proyecto si no lo has hecho ya desde el menú <text:span text:style-name="GUI_5f_ELEMENT">Asociación --&gt; Proyectos...</text:span> (<text:span text:style-name="T2"><text:reference-ref text:reference-format="text" text:ref-name="añadiendoalgunosdatosbasico">Añadiendo algunos datos básicos</text:reference-ref></text:span>, página <text:reference-ref text:ref-name="añadiendoalgunosdatosbasico">16</text:reference-ref>). Una vez grabado, selecciona la pestaña <text:span text:style-name="GUI_5f_ELEMENT"><text:span text:style-name="T17">M</text:span></text:span><text:span text:style-name="GUI_5f_ELEMENT">iembros</text:span> y pulsa el botón <text:span text:style-name="GUI_5f_ELEMENT">Añadir </text:span>para ir añadiendo socias. También puedes importar los datos masivamente como se explica en el apartado <text:span text:style-name="T2"><text:reference-ref text:reference-format="text" text:ref-name="Importandomasivamente">Importando masivamente datos de socias y socios</text:reference-ref></text:span> (página <text:reference-ref text:reference-format="page" text:ref-name="Importandomasivamente">18</text:reference-ref>) del capítulo <text:span text:style-name="T3"><text:reference-ref text:reference-format="text" text:ref-name="poniendoenmarcha">Poniendo en marcha GestiONG</text:reference-ref></text:span><text:span text:style-name="T3">.</text:span></text:p>
      <text:h text:style-name="Heading_20_3" text:outline-level="3">Creando remesas de recibos</text:h>
      <text:p text:style-name="Text_20_body">Una vez añadida la masa social a vuestro proyecto, con la información pertinente sobre cuotas y formas de pago, puedes crear remesas de recibos para el control de los pagos de las cuotas. Abre el fichero de proyectos y pulsa la pestaña <text:span text:style-name="GUI_5f_ELEMENT"><text:span text:style-name="T17">R</text:span></text:span><text:span text:style-name="GUI_5f_ELEMENT">emesas</text:span>. Añade una nueva remesa con su descripción, fecha de emisión, fecha de cargo, cuenta de abono, etc. (ver <text:s/>). Graba. Ahora pulsa en la pestaña <text:span text:style-name="GUI_5f_ELEMENT"><text:span text:style-name="T17">R</text:span></text:span><text:span text:style-name="GUI_5f_ELEMENT">ecibos </text:span>para añadir recibos uno por uno, o bien pulsa el botón <text:span text:style-name="GUI_5f_ELEMENT">Añadir Recibos</text:span> para hacerlo en grupo.</text:p>
      <text:p text:style-name="Text_20_body"/>
      <text:p text:style-name="Text_20_body"/>
      <text:p text:style-name="Text_20_body"/>
      <text:h text:style-name="P13" text:outline-level="1">Módulo de gestión de proyectos</text:h>
      <text:p text:style-name="Standard">Ya hemos visto que la gestión de las personas socias de vuestra organización se realiza en GestiONG considerándolas miembros de un proyecto en particular. Pero los proyectos pueden ser también cosas muy distintas:</text:p>
      <text:p text:style-name="Standard"/>
      <text:list text:style-name="L8">
        <text:list-item>
          <text:p text:style-name="P38">Unas jornadas sobre inmigración donde se requiere inscripción previa,</text:p>
        </text:list-item>
        <text:list-item>
          <text:p text:style-name="P38">Un proyecto de ayuda al desarrollo en un país extranjero,</text:p>
        </text:list-item>
        <text:list-item>
          <text:p text:style-name="P38">etc.</text:p>
        </text:list-item>
      </text:list>
      <text:p text:style-name="P7"/>
      <text:p text:style-name="Standard">En general, un proyecto es cualquier acción de vuestra organización que está compuesta por personas, que pueden tener o no una cuota por participar en ella y que tiene asociada una partida de gastos e ingresos.</text:p>
      <text:p text:style-name="Standard">La gestión de las altas y bajas de socias y de las cuotas, remesas y recibos ya se ha visto en el capítulo anterior sobre la gestión de la asociación. En este capítulo vamos a ver cómo diseñar y completar las partidas de gastos.</text:p>
      <text:h text:style-name="Heading_20_2" text:outline-level="2"><text:reference-mark-start text:name="partidasgastos"/>Partidas de gastos<text:reference-mark-end text:name="partidasgastos"/></text:h>
      <text:p text:style-name="Text_20_body">Ve al menú Asociación-&gt;Proyectos y modifica un proyecto. Verás que hay cuatro solapas, pulsa sobre la última (<text:span text:style-name="GUI_5f_ELEMENT"><text:span text:style-name="T17">P</text:span></text:span><text:span text:style-name="GUI_5f_ELEMENT">artidas</text:span>) y verás la plantilla vacía. Pulsa el botón <text:span text:style-name="GUI_5f_ELEMENT">Añadir partida</text:span> y rellena los datos</text:p>
      <text:p text:style-name="Text_20_body"><draw:frame draw:style-name="fr11" draw:name="Marco33" text:anchor-type="paragraph" svg:x="0.037cm" svg:y="0.178cm" svg:width="9.738cm" draw:z-index="37"><draw:text-box fo:min-height="6.452cm"><text:p text:style-name="Illustration"><draw:frame draw:style-name="fr25" draw:name="gráficos14" text:anchor-type="paragraph" svg:x="0.004cm" svg:y="0.002cm" svg:width="9.738cm" style:rel-width="100%" svg:height="6.452cm" style:rel-height="scale" draw:z-index="38"><draw:image xlink:href="Pictures/100000000000035D0000022F4E36CB8C.png" xlink:type="simple" xlink:show="embed" xlink:actuate="onLoad"/></draw:frame>Ilustración <text:sequence text:ref-name="refIllustration15" text:name="Illustration" text:formula="ooow:Illustration+1" style:num-format="1">16</text:sequence>: Dando de alta una partida</text:p></draw:text-box></draw:frame>Los códigos y las descripciones son totalmente libres aunque no pueden estar repetidos dentro de un mismo proyecto. Las partidas se pueden organizar jerárquicamente utilizando el campo <text:span text:style-name="GUI_5f_ELEMENT">Código de la partida madre</text:span>, de modo que los importes que se adjudiquen a esta partida se sumen también a su partida madre. El <text:span text:style-name="GUI_5f_ELEMENT">Tipo </text:span>puede ser G para gastos, I para ingresos y T para el total (Ingresos – Gastos). El <text:span text:style-name="GUI_5f_ELEMENT">Presupuesto</text:span> es útil para compararlo con el <text:span text:style-name="GUI_5f_ELEMENT">Importe</text:span> final. Graba la partida y continúa rellenando la plantilla completamente.</text:p>
      <text:p text:style-name="Text_20_body">Se pueden utilizar estas partidas de forma manual para introducir los gastos e ingresos de cada proyecto y luego realizar un informe para presentarlo a nuestra financiadora. Sin embargo, lo más fácil es utilizar el módulo de contabilidad para introducir los movimientos económicos y asociarlos a partidas de nuestro proyecto, como se explica en el apartado <text:reference-ref text:reference-format="text" text:ref-name="asignarapuntepartida">Asignando apuntes a partidas</text:reference-ref> del capítulo V, <text:reference-ref text:reference-format="text" text:ref-name="capituloV">Módulo de contabilidad</text:reference-ref>.</text:p>
      <text:h text:style-name="P13" text:outline-level="1"><text:reference-mark-start text:name="capituloV"/>Módulo de contabilidad<text:reference-mark-end text:name="capituloV"/></text:h>
      <text:h text:style-name="Heading_20_2" text:outline-level="2">El libro mayor</text:h>
      <text:h text:style-name="Heading_20_2" text:outline-level="2">El libro diario</text:h>
      <text:h text:style-name="Heading_20_3" text:outline-level="3"><text:reference-mark-start text:name="asignarapuntepartida"/>Asignando apuntes a partidas<text:reference-mark-end text:name="asignarapuntepartida"/></text:h>
      <text:p text:style-name="Text_20_body">La asignación de apuntes a partidas permite generar de forma automática la plantilla de justificación de gastos e ingresos que vuestra financiadora suele exigir a la finalización del mismo. Esta plantilla se ha definido dentro del proyecto como has visto en el apartado <text:reference-ref text:reference-format="text" text:ref-name="partidasgastos">Partidas de gastos</text:reference-ref> del capítulo <text:reference-ref text:reference-format="chapter" text:ref-name="partidasgastos">4.1</text:reference-ref>.</text:p>
      <text:p text:style-name="Text_20_body"><draw:frame draw:style-name="fr20" draw:name="gráficos15" text:anchor-type="paragraph" svg:x="2.247cm" svg:y="0.31cm" svg:width="11.299cm" svg:height="6.606cm" draw:z-index="39"><draw:image xlink:href="Pictures/100000000000038300000203D0B6ED6C.png" xlink:type="simple" xlink:show="embed" xlink:actuate="onLoad"/></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h text:style-name="P13" text:outline-level="1">Personalización</text:h>
      <text:h text:style-name="Heading_20_2" text:outline-level="2">Ficheros de configuración globales y locales</text:h>
      <text:h text:style-name="Heading_20_2" text:outline-level="2">Idioma de la aplicación</text:h>
      <text:h text:style-name="Heading_20_2" text:outline-level="2">Diccionario de datos: nombres de ficheros y campos </text:h>
      <text:p text:style-name="Text_20_body">GestiONG posee un diccionario de datos con información sobre los distintos elementos de la base de datos, por ejemplo, los títulos de las tablas, los tipos y descripciones de los campos, su tamaño, su estilo, su valor por defecto, etc.</text:p>
      <text:p text:style-name="Text_20_body">Algunos de los elementos del diccionario de datos se pueden personalizar modificando unos ficheros de texto con extensión .ddd (Diccionario De Datos) que se leen al iniciar la aplicación y que se encuentran en el subdirectorio database del directorio de configuración general o local. Al modificar esta información, los cambios se verán reflejados en los menús, formularios e informes de la aplicación.</text:p>
      <text:p text:style-name="Text_20_body">Suele haber un fichero por cada módulo de GestiONG. Así, para el módulo de socias, el fichero se llama socias.ddd, para el de contabilidad, conta.ddd y así sucesivamente. Además, se pueden crear ficheros .ddd para cada idioma que se desee. Basta con anteponer el código del lenguaje entre guiones bajos al nombre del fichero: por ejemplo, _es_socias.ddd, _ca_conta.ddd, etc.</text:p>
      <text:p text:style-name="Text_20_body">El contenido de esos ficheros es como sigue:</text:p>
      <text:p text:style-name="Standard"><draw:frame draw:style-name="fr8" draw:name="Marco35" text:anchor-type="paragraph" svg:width="16.249cm" draw:z-index="53"><draw:text-box fo:min-height="0.711cm"><text:p text:style-name="Standard"><text:span text:style-name="User_20_Entry">ASOCIACION.DESC_SINGULAR=Asociación</text:span></text:p><text:p text:style-name="Standard"><text:span text:style-name="User_20_Entry">ASOCIACION.DESC_PLURAL=Asociaciones</text:span></text:p><text:p text:style-name="Standard"><text:span text:style-name="User_20_Entry">ASOCIACION.FEMENINA=true</text:span></text:p><text:p text:style-name="Standard"><text:span text:style-name="User_20_Entry"/></text:p><text:p text:style-name="Standard"><text:span text:style-name="User_20_Entry">ASOCIACION.CODIGO.CAPTION=Código</text:span></text:p><text:p text:style-name="Standard"><text:span text:style-name="User_20_Entry">ASOCIACION.CODIGO.DESCRIPTION=Código</text:span></text:p><text:p text:style-name="Standard"><text:span text:style-name="User_20_Entry">ASOCIACION.CODIGO.STYLE=CODE</text:span></text:p><text:p text:style-name="Standard"><text:span text:style-name="User_20_Entry">ASOCIACION.CODIGO.WIDTH=0</text:span></text:p><text:p text:style-name="Standard"><text:span text:style-name="User_20_Entry">ASOCIACION.CODIGO.DEFAULTVALUE=</text:span></text:p><text:p text:style-name="Standard"><text:span text:style-name="User_20_Entry">ASOCIACION.NOMBRE.CAPTION=Nombre abreviado asociación</text:span></text:p></draw:text-box></draw:frame></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Las primeras tres líneas definen la tabla de asociaciones, que en la base de datos se llama “ASOCIACION”. El nombre en singular de la tabla que aparecerá en GestiONG será “Asociación”, en plural “Asociaciones” y se declara que el nombre es femenino. Se podría cambiar “Asociación” por “Organización” y el cambio se vería reflejado en los menús, formularios e informes.</text:p>
      <text:p text:style-name="Standard">Las siguientes líneas definen los campos de la tabla de asociaciones. El campo CODIGO llevará por título “Código”, su descripción será también “Código”, su estilo “Code” y la longitud y el valor por defecto se dejan sin tocar. A continuación se define el campo NOMBRE, y así sucesivamente. Un valor muy útil del diccionario de datos es <text:span text:style-name="User_20_Entry">DEFAULTVALUE</text:span>, que es el valor que tomará un campo al ser creado, evitando de este modo tener que introducirlo cada vez que se da de alta un registro. Por ejemplo, si ponemos <text:span text:style-name="User_20_Entry">CONTACTO.PAIS.DEFAULTVALUE=España</text:span>, cada vez que demos de alta un contacto, su país será España.</text:p>
      <text:p text:style-name="Standard">Inicialmente, GestiONG instala en el directorio de configuración global los diccionarios de datos por defecto para diversos lenguajes. Estos ficheros no se pueden modificar normalmente, por lo que para cambiarlos, tienes que crear una copia en tu directorio de configuración local.</text:p>
      <text:h text:style-name="P13" text:outline-level="1">Informes </text:h>
      <text:p text:style-name="Text_20_body">GestiONG lleva incorporado un potentísimo generador de informes tomado de un proyecto independiente llamado RTK::Reports (<text:a xlink:type="simple" xlink:href="http://reports.sourceforge.net/">http://reports.sourceforge.net</text:a>). Es un generador de informes clásico en el que la plantilla del informe es un fichero de texto que contiene tanto la disposición de los campos del informe como de dónde obtenerlos, y puede crear informes para visualizarlos en la pantalla de tu ordenador, imprimirlos y grabarlos en ficheros HTML, PDF, PostScript, etc.</text:p>
      <text:p text:style-name="Text_20_body">La mayor ventaja de RTK::Reports para la usuaria, aparte de sus numerosas opciones de impresión, es la velocidad, pues puede generar informes de miles de registros en segundos. Pero donde RTK::Reports demuestra su máxima potencia es a la hora de diseñar los informes, ya que admite fórmulas, múltiples fuentes de datos, parámetros, condicionales, includes, ... y muchas otras características que permiten definir informes complejos con facilidad. </text:p>
      <text:p text:style-name="Text_20_body">Desde GestiONG, se pueden imprimir informes de dos maneras:</text:p>
      <text:p text:style-name="Text_20_body">a) desde el menú Sistema-&gt;Informes se accede a todos los informes definidos para la aplicación,</text:p>
      <text:p text:style-name="Text_20_body">b) desde cualquier fichero, con el menú <text:span text:style-name="GUI_5f_ELEMENT">Registro-&gt;Imprimir</text:span> o <text:span text:style-name="GUI_5f_ELEMENT">Fichero-&gt;Imprimir</text:span>.</text:p>
      <text:p text:style-name="Text_20_body"/>
      <text:p text:style-name="Text_20_body"/>
      <text:p text:style-name="Text_20_body"/>
      <text:p text:style-name="Text_20_body"/>
      <text:p text:style-name="Text_20_body"/>
      <text:p text:style-name="Text_20_body"/>
      <text:h text:style-name="P13" text:outline-level="1">Herramientas del sistema</text:h>
      <text:h text:style-name="Heading_20_2" text:outline-level="2">Importación y exportación de datos</text:h>
      <text:h text:style-name="Heading_20_2" text:outline-level="2">Usuarias del sistema</text:h>
      <text:h text:style-name="Heading_20_2" text:outline-level="2">Manejando múltiples asociaciones</text:h>
      <text:h text:style-name="Heading_20_2" text:outline-level="2">Eliminando una asociación</text:h>
      <text:p text:style-name="Text_20_body">Para eliminar todos los datos de una asociación, tienes que acceder a GestiONG como superusuaria de la base de datos, ya que si no, no tendrías los permisos necesarios para borrar la base de datos. Por lo tanto, en el asistente de acceso a GestiONG (desde el menú <text:span text:style-name="GUI_5f_ELEMENT">Sistema -&gt; Asistente de acceso</text:span> o al iniciar el programa), escribe root en el nombre de usuaria y la contraseña de la superusuaria del servidor MySQL. Una vez conectada, elige la opción <text:span text:style-name="GUI_5f_ELEMENT">Sistema -&gt; Borrar asociación</text:span>, y tras una serie de advertencias, la asociación y su base de datos será borrada.</text:p>
      <text:h text:style-name="P13" text:outline-level="1">Apéndices</text:h>
      <text:h text:style-name="Heading_20_2" text:outline-level="2">Próximas versiones</text:h>
      <text:h text:style-name="Heading_20_2" text:outline-level="2">Uso eficiente de ventanas, botones, teclado y ratón</text:h>
      <text:h text:style-name="Heading_20_2" text:outline-level="2">Licencia de Documentación Libre de GNU</text:h>
      <text:p text:style-name="P29"/>
      <text:p text:style-name="Text_20_body"/>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Liberation Mono" svg:font-family="'Liberation Mono'" style:font-family-generic="modern" style:font-pitch="fixed"/>
    <style:font-face style:name="Nimbus Mono L" svg:font-family="'Nimbus Mono L'" style:font-adornments="Bold Oblique" style:font-family-generic="modern" style:font-pitch="fixed"/>
    <style:font-face style:name="Bitstream Charter" svg:font-family="'Bitstream Charter'" style:font-family-generic="roman"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Liberation Serif" fo:font-size="12pt" fo:language="es" fo:country="ES"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049cm" fo:text-align="justify" style:justify-single-word="false" fo:text-indent="0.3cm" style:auto-text-indent="false"/>
      <style:text-properties style:font-size-asian="10.5pt"/>
    </style:style>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Liberation Sans" fo:font-size="14pt" style:font-name-asian="DejaVu Sans" style:font-size-asian="14pt" style:font-name-complex="DejaVu Sans" style:font-size-complex="14pt"/>
    </style:style>
    <style:style style:name="Heading_20_1" style:display-name="Heading 1" style:family="paragraph" style:parent-style-name="Heading" style:next-style-name="Text_20_body" style:class="text" style:default-outline-level="1">
      <style:paragraph-properties fo:margin-left="0cm" fo:margin-right="0cm" fo:text-align="start" style:justify-single-word="false" fo:text-indent="0cm" style:auto-text-indent="false"/>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class="text" style:default-outline-level="2">
      <style:paragraph-properties fo:margin-left="0cm" fo:margin-right="0cm" fo:text-indent="0cm" style:auto-text-indent="false"/>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class="text" style:default-outline-level="3">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normal" style:font-size-complex="85%" style:font-style-complex="italic" style:font-weight-complex="normal"/>
    </style:style>
    <style:style style:name="List" style:family="paragraph" style:parent-style-name="Text_20_body" style:class="list">
      <style:text-properties style:font-size-asian="12pt"/>
    </style:style>
    <style:style style:name="Header" style:family="paragraph" style:parent-style-name="Standard" style:class="extra">
      <style:paragraph-properties fo:margin-left="0cm" fo:margin-right="0cm" fo:text-indent="0cm" style:auto-text-indent="false"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fo:margin-left="0cm" fo:margin-right="0cm" fo:text-indent="0cm" style:auto-text-indent="false"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llustration" style:family="paragraph" style:parent-style-name="Caption" style:class="extra">
      <style:paragraph-properties fo:margin-left="0cm" fo:margin-right="0cm" fo:text-indent="0cm" style:auto-text-indent="false"/>
      <style:text-properties fo:font-size="10pt" style:font-weight-asian="normal" style:font-weight-complex="normal"/>
    </style:style>
    <style:style style:name="Text" style:family="paragraph" style:parent-style-name="Caption" style:class="extra">
      <style:text-properties fo:font-weight="bold" style:font-weight-asian="normal" style:font-weight-complex="normal"/>
    </style:style>
    <style:style style:name="Frame_20_contents" style:display-name="Frame contents" style:family="paragraph" style:parent-style-name="Text_20_body" style:class="extra">
      <style:paragraph-properties fo:margin-top="0cm" fo:margin-bottom="0cm"/>
      <style:text-properties fo:font-size="10pt" style:font-size-asian="10.5pt"/>
    </style:style>
    <style:style style:name="Index" style:family="paragraph" style:parent-style-name="Standard" style:class="index">
      <style:paragraph-properties text:number-lines="false" text:line-number="0"/>
      <style:text-properties style:font-size-asian="12pt"/>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Titulo_20_de_20_marco" style:display-name="Titulo de marco" style:family="paragraph" style:parent-style-name="Caption" style:class="extra">
      <style:paragraph-properties fo:margin-top="0.109cm" fo:margin-bottom="0.109cm" fo:text-align="center" style:justify-single-word="false"/>
      <style:text-properties fo:font-weight="bold" style:font-weight-asian="normal" style:font-weight-complex="normal"/>
    </style:style>
    <style:style style:name="Footnote_20_Symbol" style:display-name="Footnote Symbol" style:family="text"/>
    <style:style style:name="Page_20_Number" style:display-name="Page Number" style:family="text"/>
    <style:style style:name="Caption_20_characters" style:display-name="Caption character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Placeholder" style:family="text">
      <style:text-properties fo:font-variant="small-caps" fo:color="#008080" style:text-underline-style="dotted" style:text-underline-width="auto" style:text-underline-color="font-color"/>
    </style:style>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Citation" style:family="text">
      <style:text-properties fo:font-style="italic" style:font-style-asian="italic" style:font-style-complex="italic"/>
    </style:style>
    <style:style style:name="Source_20_Text" style:display-name="Source Text" style:family="text">
      <style:text-properties style:font-name="Liberation Mono" style:font-name-asian="Liberation Mono" style:font-name-complex="Liberation Mono"/>
    </style:style>
    <style:style style:name="Example" style:family="text">
      <style:text-properties style:font-name="Liberation Mono" style:font-name-asian="Liberation Mono" style:font-name-complex="Liberation Mono"/>
    </style:style>
    <style:style style:name="User_20_Entry" style:display-name="User Entry" style:family="text">
      <style:text-properties style:font-name="Liberation Mono" fo:font-size="11pt" style:font-name-asian="Liberation Mono" style:font-name-complex="Liberation Mono"/>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Liberation Mono" style:font-name-asian="Liberation Mono" style:font-name-complex="Liberation Mono"/>
    </style:style>
    <style:style style:name="GUI_5f_ELEMENT" style:display-name="GUI_ELEMENT" style:family="text">
      <style:text-properties style:font-name="Bitstream Charter" fo:font-size="11pt" fo:font-style="italic" fo:font-weight="bold" fo:background-color="transparent" style:font-size-asian="10pt" style:font-weight-asian="bold" style:font-size-complex="10pt" style:font-weight-complex="bold"/>
    </style:style>
    <style:style style:name="GUI_5f_ELEMENT_5f_REDUCED" style:display-name="GUI_ELEMENT_REDUCED" style:family="text" style:parent-style-name="GUI_5f_ELEMENT">
      <style:text-properties style:font-name="Bitstream Charter" fo:font-size="8pt" fo:font-weight="bold" fo:background-color="transparent" style:font-size-asian="10pt" style:font-weight-asian="bold" style:font-size-complex="10pt" style:font-weight-complex="bold"/>
    </style:style>
    <style:style style:name="konsole-comment" style:family="text" style:parent-style-name="User_20_Entry">
      <style:text-properties style:font-name="Liberation Mono" fo:font-size="7pt" fo:font-style="italic" style:font-name-asian="Liberation Mono" style:font-size-asian="7pt" style:font-style-asian="italic" style:font-name-complex="Liberation Mono" style:font-size-complex="7pt" style:font-style-complex="italic"/>
    </style:style>
    <style:style style:name="nombre_5f_programa" style:display-name="nombre_programa" style:family="text">
      <style:text-properties style:font-name="Nimbus Mono L" fo:font-style="oblique" fo:font-weight="bold" style:font-size-asian="10.5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prefix="Capítulo " style:num-suffix=". " style:num-format="1">
        <style:list-level-properties text:space-before="0.635cm" text:min-label-distance="0.381cm"/>
      </text:outline-level-style>
      <text:outline-level-style text:level="2" style:num-suffix=". " style:num-format="1" text:display-levels="2">
        <style:list-level-properties text:space-before="0.635cm" text:min-label-distance="0.381cm"/>
      </text:outline-level-style>
      <text:outline-level-style text:level="3" style:num-suffix=". " style:num-format="1" text:display-levels="3">
        <style:list-level-properties text:space-before="0.635cm" text:min-label-distance="0.381cm"/>
      </text:outline-level-style>
      <text:outline-level-style text:level="4" style:num-format="">
        <style:list-level-properties text:space-before="0.635cm" text:min-label-distance="0.381cm"/>
      </text:outline-level-style>
      <text:outline-level-style text:level="5" style:num-format="">
        <style:list-level-properties text:space-before="0.635cm" text:min-label-distance="0.381cm"/>
      </text:outline-level-style>
      <text:outline-level-style text:level="6" style:num-format="">
        <style:list-level-properties text:space-before="0.635cm" text:min-label-distance="0.381cm"/>
      </text:outline-level-style>
      <text:outline-level-style text:level="7" style:num-format="">
        <style:list-level-properties text:space-before="0.635cm" text:min-label-distance="0.381cm"/>
      </text:outline-level-style>
      <text:outline-level-style text:level="8" style:num-format="">
        <style:list-level-properties text:space-before="0.635cm" text:min-label-distance="0.381cm"/>
      </text:outline-level-style>
      <text:outline-level-style text:level="9" style:num-format="">
        <style:list-level-properties text:space-before="0.635cm" text:min-label-distance="0.381cm"/>
      </text:outline-level-style>
      <text:outline-level-style text:level="10" style:num-format="">
        <style:list-level-properties text:space-before="0.635cm"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quare-mode="false"/>
    </style:default-page-layout>
  </office:styles>
  <office:automatic-styles>
    <style:style style:name="T1" style:family="text">
      <style:text-properties fo:font-style="italic" fo:font-weight="normal" style:font-style-asian="italic" style:font-weight-asian="normal" style:font-style-complex="italic" style:font-weight-complex="normal"/>
    </style:style>
    <style:style style:name="T2" style:family="text">
      <style:text-properties fo:font-size="10pt" fo:font-style="italic" fo:font-weight="normal" style:font-size-asian="10pt" style:font-style-asian="italic" style:font-weight-asian="normal" style:font-size-complex="10pt" style:font-style-complex="italic" style:font-weight-complex="normal"/>
    </style:style>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cm" fo:margin-left="0cm" fo:margin-right="0cm" fo:margin-top="0.499cm"/>
      </style:footer-style>
    </style:page-layout>
    <style:page-layout style:name="pm2">
      <style:page-layout-properties fo:page-width="21.001cm" fo:page-height="29.7cm" style:num-format="1"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page-layout>
    <style:page-layout style:name="pm3">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footer>
        <text:p text:style-name="Header"><text:span text:style-name="Page_20_Number"><text:span text:style-name="T1"><text:s/></text:span></text:span><text:span text:style-name="Page_20_Number"><text:span text:style-name="T2">v0.3.3-beta, 17-Mar-2008<text:tab/>Manual de la usuaria de GestiONG<text:tab/>Página </text:span></text:span><text:span text:style-name="T2"><text:page-number text:select-page="current">29</text:page-number></text:span></text:p>
      </style:footer>
    </style:master-page>
    <style:master-page style:name="First_20_Page" style:display-name="First Page" style:page-layout-name="pm2" style:next-style-name="Standard"/>
    <style:master-page style:name="Primera_20_primera_20_pagina" style:display-name="Primera primera pagina" style:page-layout-name="pm3" style:next-style-name="First_20_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2$Linux OpenOffice.org_project/680m18$Build-9161</meta:generator>
    <meta:creation-date>2008-02-08T22:14:50</meta:creation-date>
    <dc:date>2008-03-23T09:58:40</dc:date>
    <dc:language>es-ES</dc:language>
    <meta:editing-cycles>174</meta:editing-cycles>
    <meta:editing-duration>P1DT14H37M15S</meta:editing-duration>
    <meta:user-defined meta:name="Info 1"/>
    <meta:user-defined meta:name="Info 2"/>
    <meta:user-defined meta:name="Info 3"/>
    <meta:user-defined meta:name="Info 4"/>
    <meta:document-statistic meta:table-count="0" meta:image-count="23" meta:object-count="0" meta:page-count="29" meta:paragraph-count="401" meta:word-count="8059" meta:character-count="49999"/>
  </office:meta>
</office:document-meta>
</file>