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20200000108F6929027.png"/>
  <manifest:file-entry manifest:media-type="image/png" manifest:full-path="Pictures/1000000000000194000001604B4FC717.png"/>
  <manifest:file-entry manifest:media-type="image/png" manifest:full-path="Pictures/10000000000002B500000244F656F771.png"/>
  <manifest:file-entry manifest:media-type="image/png" manifest:full-path="Pictures/100000000000018D000000E980D80EF8.png"/>
  <manifest:file-entry manifest:media-type="image/png" manifest:full-path="Pictures/10000000000001EE000000F09CBCFA8C.png"/>
  <manifest:file-entry manifest:media-type="image/png" manifest:full-path="Pictures/1000000000000500000003200B0A0547.png"/>
  <manifest:file-entry manifest:media-type="image/png" manifest:full-path="Pictures/100000000000035D0000022F4E36CB8C.png"/>
  <manifest:file-entry manifest:media-type="image/png" manifest:full-path="Pictures/10000000000002E600000182EB7A1E7F.png"/>
  <manifest:file-entry manifest:media-type="image/png" manifest:full-path="Pictures/100000000000018F000000B8F7B337E1.png"/>
  <manifest:file-entry manifest:media-type="image/png" manifest:full-path="Pictures/10000000000002BE00000225AD4281DE.png"/>
  <manifest:file-entry manifest:media-type="image/png" manifest:full-path="Pictures/10000000000002FF0000023826B6E6CC.png"/>
  <manifest:file-entry manifest:media-type="image/png" manifest:full-path="Pictures/100000000000050000000320A2CF4B20.png"/>
  <manifest:file-entry manifest:media-type="image/png" manifest:full-path="Pictures/100000000000038300000203D0B6ED6C.png"/>
  <manifest:file-entry manifest:media-type="image/png" manifest:full-path="Pictures/100000000000026E000000CE8BCC6B24.png"/>
  <manifest:file-entry manifest:media-type="image/png" manifest:full-path="Pictures/10000000000004FF000000950739EC4F.png"/>
  <manifest:file-entry manifest:media-type="image/png" manifest:full-path="Pictures/10000000000004FE000000939EF06BC0.png"/>
  <manifest:file-entry manifest:media-type="image/png" manifest:full-path="Pictures/10000000000003050000023EC77E5E1E.png"/>
  <manifest:file-entry manifest:media-type="image/png" manifest:full-path="Pictures/10000000000002B6000002ACBA0CEEC6.png"/>
  <manifest:file-entry manifest:media-type="image/png" manifest:full-path="Pictures/10000000000001E90000018101067842.png"/>
  <manifest:file-entry manifest:media-type="image/png" manifest:full-path="Pictures/10000000000002770000014D181BB35B.png"/>
  <manifest:file-entry manifest:media-type="image/png" manifest:full-path="Pictures/10000000000004EE000000B6A25D2FF6.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1" svg:font-family="StarSymbol" style:font-charset="x-symbol"/>
    <style:font-face style:name="StarSymbol" svg:font-family="StarSymbol"/>
    <style:font-face style:name="Liberation Mono" svg:font-family="'Liberation Mono'" style:font-family-generic="modern" style:font-pitch="fixed"/>
    <style:font-face style:name="Nimbus Mono L" svg:font-family="'Nimbus Mono L'" style:font-adornments="Bold Oblique" style:font-family-generic="modern" style:font-pitch="fixed"/>
    <style:font-face style:name="Bitstream Charter" svg:font-family="'Bitstream Charter'" style:font-family-generic="roman" style:font-pitch="variable"/>
    <style:font-face style:name="Nimbus Roman No9 L" svg:font-family="'Nimbus Roman No9 L'" style:font-family-generic="roman" style:font-pitch="variable"/>
    <style:font-face style:name="DejaVu Sans" svg:font-family="'DejaVu Sans'" style:font-family-generic="swiss" style:font-pitch="variable"/>
    <style:font-face style:name="Liberation Sans" svg:font-family="'Liberation Sans'" style:font-family-generic="swiss" style:font-pitch="variable"/>
    <style:font-face style:name="DejaVu Sans1" svg:font-family="'DejaVu Sans'" style:font-family-generic="system" style:font-pitch="variable"/>
  </office:font-face-decls>
  <office:automatic-styles>
    <style:style style:name="P1" style:family="paragraph" style:parent-style-name="Frame_20_contents">
      <style:paragraph-properties fo:margin-left="0cm" fo:margin-right="0cm" fo:text-indent="0cm" style:auto-text-indent="false"/>
    </style:style>
    <style:style style:name="P2" style:family="paragraph" style:parent-style-name="Frame_20_contents">
      <style:paragraph-properties fo:margin-left="0cm" fo:margin-right="0cm" fo:text-indent="0cm" style:auto-text-indent="false">
        <style:tab-stops>
          <style:tab-stop style:position="16.092cm" style:type="right"/>
        </style:tab-stops>
      </style:paragraph-properties>
    </style:style>
    <style:style style:name="P3" style:family="paragraph" style:parent-style-name="Frame_20_contents">
      <style:paragraph-properties fo:margin-left="0cm" fo:margin-right="0cm" fo:text-indent="0cm" style:auto-text-indent="false">
        <style:tab-stops>
          <style:tab-stop style:position="16.392cm" style:type="right"/>
        </style:tab-stops>
      </style:paragraph-properties>
    </style:style>
    <style:style style:name="P4" style:family="paragraph" style:parent-style-name="Frame_20_contents">
      <style:paragraph-properties fo:margin-left="0cm" fo:margin-right="0cm" fo:text-indent="0cm" style:auto-text-indent="false">
        <style:tab-stops>
          <style:tab-stop style:position="16.092cm" style:type="right"/>
        </style:tab-stops>
      </style:paragraph-properties>
      <style:text-properties fo:font-style="italic" style:font-style-asian="italic" style:font-style-complex="italic"/>
    </style:style>
    <style:style style:name="P5" style:family="paragraph" style:parent-style-name="Frame_20_contents">
      <style:paragraph-properties fo:margin-left="0cm" fo:margin-right="0cm" fo:text-indent="0cm" style:auto-text-indent="false">
        <style:tab-stops>
          <style:tab-stop style:position="16.055cm" style:type="right"/>
        </style:tab-stops>
      </style:paragraph-properties>
    </style:style>
    <style:style style:name="P6" style:family="paragraph" style:parent-style-name="Standard">
      <style:paragraph-properties fo:margin-left="0cm" fo:margin-right="0cm" fo:text-indent="0cm" style:auto-text-indent="false"/>
    </style:style>
    <style:style style:name="P7" style:family="paragraph" style:parent-style-name="Standard">
      <style:paragraph-properties fo:margin-left="0cm" fo:margin-right="0cm" fo:text-indent="0cm" style:auto-text-indent="false"/>
      <style:text-properties fo:font-size="10pt" style:font-size-asian="10pt" style:font-size-complex="10pt"/>
    </style:style>
    <style:style style:name="P8" style:family="paragraph" style:parent-style-name="Text_20_body">
      <style:paragraph-properties fo:margin-left="0cm" fo:margin-right="0cm" fo:margin-top="0cm" fo:margin-bottom="0cm" fo:text-indent="0cm" style:auto-text-indent="false"/>
    </style:style>
    <style:style style:name="P9" style:family="paragraph" style:parent-style-name="Text">
      <style:paragraph-properties fo:margin-left="0cm" fo:margin-right="0cm" fo:text-indent="0cm" style:auto-text-indent="false"/>
    </style:style>
    <style:style style:name="P10" style:family="paragraph" style:parent-style-name="Text_20_body">
      <style:paragraph-properties fo:margin-left="0cm" fo:margin-right="0cm" fo:text-indent="0cm" style:auto-text-indent="false"/>
    </style:style>
    <style:style style:name="P11" style:family="paragraph" style:parent-style-name="Standard">
      <style:paragraph-properties fo:break-before="page"/>
    </style:style>
    <style:style style:name="P12" style:family="paragraph" style:parent-style-name="Standard">
      <style:paragraph-properties fo:margin-left="1.251cm" fo:margin-right="0cm" fo:text-indent="0cm" style:auto-text-indent="false"/>
    </style:style>
    <style:style style:name="P13" style:family="paragraph" style:parent-style-name="Standard">
      <style:paragraph-properties fo:margin-left="1.251cm" fo:margin-right="0cm" fo:margin-top="0cm" fo:margin-bottom="0cm" fo:text-indent="0cm" style:auto-text-indent="false"/>
    </style:style>
    <style:style style:name="P14" style:family="paragraph" style:parent-style-name="Standard">
      <style:paragraph-properties fo:margin-left="1.251cm" fo:margin-right="0cm" fo:margin-top="0cm" fo:margin-bottom="0cm" style:line-height-at-least="0cm" fo:text-indent="0cm" style:auto-text-indent="false"/>
    </style:style>
    <style:style style:name="P15" style:family="paragraph" style:parent-style-name="Standard">
      <style:paragraph-properties fo:margin-left="1.251cm" fo:margin-right="0cm" fo:margin-top="0cm" fo:margin-bottom="0cm" style:line-height-at-least="0cm" fo:text-indent="0cm" style:auto-text-indent="false"/>
      <style:text-properties fo:font-size="10pt" style:font-size-asian="10pt" style:font-size-complex="10pt"/>
    </style:style>
    <style:style style:name="P16" style:family="paragraph" style:parent-style-name="Text_20_body">
      <style:paragraph-properties fo:text-align="end" style:justify-single-word="false"/>
    </style:style>
    <style:style style:name="P17" style:family="paragraph" style:parent-style-name="Text_20_body">
      <style:text-properties fo:font-size="22pt" fo:font-weight="bold" style:font-size-asian="22pt" style:font-weight-asian="bold" style:font-size-complex="22pt" style:font-weight-complex="bold"/>
    </style:style>
    <style:style style:name="P18" style:family="paragraph" style:parent-style-name="Text_20_body">
      <style:text-properties fo:font-weight="normal" style:font-weight-asian="normal" style:font-weight-complex="normal"/>
    </style:style>
    <style:style style:name="P19" style:family="paragraph" style:parent-style-name="Text_20_body">
      <style:text-properties fo:font-style="italic" style:font-style-asian="italic" style:font-style-complex="italic"/>
    </style:style>
    <style:style style:name="P20" style:family="paragraph" style:parent-style-name="Text_20_body">
      <style:text-properties fo:font-style="normal" style:font-style-asian="normal" style:font-style-complex="normal"/>
    </style:style>
    <style:style style:name="P21" style:family="paragraph" style:parent-style-name="Standard">
      <style:paragraph-properties fo:margin-left="2.501cm" fo:margin-right="0cm" fo:text-indent="0cm" style:auto-text-indent="false"/>
    </style:style>
    <style:style style:name="P22" style:family="paragraph" style:parent-style-name="Text_20_body">
      <style:paragraph-properties fo:margin-left="1cm" fo:margin-right="0cm" fo:text-align="end" style:justify-single-word="false" fo:text-indent="1cm" style:auto-text-indent="false"/>
    </style:style>
    <style:style style:name="P23" style:family="paragraph" style:parent-style-name="Text_20_body">
      <style:paragraph-properties fo:margin-top="0cm" fo:margin-bottom="0cm"/>
    </style:style>
    <style:style style:name="P24" style:family="paragraph" style:parent-style-name="Standard">
      <style:text-properties fo:font-size="10pt" style:font-size-asian="10pt" style:font-size-complex="10pt"/>
    </style:style>
    <style:style style:name="P25" style:family="paragraph" style:parent-style-name="Standard">
      <style:text-properties fo:font-size="10pt" fo:font-style="italic" style:font-size-asian="10pt" style:font-style-asian="italic" style:font-size-complex="10pt" style:font-style-complex="italic"/>
    </style:style>
    <style:style style:name="P26" style:family="paragraph" style:parent-style-name="Frame_20_contents">
      <style:text-properties fo:font-weight="normal" style:font-weight-asian="normal" style:font-weight-complex="normal"/>
    </style:style>
    <style:style style:name="P27" style:family="paragraph" style:parent-style-name="Frame_20_contents">
      <style:paragraph-properties>
        <style:tab-stops>
          <style:tab-stop style:position="16.256cm" style:type="right"/>
        </style:tab-stops>
      </style:paragraph-properties>
    </style:style>
    <style:style style:name="P28" style:family="paragraph" style:parent-style-name="Frame_20_contents">
      <style:paragraph-properties>
        <style:tab-stops>
          <style:tab-stop style:position="16.18cm" style:type="right"/>
        </style:tab-stops>
      </style:paragraph-properties>
    </style:style>
    <style:style style:name="P29" style:family="paragraph" style:parent-style-name="Caption">
      <style:paragraph-properties fo:text-align="center" style:justify-single-word="false"/>
      <style:text-properties fo:font-weight="bold" style:font-weight-asian="bold" style:font-weight-complex="bold"/>
    </style:style>
    <style:style style:name="P30" style:family="paragraph" style:parent-style-name="Standard">
      <style:paragraph-properties fo:margin-left="0.991cm" fo:margin-right="0cm" fo:margin-top="0cm" fo:margin-bottom="0cm" style:line-height-at-least="0cm" fo:text-indent="0cm" style:auto-text-indent="false"/>
    </style:style>
    <style:style style:name="P31" style:family="paragraph" style:parent-style-name="Text_20_body">
      <style:paragraph-properties fo:margin-top="0cm" fo:margin-bottom="0.21cm"/>
    </style:style>
    <style:style style:name="P32" style:family="paragraph" style:parent-style-name="Contents_20_2">
      <style:paragraph-properties>
        <style:tab-stops>
          <style:tab-stop style:position="16.499cm" style:type="right" style:leader-style="dotted" style:leader-text="."/>
        </style:tab-stops>
      </style:paragraph-properties>
    </style:style>
    <style:style style:name="P33" style:family="paragraph" style:parent-style-name="Contents_20_1">
      <style:paragraph-properties>
        <style:tab-stops>
          <style:tab-stop style:position="16.999cm" style:type="right" style:leader-style="dotted" style:leader-text="."/>
        </style:tab-stops>
      </style:paragraph-properties>
    </style:style>
    <style:style style:name="P34" style:family="paragraph" style:parent-style-name="Contents_20_3">
      <style:paragraph-properties>
        <style:tab-stops>
          <style:tab-stop style:position="16cm" style:type="right" style:leader-style="dotted" style:leader-text="."/>
        </style:tab-stops>
      </style:paragraph-properties>
    </style:style>
    <style:style style:name="P35" style:family="paragraph" style:parent-style-name="Contents_20_4">
      <style:paragraph-properties>
        <style:tab-stops>
          <style:tab-stop style:position="15.501cm" style:type="right" style:leader-style="dotted" style:leader-text="."/>
        </style:tab-stops>
      </style:paragraph-properties>
    </style:style>
    <style:style style:name="P36" style:family="paragraph" style:parent-style-name="Standard" style:list-style-name="L10"/>
    <style:style style:name="P37" style:family="paragraph" style:parent-style-name="Standard" style:list-style-name="L10"/>
    <style:style style:name="P38" style:family="paragraph" style:parent-style-name="Standard" style:list-style-name="L10"/>
    <style:style style:name="P39" style:family="paragraph" style:parent-style-name="Standard">
      <style:text-properties fo:font-weight="bold" style:font-weight-asian="bold" style:font-weight-complex="bold"/>
    </style:style>
    <style:style style:name="P40" style:family="paragraph" style:parent-style-name="Standard" style:list-style-name="L7">
      <style:paragraph-properties fo:margin-left="-1.251cm" fo:margin-right="0cm" fo:text-indent="0cm" style:auto-text-indent="false"/>
    </style:style>
    <style:style style:name="P41" style:family="paragraph" style:parent-style-name="Standard" style:list-style-name="L7">
      <style:paragraph-properties fo:margin-left="-1.251cm" fo:margin-right="0cm" fo:text-indent="0cm" style:auto-text-indent="false"/>
    </style:style>
    <style:style style:name="P42" style:family="paragraph" style:parent-style-name="Standard" style:list-style-name="L7">
      <style:paragraph-properties fo:margin-left="-1.251cm" fo:margin-right="0cm" fo:text-indent="0cm" style:auto-text-indent="false"/>
    </style:style>
    <style:style style:name="P43" style:family="paragraph" style:parent-style-name="Standard" style:list-style-name="L7">
      <style:paragraph-properties fo:margin-left="-1.251cm" fo:margin-right="0cm" fo:text-indent="0cm" style:auto-text-indent="false"/>
    </style:style>
    <style:style style:name="P44" style:family="paragraph" style:parent-style-name="Standard" style:list-style-name="L7">
      <style:paragraph-properties fo:margin-left="-1.251cm" fo:margin-right="0cm" fo:text-indent="0cm" style:auto-text-indent="false"/>
    </style:style>
    <style:style style:name="P45" style:family="paragraph" style:parent-style-name="Standard" style:list-style-name="L7">
      <style:paragraph-properties fo:margin-left="-1.251cm" fo:margin-right="0cm" fo:text-indent="0cm" style:auto-text-indent="false"/>
    </style:style>
    <style:style style:name="P46" style:family="paragraph" style:parent-style-name="Standard">
      <style:paragraph-properties fo:margin-left="1.251cm" fo:margin-right="0cm" fo:text-indent="0cm" style:auto-text-indent="false"/>
    </style:style>
    <style:style style:name="P47" style:family="paragraph" style:parent-style-name="Text_20_body" style:list-style-name="L2"/>
    <style:style style:name="P48" style:family="paragraph" style:parent-style-name="Text_20_body" style:list-style-name="L2"/>
    <style:style style:name="P49" style:family="paragraph" style:parent-style-name="Text_20_body" style:list-style-name="L2"/>
    <style:style style:name="P50" style:family="paragraph" style:parent-style-name="Text_20_body" style:list-style-name="L3"/>
    <style:style style:name="P51" style:family="paragraph" style:parent-style-name="Text_20_body" style:list-style-name="L3"/>
    <style:style style:name="P52" style:family="paragraph" style:parent-style-name="Text_20_body" style:list-style-name="L3"/>
    <style:style style:name="P53" style:family="paragraph" style:parent-style-name="Text_20_body" style:list-style-name="L3"/>
    <style:style style:name="P54" style:family="paragraph" style:parent-style-name="Text_20_body" style:list-style-name="L3"/>
    <style:style style:name="P55" style:family="paragraph" style:parent-style-name="Text_20_body" style:list-style-name="L3"/>
    <style:style style:name="P56" style:family="paragraph" style:parent-style-name="Text_20_body" style:list-style-name="L3"/>
    <style:style style:name="P57" style:family="paragraph" style:parent-style-name="Text_20_body" style:list-style-name="L3"/>
    <style:style style:name="P58" style:family="paragraph" style:parent-style-name="Text_20_body" style:list-style-name="L3"/>
    <style:style style:name="P59" style:family="paragraph" style:parent-style-name="Text_20_body" style:list-style-name="L3"/>
    <style:style style:name="P60" style:family="paragraph" style:parent-style-name="Text_20_body" style:list-style-name="L3"/>
    <style:style style:name="P61" style:family="paragraph" style:parent-style-name="Text_20_body" style:list-style-name="L3"/>
    <style:style style:name="P62" style:family="paragraph" style:parent-style-name="Text_20_body" style:list-style-name="L3"/>
    <style:style style:name="P63" style:family="paragraph" style:parent-style-name="Text_20_body" style:list-style-name="L3"/>
    <style:style style:name="P64" style:family="paragraph" style:parent-style-name="Text_20_body" style:list-style-name="L3"/>
    <style:style style:name="P65" style:family="paragraph" style:parent-style-name="Text_20_body" style:list-style-name="L3"/>
    <style:style style:name="P66" style:family="paragraph" style:parent-style-name="Text_20_body" style:list-style-name="L3"/>
    <style:style style:name="P67" style:family="paragraph" style:parent-style-name="Text_20_body" style:list-style-name="L3"/>
    <style:style style:name="P68" style:family="paragraph" style:parent-style-name="Text_20_body" style:list-style-name="L3"/>
    <style:style style:name="P69" style:family="paragraph" style:parent-style-name="Text_20_body" style:list-style-name="L9"/>
    <style:style style:name="P70" style:family="paragraph" style:parent-style-name="Text_20_body" style:list-style-name="L9"/>
    <style:style style:name="P71" style:family="paragraph" style:parent-style-name="Text_20_body" style:list-style-name="L9"/>
    <style:style style:name="P72" style:family="paragraph" style:parent-style-name="Text_20_body" style:list-style-name="L9"/>
    <style:style style:name="P73" style:family="paragraph" style:parent-style-name="Text_20_body" style:list-style-name="L4">
      <style:paragraph-properties fo:margin-top="0cm" fo:margin-bottom="0cm"/>
    </style:style>
    <style:style style:name="P74" style:family="paragraph" style:parent-style-name="Text_20_body" style:list-style-name="L5">
      <style:paragraph-properties fo:margin-top="0cm" fo:margin-bottom="0cm"/>
    </style:style>
    <style:style style:name="P75" style:family="paragraph" style:parent-style-name="Text_20_body" style:list-style-name="L5">
      <style:paragraph-properties fo:margin-top="0cm" fo:margin-bottom="0cm"/>
    </style:style>
    <style:style style:name="P76" style:family="paragraph" style:parent-style-name="Text_20_body" style:list-style-name="L5">
      <style:paragraph-properties fo:margin-top="0cm" fo:margin-bottom="0cm"/>
    </style:style>
    <style:style style:name="P77" style:family="paragraph" style:parent-style-name="Heading_20_1" style:list-style-name="L1"/>
    <style:style style:name="P78" style:family="paragraph" style:parent-style-name="Heading_20_1" style:list-style-name="L1" style:master-page-name="Primera_20_primera_20_pagina"/>
    <style:style style:name="P79" style:family="paragraph" style:parent-style-name="Heading_20_1" style:list-style-name="L1">
      <style:paragraph-properties fo:break-before="page"/>
    </style:style>
    <style:style style:name="P80" style:family="paragraph" style:parent-style-name="Heading_20_1" style:list-style-name="L1">
      <style:paragraph-properties fo:break-before="page"/>
    </style:style>
    <style:style style:name="P81" style:family="paragraph" style:parent-style-name="Heading_20_1" style:list-style-name="L1">
      <style:paragraph-properties fo:break-before="page"/>
    </style:style>
    <style:style style:name="P82" style:family="paragraph" style:parent-style-name="Heading_20_1" style:list-style-name="L1">
      <style:paragraph-properties fo:break-before="page"/>
    </style:style>
    <style:style style:name="P83" style:family="paragraph" style:parent-style-name="Heading_20_1" style:list-style-name="L1">
      <style:paragraph-properties fo:break-before="page"/>
    </style:style>
    <style:style style:name="P84" style:family="paragraph" style:parent-style-name="Heading_20_1" style:list-style-name="L1">
      <style:paragraph-properties fo:break-before="page"/>
    </style:style>
    <style:style style:name="P85" style:family="paragraph" style:parent-style-name="Heading_20_1" style:list-style-name="L1">
      <style:paragraph-properties fo:break-before="page"/>
    </style:style>
    <style:style style:name="P86" style:family="paragraph" style:parent-style-name="Heading_20_1" style:list-style-name="L1">
      <style:paragraph-properties fo:break-before="page"/>
    </style:style>
    <style:style style:name="P87" style:family="paragraph" style:parent-style-name="Heading_20_1" style:list-style-name="L1">
      <style:paragraph-properties fo:break-before="page"/>
    </style:style>
    <style:style style:name="P88" style:family="paragraph" style:parent-style-name="Heading_20_2" style:list-style-name="L1"/>
    <style:style style:name="P89" style:family="paragraph" style:parent-style-name="Heading_20_2" style:list-style-name="L1">
      <style:text-properties fo:background-color="transparent"/>
    </style:style>
    <style:style style:name="P90" style:family="paragraph" style:parent-style-name="Heading_20_2" style:list-style-name="L1"/>
    <style:style style:name="P91" style:family="paragraph" style:parent-style-name="Heading_20_2" style:list-style-name="L1"/>
    <style:style style:name="P92" style:family="paragraph" style:parent-style-name="Heading_20_2" style:list-style-name="L1"/>
    <style:style style:name="P93" style:family="paragraph" style:parent-style-name="Heading_20_2" style:list-style-name="L1"/>
    <style:style style:name="P94" style:family="paragraph" style:parent-style-name="Heading_20_2" style:list-style-name="L1"/>
    <style:style style:name="P95" style:family="paragraph" style:parent-style-name="Heading_20_2" style:list-style-name="L1"/>
    <style:style style:name="P96" style:family="paragraph" style:parent-style-name="Heading_20_2" style:list-style-name="L1"/>
    <style:style style:name="P97" style:family="paragraph" style:parent-style-name="Heading_20_2" style:list-style-name="L1"/>
    <style:style style:name="P98" style:family="paragraph" style:parent-style-name="Heading_20_2" style:list-style-name="L1"/>
    <style:style style:name="P99" style:family="paragraph" style:parent-style-name="Heading_20_2" style:list-style-name="L1"/>
    <style:style style:name="P100" style:family="paragraph" style:parent-style-name="Heading_20_2" style:list-style-name="L1"/>
    <style:style style:name="P101" style:family="paragraph" style:parent-style-name="Heading_20_2" style:list-style-name="L1"/>
    <style:style style:name="P102" style:family="paragraph" style:parent-style-name="Heading_20_2" style:list-style-name="L1"/>
    <style:style style:name="P103" style:family="paragraph" style:parent-style-name="Heading_20_2" style:list-style-name="L1"/>
    <style:style style:name="P104" style:family="paragraph" style:parent-style-name="Heading_20_2" style:list-style-name="L1"/>
    <style:style style:name="P105" style:family="paragraph" style:parent-style-name="Heading_20_2" style:list-style-name="L1"/>
    <style:style style:name="P106" style:family="paragraph" style:parent-style-name="Heading_20_2" style:list-style-name="L1"/>
    <style:style style:name="P107" style:family="paragraph" style:parent-style-name="Heading_20_2" style:list-style-name="L1"/>
    <style:style style:name="P108" style:family="paragraph" style:parent-style-name="Heading_20_2" style:list-style-name="L1">
      <style:paragraph-properties fo:break-before="page"/>
    </style:style>
    <style:style style:name="P109" style:family="paragraph" style:parent-style-name="Heading_20_2" style:list-style-name="L1">
      <style:paragraph-properties fo:break-before="page"/>
    </style:style>
    <style:style style:name="P110" style:family="paragraph" style:parent-style-name="Heading_20_3" style:list-style-name="L1"/>
    <style:style style:name="P111" style:family="paragraph" style:parent-style-name="Heading_20_3" style:list-style-name="L1"/>
    <style:style style:name="P112" style:family="paragraph" style:parent-style-name="Heading_20_3" style:list-style-name="L1">
      <style:text-properties fo:font-size="12pt" style:font-size-asian="12pt" style:font-size-complex="12pt"/>
    </style:style>
    <style:style style:name="P113" style:family="paragraph" style:parent-style-name="Heading_20_3" style:list-style-name="L1"/>
    <style:style style:name="P114" style:family="paragraph" style:parent-style-name="Heading_20_3" style:list-style-name="L1"/>
    <style:style style:name="P115" style:family="paragraph" style:parent-style-name="Heading_20_3" style:list-style-name="L1"/>
    <style:style style:name="P116" style:family="paragraph" style:parent-style-name="Heading_20_3" style:list-style-name="L1"/>
    <style:style style:name="P117" style:family="paragraph" style:parent-style-name="Heading_20_3" style:list-style-name="L1"/>
    <style:style style:name="P118" style:family="paragraph" style:parent-style-name="Heading_20_3" style:list-style-name="L1"/>
    <style:style style:name="P119" style:family="paragraph" style:parent-style-name="Heading_20_3" style:list-style-name="L1"/>
    <style:style style:name="P120" style:family="paragraph" style:parent-style-name="Heading_20_3" style:list-style-name="L1"/>
    <style:style style:name="P121" style:family="paragraph" style:parent-style-name="Heading_20_3" style:list-style-name="L1"/>
    <style:style style:name="P122" style:family="paragraph" style:parent-style-name="Heading_20_3" style:list-style-name="L1">
      <style:text-properties fo:background-color="transparent"/>
    </style:style>
    <style:style style:name="P123" style:family="paragraph" style:parent-style-name="Heading_20_3" style:list-style-name="L1">
      <style:paragraph-properties fo:break-before="page"/>
    </style:style>
    <style:style style:name="P124" style:family="paragraph" style:parent-style-name="Heading_20_3" style:list-style-name="L1">
      <style:paragraph-properties fo:break-before="page"/>
    </style:style>
    <style:style style:name="P125" style:family="paragraph" style:parent-style-name="Heading_20_3" style:list-style-name="L1">
      <style:paragraph-properties fo:break-before="page"/>
    </style:style>
    <style:style style:name="P126" style:family="paragraph" style:parent-style-name="Heading_20_4" style:list-style-name="L1"/>
    <style:style style:name="P127" style:family="paragraph" style:parent-style-name="Heading_20_4" style:list-style-name="L1"/>
    <style:style style:name="P128" style:family="paragraph" style:parent-style-name="Heading_20_4" style:list-style-name="L1"/>
    <style:style style:name="P129" style:family="paragraph" style:parent-style-name="Heading_20_4" style:list-style-name="L1"/>
    <style:style style:name="P130" style:family="paragraph" style:parent-style-name="Frame_20_contents" style:list-style-name="L8"/>
    <style:style style:name="P131" style:family="paragraph" style:parent-style-name="Frame_20_contents" style:list-style-name="L8"/>
    <style:style style:name="P132" style:family="paragraph" style:parent-style-name="Frame_20_contents" style:list-style-name="L8"/>
    <style:style style:name="P133" style:family="paragraph" style:parent-style-name="Frame_20_contents" style:list-style-name="L8"/>
    <style:style style:name="P134" style:family="paragraph" style:parent-style-name="Frame_20_contents" style:list-style-name="L8"/>
    <style:style style:name="P135" style:family="paragraph" style:parent-style-name="Frame_20_contents" style:list-style-name="L8"/>
    <style:style style:name="P136" style:family="paragraph" style:parent-style-name="Frame_20_contents" style:list-style-name="L8"/>
    <style:style style:name="P137" style:family="paragraph" style:parent-style-name="Frame_20_contents" style:list-style-name="L6">
      <style:paragraph-properties fo:margin-left="-0.009cm" fo:margin-right="0.014cm" fo:text-indent="0cm" style:auto-text-indent="false"/>
    </style:style>
    <style:style style:name="P138" style:family="paragraph" style:parent-style-name="Frame_20_contents" style:list-style-name="L6">
      <style:paragraph-properties fo:margin-left="-0.009cm" fo:margin-right="0.014cm" fo:text-indent="0cm" style:auto-text-indent="false"/>
    </style:style>
    <style:style style:name="P139" style:family="paragraph" style:parent-style-name="Frame_20_contents" style:list-style-name="L6">
      <style:paragraph-properties fo:margin-left="-0.009cm" fo:margin-right="0.014cm" fo:text-indent="0cm" style:auto-text-indent="false"/>
    </style:style>
    <style:style style:name="T1" style:family="text">
      <style:text-properties fo:font-style="italic" fo:font-weight="normal" style:font-style-asian="italic" style:font-weight-asian="normal" style:font-style-complex="italic" style:font-weight-complex="normal"/>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italic" style:text-underline-style="solid" style:text-underline-width="auto" style:text-underline-color="font-color" fo:font-weight="normal" style:font-style-asian="italic" style:font-weight-asian="normal" style:font-style-complex="italic" style:font-weight-complex="normal"/>
    </style:style>
    <style:style style:name="T5" style:family="text">
      <style:text-properties fo:font-style="italic" style:text-underline-style="solid" style:text-underline-width="auto" style:text-underline-color="font-color" style:font-style-asian="italic" style:font-style-complex="italic"/>
    </style:style>
    <style:style style:name="T6" style:family="text">
      <style:text-properties fo:font-style="italic" fo:background-color="transparent" style:font-style-asian="italic" style:font-style-complex="italic"/>
    </style:style>
    <style:style style:name="T7" style:family="text">
      <style:text-properties fo:font-size="10pt"/>
    </style:style>
    <style:style style:name="T8" style:family="text">
      <style:text-properties fo:font-size="10pt" fo:font-style="italic" fo:font-weight="normal" style:font-size-asian="10pt" style:font-style-asian="italic" style:font-weight-asian="normal" style:font-size-complex="10pt" style:font-style-complex="italic" style:font-weight-complex="normal"/>
    </style:style>
    <style:style style:name="T9" style:family="text">
      <style:text-properties fo:font-size="10pt" style:font-size-asian="10pt" style:font-size-complex="10pt"/>
    </style:style>
    <style:style style:name="T10" style:family="text">
      <style:text-properties fo:font-size="10pt" style:font-size-complex="10pt"/>
    </style:style>
    <style:style style:name="T11" style:family="text">
      <style:text-properties fo:font-weight="bold" style:font-weight-asian="bold" style:font-weight-complex="bold"/>
    </style:style>
    <style:style style:name="T12" style:family="text">
      <style:text-properties fo:font-style="normal" fo:font-weight="bold" style:font-style-asian="normal" style:font-weight-asian="bold" style:font-style-complex="normal" style:font-weight-complex="bold"/>
    </style:style>
    <style:style style:name="T13" style:family="text">
      <style:text-properties fo:font-style="normal" fo:font-weight="normal" style:font-style-asian="normal" style:font-weight-asian="normal" style:font-style-complex="normal" style:font-weight-complex="normal"/>
    </style:style>
    <style:style style:name="T14" style:family="text">
      <style:text-properties fo:font-style="normal" fo:font-weight="normal" fo:background-color="transparent" style:font-style-asian="normal" style:font-weight-asian="normal" style:font-style-complex="normal" style:font-weight-complex="normal"/>
    </style:style>
    <style:style style:name="T15" style:family="text">
      <style:text-properties fo:font-style="normal" style:font-style-asian="normal" style:font-style-complex="normal"/>
    </style:style>
    <style:style style:name="T16" style:family="text">
      <style:text-properties fo:font-style="normal" style:text-underline-style="none" style:font-style-asian="normal" style:font-style-complex="normal"/>
    </style:style>
    <style:style style:name="T17" style:family="text">
      <style:text-properties style:font-size-asian="9pt" style:font-size-complex="9pt"/>
    </style:style>
    <style:style style:name="T18" style:family="text">
      <style:text-properties fo:font-size="8pt" style:font-size-asian="8pt" style:font-size-complex="8pt"/>
    </style:style>
    <style:style style:name="T19" style:family="text">
      <style:text-properties fo:font-weight="normal" style:font-weight-asian="normal" style:font-weight-complex="normal"/>
    </style:style>
    <style:style style:name="T20" style:family="text">
      <style:text-properties style:text-underline-style="solid" style:text-underline-width="auto" style:text-underline-color="font-color"/>
    </style:style>
    <style:style style:name="T21" style:family="text">
      <style:text-properties style:font-style-asian="normal" style:font-style-complex="normal"/>
    </style:style>
    <style:style style:name="T22" style:family="text">
      <style:text-properties fo:font-size="9pt" style:font-size-asian="9pt" style:font-size-complex="9pt"/>
    </style:style>
    <style:style style:name="T23" style:family="text">
      <style:text-properties style:font-style-asian="italic" style:font-style-complex="italic"/>
    </style:style>
    <style:style style:name="T24" style:family="text">
      <style:text-properties style:text-underline-style="none"/>
    </style:style>
    <style:style style:name="T25" style:family="text">
      <style:text-properties style:text-underline-style="none" style:font-style-asian="normal" style:font-style-complex="normal"/>
    </style:style>
    <style:style style:name="T26" style:family="text">
      <style:text-properties fo:background-color="transparent"/>
    </style:style>
    <style:style style:name="fr1" style:family="graphic" style:parent-style-name="Frame">
      <style:graphic-properties fo:margin-left="0cm" fo:margin-right="0.3cm" fo:margin-top="0cm" fo:margin-bottom="0cm" style:wrap="dynamic" style:number-wrapped-paragraphs="no-limit" style:vertical-pos="from-top" style:vertical-rel="paragraph" style:horizontal-pos="from-left" style:horizontal-rel="paragraph" fo:padding="0cm" fo:border="none"/>
    </style:style>
    <style:style style:name="fr2" style:family="graphic" style:parent-style-name="Frame">
      <style:graphic-properties style:vertical-pos="from-top" style:vertical-rel="paragraph" style:horizontal-pos="from-left" style:horizontal-rel="paragraph" fo:background-color="#e6e6e6" style:background-transparency="0%">
        <style:background-image/>
      </style:graphic-properties>
    </style:style>
    <style:style style:name="fr3" style:family="graphic" style:parent-style-name="Frame">
      <style:graphic-properties style:vertical-pos="from-top" style:vertical-rel="paragraph" style:horizontal-pos="from-left" style:horizontal-rel="paragraph"/>
    </style:style>
    <style:style style:name="fr4" style:family="graphic" style:parent-style-name="Frame">
      <style:graphic-properties style:vertical-pos="from-top" style:vertical-rel="paragraph" style:horizontal-pos="from-left" style:horizontal-rel="paragraph"/>
    </style:style>
    <style:style style:name="fr5" style:family="graphic" style:parent-style-name="Frame">
      <style:graphic-properties fo:margin-top="0.199cm" fo:margin-bottom="0.4cm" style:run-through="foreground" style:vertical-pos="from-top" style:vertical-rel="paragraph" style:horizontal-pos="from-left" style:horizontal-rel="paragraph" fo:background-color="transparent" style:background-transparency="100%">
        <style:background-image/>
      </style:graphic-properties>
    </style:style>
    <style:style style:name="fr6" style:family="graphic" style:parent-style-name="Frame">
      <style:graphic-properties fo:margin-left="0cm" fo:margin-right="0cm" fo:margin-top="0.101cm" fo:margin-bottom="0.049cm" style:wrap="dynamic" style:number-wrapped-paragraphs="no-limit" style:vertical-pos="from-top" style:vertical-rel="paragraph" style:horizontal-pos="from-left" style:horizontal-rel="paragraph" fo:background-color="transparent" style:background-transparency="100%" fo:padding="0cm" fo:border="none">
        <style:background-image/>
      </style:graphic-properties>
    </style:style>
    <style:style style:name="fr7" style:family="graphic" style:parent-style-name="Frame">
      <style:graphic-properties fo:margin-left="0cm" fo:margin-right="0cm" fo:margin-top="0.101cm" fo:margin-bottom="0.049cm" style:wrap="dynamic" style:number-wrapped-paragraphs="no-limit" style:vertical-pos="from-top" style:vertical-rel="paragraph" style:horizontal-pos="from-left" style:horizontal-rel="paragraph" fo:padding="0cm" fo:border="none"/>
    </style:style>
    <style:style style:name="fr8" style:family="graphic" style:parent-style-name="Frame">
      <style:graphic-properties style:vertical-pos="top" style:vertical-rel="paragraph-content" style:horizontal-pos="center" style:horizontal-rel="paragraph"/>
    </style:style>
    <style:style style:name="fr9" style:family="graphic" style:parent-style-name="Frame">
      <style:graphic-properties fo:margin-left="0.4cm" fo:margin-right="0.4cm" style:vertical-pos="from-top" style:vertical-rel="paragraph" style:horizontal-pos="from-left" style:horizontal-rel="paragraph"/>
    </style:style>
    <style:style style:name="fr10" style:family="graphic" style:parent-style-name="Frame">
      <style:graphic-properties fo:margin-left="0.499cm" fo:margin-right="0.3cm" fo:margin-top="0cm" fo:margin-bottom="0cm" style:run-through="foreground" style:wrap="dynamic" style:number-wrapped-paragraphs="no-limit"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11" style:family="graphic" style:parent-style-name="Frame">
      <style:graphic-properties fo:margin-left="0.3cm" fo:margin-right="0.3cm" fo:margin-top="0cm" fo:margin-bottom="0cm" style:wrap="dynamic" style:number-wrapped-paragraphs="no-limit" style:vertical-pos="from-top" style:vertical-rel="paragraph" style:horizontal-pos="from-left" style:horizontal-rel="paragraph" fo:padding="0cm" fo:border="none"/>
    </style:style>
    <style:style style:name="fr12" style:family="graphic" style:parent-style-name="Frame">
      <style:graphic-properties fo:margin-left="0.499cm" fo:margin-right="0.499cm" fo:margin-top="0.499cm" fo:margin-bottom="0.499cm" style:wrap="dynamic" style:number-wrapped-paragraphs="no-limit" style:vertical-pos="from-top" style:vertical-rel="paragraph" style:horizontal-pos="from-left" style:horizontal-rel="paragraph" fo:padding="0cm" fo:border="none"/>
    </style:style>
    <style:style style:name="fr13" style:family="graphic" style:parent-style-name="Frame">
      <style:graphic-properties fo:margin-left="0.4cm" fo:margin-right="0cm" fo:margin-top="0cm" fo:margin-bottom="0cm" style:wrap="dynamic" style:number-wrapped-paragraphs="no-limit" style:vertical-pos="from-top" style:vertical-rel="paragraph" style:horizontal-pos="from-left" style:horizontal-rel="paragraph" fo:padding="0cm" fo:border="none"/>
    </style:style>
    <style:style style:name="fr14" style:family="graphic" style:parent-style-name="Frame">
      <style:graphic-properties fo:margin-left="0.3cm" fo:margin-right="0cm" fo:margin-top="0cm" fo:margin-bottom="0cm" style:wrap="dynamic" style:number-wrapped-paragraphs="no-limit" style:vertical-pos="from-top" style:vertical-rel="paragraph" style:horizontal-pos="from-left" style:horizontal-rel="paragraph" fo:padding="0cm" fo:border="none"/>
    </style:style>
    <style:style style:name="fr15" style:family="graphic" style:parent-style-name="Frame">
      <style:graphic-properties fo:margin-left="0.3cm" fo:margin-right="0.199cm" style:vertical-pos="from-top" style:vertical-rel="paragraph" style:horizontal-pos="from-left" style:horizontal-rel="paragraph"/>
    </style:style>
    <style:style style:name="fr16" style:family="graphic" style:parent-style-name="Frame">
      <style:graphic-properties fo:margin-left="0.4cm" fo:margin-right="0.4cm" fo:margin-top="0.199cm" fo:margin-bottom="0.4cm" style:wrap="dynamic" style:number-wrapped-paragraphs="no-limit" style:vertical-pos="from-top" style:vertical-rel="paragraph" style:horizontal-pos="from-left" style:horizontal-rel="paragraph" fo:padding="0cm" fo:border="none"/>
    </style:style>
    <style:style style:name="fr17" style:family="graphic" style:parent-style-name="Frame">
      <style:graphic-properties fo:margin-left="0cm" fo:margin-right="0cm" fo:margin-top="0cm" fo:margin-bottom="0.101cm" style:wrap="dynamic" style:number-wrapped-paragraphs="no-limit" style:vertical-pos="top" style:vertical-rel="paragraph" style:horizontal-pos="center" style:horizontal-rel="paragraph" fo:padding="0cm" fo:border="none"/>
    </style:style>
    <style:style style:name="fr18"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padding="0cm" fo:border="none"/>
    </style:style>
    <style:style style:name="fr19" style:family="graphic" style:parent-style-name="Frame">
      <style:graphic-properties fo:margin-left="0cm" fo:margin-right="0cm" fo:margin-top="0cm" fo:margin-bottom="0cm" style:wrap="none" style:vertical-pos="from-top" style:vertical-rel="paragraph" style:horizontal-pos="from-left" style:horizontal-rel="paragraph" fo:padding="0cm" fo:border="none"/>
    </style:style>
    <style:style style:name="fr20"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1"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2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3"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24"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0" fo:column-gap="0cm"/>
      </style:section-properties>
    </style:style>
    <text:list-style style:name="L1">
      <text:list-level-style-number text:level="1" style:num-prefix="Capítulo " style:num-suffix=". " style:num-format="1">
        <style:list-level-properties text:space-before="0.635cm" text:min-label-distance="0.381cm"/>
      </text:list-level-style-number>
      <text:list-level-style-number text:level="2" style:num-suffix=". " style:num-format="1" text:display-levels="2">
        <style:list-level-properties text:space-before="0.635cm" text:min-label-distance="0.381cm"/>
      </text:list-level-style-number>
      <text:list-level-style-number text:level="3" style:num-suffix=". " style:num-format="1" text:display-levels="3">
        <style:list-level-properties text:space-before="0.635cm" text:min-label-distance="0.381cm"/>
      </text:list-level-style-number>
      <text:list-level-style-number text:level="4" style:num-format="">
        <style:list-level-properties text:space-before="0.635cm" text:min-label-distance="0.381cm"/>
      </text:list-level-style-number>
      <text:list-level-style-number text:level="5" style:num-format="">
        <style:list-level-properties text:space-before="0.635cm" text:min-label-distance="0.381cm"/>
      </text:list-level-style-number>
      <text:list-level-style-number text:level="6" style:num-format="">
        <style:list-level-properties text:space-before="0.635cm" text:min-label-distance="0.381cm"/>
      </text:list-level-style-number>
      <text:list-level-style-number text:level="7" style:num-format="">
        <style:list-level-properties text:space-before="0.635cm" text:min-label-distance="0.381cm"/>
      </text:list-level-style-number>
      <text:list-level-style-number text:level="8" style:num-format="">
        <style:list-level-properties text:space-before="0.635cm" text:min-label-distance="0.381cm"/>
      </text:list-level-style-number>
      <text:list-level-style-number text:level="9" style:num-format="">
        <style:list-level-properties text:space-before="0.635cm" text:min-label-distance="0.381cm"/>
      </text:list-level-style-number>
      <text:list-level-style-number text:level="10" style:num-format="">
        <style:list-level-properties text:space-before="0.635cm" text:min-label-distance="0.381cm"/>
      </text:list-level-style-number>
    </text:list-style>
    <text:list-style style:name="L2">
      <text:list-level-style-bullet text:level="1" text:style-name="Bullet_20_Symbols" style:num-suffix="." text:bullet-char="✔">
        <style:list-level-properties text:min-label-width="0.635cm"/>
        <style:text-properties style:font-name="StarSymbol1"/>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text:list-style style:name="L3">
      <text:list-level-style-bullet text:level="1" text:style-name="Bullet_20_Symbols" style:num-suffix="." text:bullet-char="✔">
        <style:list-level-properties text:min-label-width="0.635cm"/>
        <style:text-properties style:font-name="StarSymbol1"/>
      </text:list-level-style-bullet>
      <text:list-level-style-bullet text:level="2" text:style-name="Bullet_20_Symbols" style:num-suffix="." text:bullet-char="✔">
        <style:list-level-properties text:space-before="0.635cm" text:min-label-width="0.635cm"/>
        <style:text-properties style:font-name="StarSymbol1"/>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748cm" text:min-label-width="0.499cm"/>
        <style:text-properties style:font-name="StarSymbol1"/>
      </text:list-level-style-bullet>
      <text:list-level-style-bullet text:level="2" text:style-name="Bullet_20_Symbols" style:num-suffix="." text:bullet-char="?">
        <style:list-level-properties text:space-before="1.995cm" text:min-label-width="0.499cm"/>
        <style:text-properties style:font-name="StarSymbol"/>
      </text:list-level-style-bullet>
      <text:list-level-style-bullet text:level="3" text:style-name="Bullet_20_Symbols" style:num-suffix="." text:bullet-char="?">
        <style:list-level-properties text:space-before="3.242cm" text:min-label-width="0.499cm"/>
        <style:text-properties style:font-name="StarSymbol"/>
      </text:list-level-style-bullet>
      <text:list-level-style-bullet text:level="4" text:style-name="Bullet_20_Symbols" style:num-suffix="." text:bullet-char="?">
        <style:list-level-properties text:space-before="4.489cm" text:min-label-width="0.499cm"/>
        <style:text-properties style:font-name="StarSymbol"/>
      </text:list-level-style-bullet>
      <text:list-level-style-bullet text:level="5" text:style-name="Bullet_20_Symbols" style:num-suffix="." text:bullet-char="?">
        <style:list-level-properties text:space-before="5.736cm" text:min-label-width="0.499cm"/>
        <style:text-properties style:font-name="StarSymbol"/>
      </text:list-level-style-bullet>
      <text:list-level-style-bullet text:level="6" text:style-name="Bullet_20_Symbols" style:num-suffix="." text:bullet-char="?">
        <style:list-level-properties text:space-before="6.983cm" text:min-label-width="0.499cm"/>
        <style:text-properties style:font-name="StarSymbol"/>
      </text:list-level-style-bullet>
      <text:list-level-style-bullet text:level="7" text:style-name="Bullet_20_Symbols" style:num-suffix="." text:bullet-char="?">
        <style:list-level-properties text:space-before="8.23cm" text:min-label-width="0.499cm"/>
        <style:text-properties style:font-name="StarSymbol"/>
      </text:list-level-style-bullet>
      <text:list-level-style-bullet text:level="8" text:style-name="Bullet_20_Symbols" style:num-suffix="." text:bullet-char="?">
        <style:list-level-properties text:space-before="9.478cm" text:min-label-width="0.499cm"/>
        <style:text-properties style:font-name="StarSymbol"/>
      </text:list-level-style-bullet>
      <text:list-level-style-bullet text:level="9" text:style-name="Bullet_20_Symbols" style:num-suffix="." text:bullet-char="?">
        <style:list-level-properties text:space-before="10.725cm" text:min-label-width="0.499cm"/>
        <style:text-properties style:font-name="StarSymbol"/>
      </text:list-level-style-bullet>
      <text:list-level-style-bullet text:level="10" text:style-name="Bullet_20_Symbols" style:num-suffix="." text:bullet-char="?">
        <style:list-level-properties text:space-before="11.972cm" text:min-label-width="0.499cm"/>
        <style:text-properties style:font-name="StarSymbol"/>
      </text:list-level-style-bullet>
    </text:list-style>
    <text:list-style style:name="L6">
      <text:list-level-style-number text:level="1" style:num-suffix=")" style:num-format="a">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7">
      <text:list-level-style-number text:level="1" style:num-suffix=")" style:num-format="a">
        <style:list-level-properties text:space-before="0.635cm" text:min-label-width="0.635cm"/>
      </text:list-level-style-number>
      <text:list-level-style-number text:level="2" style:num-suffix=")" style:num-format="a">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8">
      <text:list-level-style-number text:level="1" text:style-name="Numbering_20_Symbols" style:num-suffix=")" style:num-format="1">
        <style:list-level-properties text:space-before="0.14cm" text:min-label-width="0.289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9">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0">
      <text:list-level-style-bullet text:level="1" text:style-name="Bullet_20_Symbols" style:num-suffix="." text:bullet-char="✔">
        <style:list-level-properties text:min-label-width="0.635cm"/>
        <style:text-properties style:font-name="StarSymbol1"/>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1">
        <text:list-header>
          <text:h text:style-name="P78" text:outline-level="1" text:is-list-header="true"/>
        </text:list-header>
      </text:list>
      <text:p text:style-name="Text_20_body"/>
      <text:p text:style-name="P17">GestiONG 0.3.3-beta</text:p>
      <text:p text:style-name="P22"><draw:frame draw:style-name="fr20" draw:name="gráficos9" text:anchor-type="paragraph" svg:x="-0.041cm" svg:y="0.377cm" svg:width="17cm" svg:height="0.101cm" draw:z-index="1"><draw:image xlink:href="/usr/lib/ooo-2.2/share/gallery/rulers/redrulr1.gif" xlink:type="simple" xlink:show="embed" xlink:actuate="onLoad"/></draw:frame></text:p>
      <text:p text:style-name="P22">Xestión administrativa e contable para organizacións sen ánimo de lucro</text:p>
      <text:p text:style-name="P16">17 de marzo de 2008</text:p>
      <text:p text:style-name="P16"/>
      <text:p text:style-name="P16"/>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Santiago Capel Torres</text:p>
      <text:p text:style-name="Text_20_body">http://gestiong.sourceforge.net</text:p>
      <text:p text:style-name="Text_20_body"><draw:frame draw:style-name="fr20" draw:name="gráficos13" text:anchor-type="paragraph" svg:x="-0.041cm" svg:y="0.377cm" svg:width="17cm" svg:height="0.101cm" draw:z-index="4"><draw:image xlink:href="/usr/lib/ooo-2.2/share/gallery/rulers/redrulr1.gif" xlink:type="simple" xlink:show="embed" xlink:actuate="onLoad"/></draw:frame></text:p>
      <text:p text:style-name="P11"/>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39"><text:tab/>Información sobre o copyleft desta obra:</text:p>
      <text:p text:style-name="P12"/>
      <text:p text:style-name="P12">Este é o manual da usuaria de GestiONG (versión 0.3.3-beta, 17 de marzo de 2008), un programa de xestión administrativa e contable para organizacións sen ánimo de lucro.</text:p>
      <text:p text:style-name="P12">Copyleft (c) 2008, <text:a xlink:type="simple" xlink:href="http://www.gestiong.org/">www.gestiong.org</text:a>.</text:p>
      <text:p text:style-name="P21"/>
      <text:p text:style-name="P21">Concédese permiso para copiar, distribuír e/ou modificar este documento baixo os termos da Licenza de Documentación Libre de GNU, Versión 1.2 ou calquera outra versión posterior publicada pola Free Software Foundation; sen Seccións Invariantes nin Textos de Cuberta Dianteira nin Textos de Cuberta Traseira. </text:p>
      <text:p text:style-name="P21">Unha copia da licenza está incluída no apéndice titulado Licenza de Documentación Libre de GNU.</text:p>
      <text:p text:style-name="Standard"/>
      <text:p text:style-name="Standard"/>
      <text:p text:style-name="P12"><text:span text:style-name="T7">Traducción ao galego a cargo de Antón Souto (GALPon MiniNo) -06/08/2008- realizada empregando a ferramenta libre en liña "Traducindote" </text:span><text:a xlink:type="simple" xlink:href="http://www.ieschandomonte.edu.es/traducindote/texto.php" office:target-frame-name="_blank" xlink:show="new"><text:span text:style-name="T7">http://www.ieschandomonte.edu.es/traducindote/texto.php</text:span></text:a></text:p>
      <text:p text:style-name="Standard"/>
      <text:p text:style-name="Standard"/>
      <text:p text:style-name="Standard"/>
      <text:p text:style-name="Standard"/>
      <text:p text:style-name="Standard"/>
      <text:table-of-content text:style-name="Sect1" text:protected="true" text:name="Índice de contenido1">
        <text:table-of-content-source text:outline-level="10" text:use-index-marks="false">
          <text:index-title-template text:style-name="Contents_20_Heading">Índice de contido</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Índice de contenido1_Head">
            <text:p text:style-name="Contents_20_Heading">Índice de contido</text:p>
          </text:index-title>
          <text:p text:style-name="P33">Capítulo 1. Benvida<text:tab/>5</text:p>
          <text:p text:style-name="P32">1.1. Que é GestiONG?<text:tab/>5</text:p>
          <text:p text:style-name="P32">1.2. Que se pode facer con GestiONG?<text:tab/>5</text:p>
          <text:p text:style-name="P32">1.3. Características de GestiONG<text:tab/>6</text:p>
          <text:p text:style-name="P32">1.4. Organización deste manual<text:tab/>7</text:p>
          <text:p text:style-name="P33">Capítulo 2. Posta en marcha<text:tab/>8</text:p>
          <text:p text:style-name="P32">2.1. Instalando GestiONG<text:tab/>8</text:p>
          <text:p text:style-name="P34">2.1.1. Usando paquetes xa preparados para o teu sistema<text:tab/>8</text:p>
          <text:p text:style-name="P34"><text:s/>Construíndo o programa<text:tab/>10</text:p>
          <text:p text:style-name="P33">Capítulo 3. Descargando o programa<text:tab/>11</text:p>
          <text:p text:style-name="P35">Preparando a contorna para a construción<text:tab/>11</text:p>
          <text:p text:style-name="P35">Compilando<text:tab/>11</text:p>
          <text:p text:style-name="P35">Executando GestiONG<text:tab/>12</text:p>
          <text:p text:style-name="P34">3.1.1. Creando un enlace a GestiONG no escritorio<text:tab/>12</text:p>
          <text:p text:style-name="P34">3.1.2. Instalando o servidor da base de datos<text:tab/>14</text:p>
          <text:p text:style-name="P32">3.2. Pondo en marcha GestiONG<text:tab/>15</text:p>
          <text:p text:style-name="P34">3.2.1. O asistente de acceso<text:tab/>15</text:p>
          <text:p text:style-name="P34">3.2.2. Creando a base de datos<text:tab/>16</text:p>
          <text:p text:style-name="P34">3.2.4. Dando de alta a asociación<text:tab/>16</text:p>
          <text:p text:style-name="P34">3.2.5. A fiestra principal<text:tab/>17</text:p>
          <text:p text:style-name="P32">3.3. Comezando a traballar con GestiONG<text:tab/>18</text:p>
          <text:p text:style-name="P34">3.3.1. Engadindo algúns datos básicos<text:tab/>18</text:p>
          <text:p text:style-name="P34">3.3.2. Engadindo a información do contacto da vosa asociación<text:tab/>19</text:p>
          <text:p text:style-name="P34">3.3.3. Engadindo as personas socias <text:tab/>20</text:p>
          <text:p text:style-name="P34">3.3.4. Importando masivamente datos de socias e socios<text:tab/>21</text:p>
          <text:p text:style-name="P33">Capítulo 4. Módulo de xestión de socias<text:tab/>25</text:p>
          <text:p text:style-name="P32">4.1. Contactos<text:tab/>25</text:p>
          <text:p text:style-name="P32">4.2. Proxectos, socias e socios<text:tab/>25</text:p>
          <text:p text:style-name="P34">4.2.1. Engadindo a base social da vosa organización<text:tab/>25</text:p>
          <text:p text:style-name="P34">4.2.2. Creando remesas de recibos<text:tab/>25</text:p>
          <text:p text:style-name="P33">Capítulo 5. Módulo de xestión de proxectos<text:tab/>26</text:p>
          <text:p text:style-name="P32">5.1. Partidas de gastos<text:tab/>26</text:p>
          <text:p text:style-name="P33">Capítulo 6. Módulo de contabilidade<text:tab/>27</text:p>
          <text:p text:style-name="P32">6.1. O libro maior<text:tab/>27</text:p>
          <text:p text:style-name="P32">6.2. O libro diario<text:tab/>27</text:p>
          <text:p text:style-name="P34">6.2.1. Asignando apuntes a partidas<text:tab/>27</text:p>
          <text:p text:style-name="P33">Capítulo 7. Personalización<text:tab/>28</text:p>
          <text:p text:style-name="P32">7.1. Ficheiros de configuración globais e locais<text:tab/>28</text:p>
          <text:p text:style-name="P32">7.2. Idioma da aplicación<text:tab/>28</text:p>
          <text:p text:style-name="P32">7.3. Dicionario de datos: nomes de ficheiros e campos <text:tab/>28</text:p>
          <text:p text:style-name="P33">Capítulo 8. Informes <text:tab/>30</text:p>
          <text:p text:style-name="P33">Capítulo 9. Ferramentas do sistema<text:tab/>31</text:p>
          <text:p text:style-name="P32">9.1. Importación e exportación de datos<text:tab/>31</text:p>
          <text:p text:style-name="P32">9.2. Usuarias do sistema<text:tab/>31</text:p>
          <text:p text:style-name="P32">9.3. Manexando múltiples asociacións<text:tab/>31</text:p>
          <text:p text:style-name="P32">9.4. Eliminando unha asociación<text:tab/>31</text:p>
          <text:p text:style-name="P33">Capítulo 10. Apéndices<text:tab/>32</text:p>
          <text:p text:style-name="P32">10.1. Próximas versións<text:tab/>32</text:p>
          <text:p text:style-name="P32">10.2. Uso eficiente de fiestras, botóns, teclado e rato<text:tab/>32</text:p>
          <text:p text:style-name="P32">10.3. Licencia de Documentación Libre de GNU<text:tab/>32</text:p>
        </text:index-body>
      </text:table-of-content>
      <text:list text:style-name="L1" text:continue-numbering="true">
        <text:list-header>
          <text:h text:style-name="P77" text:outline-level="1" text:is-list-header="true"/>
        </text:list-header>
        <text:list-item>
          <text:h text:style-name="P79" text:outline-level="1">Benvida</text:h>
          <text:list>
            <text:list-item>
              <text:h text:style-name="P88" text:outline-level="2">Que é GestiONG?</text:h>
            </text:list-item>
          </text:list>
        </text:list-item>
      </text:list>
      <text:p text:style-name="Text_20_body">GestiONG é un programa de xestión administrativa e contable para organizacións sen ánimo de lucro desenvolvido baixo o modelo de software libre co obxectivo de ser utilizado en sistemas operativos libres como GNU/Linux. A versión actual permite a xestión da base social: contactos, altas e baixas, cotas, recibos, ...; a xestión contable adaptada ao novo plan contable do 2008 e unha incipiente xestión de proxectos. </text:p>
      <text:p text:style-name="Text_20_body">GestiONG é, ademais, un proxecto situado firmemente en cuestións que incumben á liberdade de uso, ao tipo de organizacións ás que vai destinado e ao uso da linguaxe dos manuais e dos textos do programa.</text:p>
      <text:p text:style-name="Text_20_body">En canto á liberdade, todo o proxecto, incluíndo deseño, código, documentación e gráficos está distribuído baixo unha serie de licenzas coñecidas xenéricamente como copyleft. Estas licenzas promoven a distribución, uso e modificación libre de calquera parte do proxecto respectando os dereitos de autoría e intentando evitar a súa apropiación por parte de terceiras persoas. O código está licenciado baixo a Licenza Pública Xeneral GNU (GPL, GNU Xeral Public Licence) e a documentación baixo a Licenza de Documentación Libre de GNU (GNU Free Public License). O compromiso de GestiONG co software libre chega ata o punto de non apoiar o seu emprego en sistemas operativos propietarios nin formatos de documentos que non sexan libres. Esta decisión de deseño atrasou, quizais, a adopción do proxecto por parte de organizacións que aínda non estaban preparadas para o cambio efectivo de mentalidade, pero aínda así, GestiONG mantívose, e espera manterse no futuro, fiel aos seus principios.</text:p>
      <text:p text:style-name="Text_20_body">En canto ao tipo de organizacións ás que vai destinado, GestiONG sitúase a favor das organizacións sen ánimo de lucro: ONG, asociacións e clubs de afeccionadas/os de todo tipo, centros sociais, organismos públicos, etc. Neste sentido, as necesidades de organizacións con ánimo de lucro serán simplemente desoídas.</text:p>
      <text:p text:style-name="Standard">Para rematar, en canto á linguaxe empregada, preferiuse o uso do feminino xenérico non só no programa e na documentación, senón tamén no propio código fonte, o cal foi un desafío que nos mostrou ata que punto está arraigada a linguaxe sexista nas carreiras técnicas.</text:p>
      <text:list text:style-name="L1" text:continue-numbering="true">
        <text:list-item>
          <text:list text:continue-numbering="true">
            <text:list-item>
              <text:h text:style-name="P89" text:outline-level="2">Que se pode facer con GestiONG?</text:h>
            </text:list-item>
          </text:list>
        </text:list-item>
      </text:list>
      <text:p text:style-name="Text_20_body">Aínda que é certo que a aparencia de GestiONG é simple, por dentro está deseñado para crecer. A maior parte do esforzo de programación empregouse en crear unha base que poida ser estendida por cada organización; por iso, esta versión beta ofrece unha funcionalidade básica para a xestión contable, de socias e de proxectos á espera de coñecer as necesidades reais das asociacións. </text:p>
      <text:p text:style-name="Text_20_body">A versión actual permite:</text:p>
      <text:list text:style-name="L2">
        <text:list-item>
          <text:p text:style-name="P47">Posta en marcha inmediata:</text:p>
          <text:list>
            <text:list-item>
              <text:p text:style-name="P47">Importar os datos das persoas socias desde calquera folla de cálculo.</text:p>
            </text:list-item>
            <text:list-item>
              <text:p text:style-name="P47">Importar <text:s/>contas e asentos desde outros programas de contabilidade.</text:p>
            </text:list-item>
          </text:list>
        </text:list-item>
      </text:list>
      <text:list text:style-name="L3">
        <text:list-item>
          <text:p text:style-name="P50">Xestión das persoas socias da asociación:</text:p>
          <text:list>
            <text:list-item>
              <text:p text:style-name="P50">Dar de alta os datos de contacto e manter as altas e baixas das persoas socias.</text:p>
            </text:list-item>
            <text:list-item>
              <text:p text:style-name="P50">Definir as cotas e formas de pago de cada persoa socia.</text:p>
            </text:list-item>
            <text:list-item>
              <text:p text:style-name="P50">Crear remesas de recibos e envialas ás caixas de aforros e bancos.</text:p>
            </text:list-item>
            <text:list-item>
              <text:p text:style-name="P50">Producir informes de socias, remesas, recibos, etc.</text:p>
            </text:list-item>
          </text:list>
        </text:list-item>
        <text:list-item>
          <text:p text:style-name="P50">Xestión de proxectos:</text:p>
          <text:list>
            <text:list-item>
              <text:p text:style-name="P50">Definir as diferentes partidas de gastos e ingresos para cada proxecto.</text:p>
            </text:list-item>
            <text:list-item>
              <text:p text:style-name="P50">Asignar cada apunte contable a unha partida determinada dun proxecto.</text:p>
            </text:list-item>
            <text:list-item>
              <text:p text:style-name="P50">Producir informes de gastos e ingresos por partidas para cada proxecto.</text:p>
            </text:list-item>
            <text:list-item>
              <text:p text:style-name="P50">Engadir membros aos proxectos, co seu tipo de filiación, cota e forma de pago e xerar remesas do mesmo xeito que coas persoas socias.</text:p>
            </text:list-item>
          </text:list>
        </text:list-item>
        <text:list-item>
          <text:p text:style-name="P50">Xestión contable:</text:p>
          <text:list>
            <text:list-item>
              <text:p text:style-name="P50">Crear automaticamente o plan contable estándar do 2008 ou o do 1998.</text:p>
            </text:list-item>
            <text:list-item>
              <text:p text:style-name="P50">Introducir asentos manualmente e a partir de asentos tipo.</text:p>
            </text:list-item>
            <text:list-item>
              <text:p text:style-name="P50">Producir informes de sumas e saldos, balances, extractos, etc.</text:p>
            </text:list-item>
          </text:list>
        </text:list-item>
        <text:list-item>
          <text:p text:style-name="P50">Xeral:</text:p>
          <text:list>
            <text:list-item>
              <text:p text:style-name="P50">Exportar calquera ficheiro para follas de cálculo, combinación de correspondencia, envíos masivos de correos, etc.</text:p>
            </text:list-item>
            <text:list-item>
              <text:p text:style-name="P50">Modificar e engadir informes novos.</text:p>
            </text:list-item>
            <text:list-item>
              <text:p text:style-name="P50">Xestionar ata 999 asociacións diferentes.</text:p>
            </text:list-item>
            <text:list-item>
              <text:p text:style-name="P50">Xerar informes en PDF, OpenOffice, HTML, etc.</text:p>
            </text:list-item>
          </text:list>
        </text:list-item>
      </text:list>
      <text:p text:style-name="Standard"/>
      <text:list text:style-name="L1" text:continue-numbering="true">
        <text:list-item>
          <text:list text:continue-numbering="true">
            <text:list-item>
              <text:h text:style-name="P88" text:outline-level="2">Características de GestiONG</text:h>
            </text:list-item>
          </text:list>
        </text:list-item>
      </text:list>
      <text:p text:style-name="Text">Facilidade de instalación e posta en marcha</text:p>
      <text:p text:style-name="P23">GestiONG non presupón ningún coñecemento sobre informática por parte da usuaria. As instrucións para a instalación e posta en marcha son o suficientemente detalladas e precisas para que o programa se poida descargar de Internet e instalar sen problemas. Unha vez instalado, o programa encárgase de crear a base de datos. Unha vez posto en marcha, hai numerosas opcións para importar os datos da vosa organización e comezar a traballar inmediatamente.</text:p>
      <text:p text:style-name="Text">Facilidade de uso</text:p>
      <text:p text:style-name="P23">A aplicación permite traballar con varios ficheiros e documentos simultaneamente. A introdución de datos deseñouse para que sexa o máis cómoda e correcta posible, pensando en todo momento en axilizar o proceso mediante un uso eficiente do teclado. Todos os ficheiros presentan un aspecto e comportamento similar cunha gran cantidade de opcións para a procura, filtro, ordenación, impresión, duplicación, importación, exportación, etc.</text:p>
      <text:p text:style-name="Text">Adaptabilidade</text:p>
      <text:p text:style-name="P23">GestiONG pode ser configurado en diversos aspectos para adaptalo a calquera tipo de asociación ou organización. </text:p>
      <text:list text:style-name="L4">
        <text:list-item>
          <text:p text:style-name="P73">Pode ser usado en calquera idioma, con calquera formato de moeda e data.</text:p>
        </text:list-item>
      </text:list>
      <text:list text:style-name="L5">
        <text:list-item>
          <text:p text:style-name="P74">Permite modificar as descricións dos ficheiros e <text:s/>campos da base de datos para que se axusten á nomenclatura da vosa organización.</text:p>
        </text:list-item>
        <text:list-item>
          <text:p text:style-name="P74">Soporte para múltiples asociacións, múltiples exercicios e múltiples usuarias.</text:p>
        </text:list-item>
        <text:list-item>
          <text:p text:style-name="P74">Permite a modificación e creación de novos informes.</text:p>
        </text:list-item>
      </text:list>
      <text:p text:style-name="P8"/>
      <text:p text:style-name="Text">Extensibilidade</text:p>
      <text:p text:style-name="P23">A versión básica posúe tres módulos: xestión de socias, xestión de proxectos e contabilidade. Pero esta base pódea estender calquera programadora para desenvolver outros módulos para a vosa organización. Ata a data, desenvolveuse un módulo de xestión de atencións para unha asociación de apoio ás traballadoras do sexo e estase desenvolvendo un módulo para inscricións a talleres e cursos e outro módulo para a xestión dunha biblioteca/mediateca.</text:p>
      <text:p text:style-name="P23"/>
      <text:p text:style-name="Text">Independencia</text:p>
      <text:p text:style-name="P23">A adhesión ao software libre e aos estándares abertos asegura que os vosos datos estarán controlados sempre pola vosa organización e que poderedes, chegado o caso, migrarlos a calquera outro formato sen ningún tipo de problemas.</text:p>
      <text:p text:style-name="P23"/>
      <text:list text:style-name="L1" text:continue-numbering="true">
        <text:list-item>
          <text:list text:continue-numbering="true">
            <text:list-item>
              <text:h text:style-name="P88" text:outline-level="2">Organización deste manual</text:h>
            </text:list-item>
          </text:list>
        </text:list-item>
      </text:list>
      <text:p text:style-name="Standard">O capítulo II comeza con tres tutoriales con instrucións moi detalladas e profusamente ilustrados: instalación; posta en marcha e comezo do traballo efectivo. O obxectivo é pór en marcha GestiONG na vosa organización independentemente dos coñecementos informáticos que posuades.</text:p>
      <text:p text:style-name="Standard">Os seguintes capítulos, necesariamente incompletos aínda, realizan un somero análise de cada módulo do sistema: III Xestión das persoas socias, IV Xestión de proxectos e <text:s/>V Xestión contable.</text:p>
      <text:p text:style-name="Standard">Os últimos capítulos conteñen información sobre outros aspectos de GestiONG que permitirán un uso máis efectivo do mesmo: VI) Configuración; VII) Xeración de informes; VIII) Ferramentas do sistema.</text:p>
      <text:p text:style-name="P23"/>
      <text:list text:style-name="L1" text:continue-numbering="true">
        <text:list-item>
          <text:h text:style-name="P79" text:outline-level="1">Posta en marcha</text:h>
          <text:list>
            <text:list-item>
              <text:h text:style-name="P88" text:outline-level="2">Instalando GestiONG</text:h>
            </text:list-item>
          </text:list>
        </text:list-item>
      </text:list>
      <text:p text:style-name="Text_20_body">Dependendo da distribución de GNU/Linux que utilices, a instalación de GestiONG será diferente. Se tes un PC con <text:span text:style-name="T3">Debian</text:span> , <text:span text:style-name="nombre_5f_programa">Ubuntu</text:span> (ou algunha das súas variedades como <text:span text:style-name="nombre_5f_programa">Kubuntu</text:span>, <text:span text:style-name="nombre_5f_programa">Xubuntu</text:span>, ... ), <text:span text:style-name="nombre_5f_programa">Fedora</text:span>, <text:span text:style-name="nombre_5f_programa">Red Hat</text:span> ou <text:span text:style-name="nombre_5f_programa">Mandriva</text:span>, estás de sorte porque GestiONG proporciona paquetes preparados para a súa instalación de forma sinxela. Para outras distribucións, outros tipos de computador (como os Mac) ou computadores moi antigos, necesitarás construír o programa ti mesma.</text:p>
      <text:list text:style-name="L1" text:continue-numbering="true">
        <text:list-item>
          <text:list text:continue-numbering="true">
            <text:list-item>
              <text:list text:continue-numbering="true">
                <text:list-item>
                  <text:h text:style-name="P110" text:outline-level="3">Usando paquetes xa preparados para o teu sistema</text:h>
                </text:list-item>
              </text:list>
            </text:list-item>
          </text:list>
        </text:list-item>
      </text:list>
      <text:p text:style-name="Text_20_body">Na páxina de descarga do proxecto, <text:a xlink:type="simple" xlink:href="http://sourceforge.net/project/showfiles.php?group_id=80104&amp;package_id=81685&amp;release_id=578703"><text:span text:style-name="T9">https://sourceforge.net/project/showfiles.php?group_ide=80104</text:span></text:a><text:span text:style-name="T9"> </text:span>atoparás unha lista de paquetes dispoñibles para distintas arquitecturas de computadoras e distribucións de GNU/Linux. </text:p>
      <text:p text:style-name="P24"><draw:frame draw:style-name="fr1" draw:name="Marco34" text:anchor-type="paragraph" svg:x="0.055cm" svg:y="0.079cm" svg:width="7.915cm" draw:z-index="2"><draw:text-box fo:min-height="4.311cm"><text:p text:style-name="Illustration"><draw:frame draw:style-name="fr21" draw:name="gráficos16" text:anchor-type="paragraph" svg:x="0cm" svg:y="0cm" svg:width="11.619cm" style:rel-width="100%" svg:height="5.761cm" style:rel-height="scale" draw:z-index="10"><draw:image xlink:href="Pictures/10000000000001EE000000F09CBCFA8C.png" xlink:type="simple" xlink:show="embed" xlink:actuate="onLoad"/></draw:frame>Ilustración <text:sequence text:ref-name="refIllustration0" text:name="Illustration" text:formula="ooow:Illustration+1" style:num-format="1">1</text:sequence>: Zona de descarga desde sourceforge.net</text:p></draw:text-box></draw:frame></text:p>
      <text:p text:style-name="Standard"><text:span text:style-name="T9">Fai click sobre o ficheiro correspondente á túa distribución: para <text:s/></text:span><text:span text:style-name="nombre_5f_programa"><text:span text:style-name="T9">Fedora</text:span></text:span><text:span text:style-name="T9">, </text:span><text:span text:style-name="nombre_5f_programa"><text:span text:style-name="T9">Mandriva</text:span></text:span><text:span text:style-name="T9"> e </text:span><text:span text:style-name="nombre_5f_programa"><text:span text:style-name="T9">Red Hat</text:span></text:span><text:span text:style-name="T9">, elixe:</text:span></text:p>
      <text:p text:style-name="Standard"><text:span text:style-name="T9"><text:s/><text:tab/></text:span><text:span text:style-name="GUI_5f_ELEMENT"><text:span text:style-name="T9">gestiong-0.3.3-betamdv2008.0.rpm.</text:span></text:span></text:p>
      <text:p text:style-name="P6"><text:span text:style-name="T9">Para </text:span><text:span text:style-name="nombre_5f_programa"><text:span text:style-name="T9">Debian</text:span></text:span><text:span text:style-name="T9">, </text:span><text:span text:style-name="nombre_5f_programa"><text:span text:style-name="T9">K/Ubuntu</text:span></text:span><text:span text:style-name="T9"> e </text:span><text:span text:style-name="nombre_5f_programa"><text:span text:style-name="T9">Guadalinex,</text:span></text:span><text:span text:style-name="T9"> elixe</text:span><text:span text:style-name="nombre_5f_programa"><text:span text:style-name="T10">:</text:span></text:span></text:p>
      <text:p text:style-name="Standard"><text:span text:style-name="GUI_5f_ELEMENT"><text:span text:style-name="T9"><text:tab/>gestiong_0.3.3-beta-1_i386.deb. </text:span></text:span></text:p>
      <text:p text:style-name="P7">Para o resto, elixe: </text:p>
      <text:p text:style-name="P6"><text:span text:style-name="GUI_5f_ELEMENT"><text:span text:style-name="T9"><text:tab/><text:tab/>gestiong-0.3.3-beta.tar.gz</text:span></text:span><text:span text:style-name="T9"> </text:span></text:p>
      <text:p text:style-name="P7">e salta ao apartado: .<text:reference-ref text:reference-format="direction" text:ref-name="Construíndoprograma">debaixo</text:reference-ref> </text:p>
      <text:p text:style-name="P6"/>
      <text:p text:style-name="P6">Se a túa distribución e a túa navegadora de Internet son o suficientemente modernas, apareceranche unha serie de fiestras para realizar a instalación automática. Por exemplo, con Firefox e Mandriva:</text:p>
      <text:p text:style-name="Standard"><draw:frame draw:style-name="fr21" draw:name="gráficos17" text:anchor-type="paragraph" svg:x="0.155cm" svg:y="0.291cm" svg:width="7.964cm" style:rel-width="46%" svg:height="4.643cm" style:rel-height="scale" draw:z-index="0"><draw:image xlink:href="Pictures/10000000000002770000014D181BB35B.png" xlink:type="simple" xlink:show="embed" xlink:actuate="onLoad"/></draw:frame><draw:frame draw:style-name="fr20" draw:name="gráficos18" text:anchor-type="paragraph" svg:x="8.35cm" svg:y="0.61cm" svg:width="8.345cm" svg:height="3.928cm" draw:z-index="19"><draw:image xlink:href="Pictures/100000000000018F000000B8F7B337E1.png" xlink:type="simple" xlink:show="embed" xlink:actuate="onLoad"/></draw:frame><draw:frame draw:style-name="fr20" draw:name="gráficos19" text:anchor-type="paragraph" svg:x="0.155cm" svg:y="5.036cm" svg:width="7.758cm" svg:height="4.648cm" draw:z-index="14"><draw:image xlink:href="Pictures/100000000000018D000000E980D80EF8.png" xlink:type="simple" xlink:show="embed" xlink:actuate="onLoad"/></draw:frame><draw:frame draw:style-name="fr20" draw:name="gráficos20" text:anchor-type="paragraph" svg:x="8.292cm" svg:y="5.138cm" svg:width="8.56cm" svg:height="4.489cm" draw:z-index="9"><draw:image xlink:href="Pictures/100000000000020200000108F6929027.pn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draw:frame draw:style-name="fr2" draw:name="Marco25" text:anchor-type="paragraph" svg:x="0.062cm" svg:y="0.217cm" svg:width="16.919cm" draw:z-index="5"><draw:text-box fo:min-height="3.487cm"><text:p text:style-name="Titulo_20_de_20_marco"><text:reference-mark-start text:name="accesoroot"/>Acceso a root<text:reference-mark-end text:name="accesoroot"/></text:p><text:p text:style-name="Frame_20_contents">Nos sistemas operativos multiusuaria do tipo GNU/Linux hai unha usuaria especial chamada <text:span text:style-name="T3">root</text:span> que ten permiso para facelo todo. Pode instalar e eliminar programas, agregar e quitar hardware, acceder a calquera ficheiro e en xeral realizar calquera tarefa administrativa. O resto de usuarias ten un conxunto de permisos máis reducido, polo que para certas operacións necesitan acceder ao computador como <text:span text:style-name="T3">root</text:span>, e polo tanto deben coñecer o seu contrasinal ou ben pedir á usuaria <text:span text:style-name="T3">root</text:span> que realice esas operacións.</text:p><text:p text:style-name="P1">Na consola as ordes <text:span text:style-name="T12">sudo</text:span> e <text:span text:style-name="T11">su</text:span> serven para executar comandos coma se foses <text:span text:style-name="T11">root</text:span>, preguntando previamente o seu contrasinal, como verás máis adiante.</text:p></draw:text-box></draw:frame></text:p>
      <text:p text:style-name="Standard">No caso de non instalarse automaticamente, garda o paquete no teu cartafol de inicio ou persoal (ou 'Home Folder'), abre unha consola (le o recadro <text:reference-ref text:reference-format="direction" text:ref-name="Abreunhaconsola">debaixo</text:reference-ref> na páxina <text:reference-ref text:reference-format="page" text:ref-name="Abreunhaconsola">10</text:reference-ref>), e dependendo da túa distribución:</text:p>
      <text:p text:style-name="Text">Mandriva, Fedora e Red Hat:</text:p>
      <text:p text:style-name="P6"><draw:frame draw:style-name="fr3" draw:name="Marco31" text:anchor-type="char" svg:x="0.062cm" svg:y="0.393cm" svg:width="16.48cm" draw:z-index="23"><draw:text-box fo:min-height="0.711cm"><text:p text:style-name="P2"><text:span text:style-name="User_20_Entry"><text:span text:style-name="T17">$ cd</text:span></text:span></text:p><text:p text:style-name="P2"><text:span text:style-name="User_20_Entry"><text:span text:style-name="T17">$ o seu</text:span></text:span></text:p><text:p text:style-name="P2"><text:span text:style-name="User_20_Entry"><text:span text:style-name="T17">password:</text:span></text:span><text:span text:style-name="User_20_Entry"> <text:tab/></text:span><text:span text:style-name="konsole-comment">(escribe o contrasinal de root e pulsa Intro, ATENCION: NON SE VERÁ O QUE ESCRIBAS)</text:span></text:p><text:p text:style-name="P2"><text:span text:style-name="User_20_Entry"><text:span text:style-name="T17"># rpm -ihv </text:span></text:span><text:span text:style-name="User_20_Entry">gestiong-0.3.3-betamdv2008.0.rpm</text:span></text:p><text:p text:style-name="P2"><text:span text:style-name="User_20_Entry"><text:span text:style-name="T17">$ exit</text:span></text:span></text:p></draw:text-box></draw:frame></text:p>
      <text:p text:style-name="P9"/>
      <text:p text:style-name="P9"/>
      <text:p text:style-name="P9">Debian, Ubuntu, Kubuntu, GuadaLinex.</text:p>
      <text:p text:style-name="Text"><draw:frame draw:style-name="fr3" draw:name="Marco32" text:anchor-type="char" svg:x="0.062cm" svg:y="0.314cm" svg:width="16.48cm" draw:z-index="6"><draw:text-box fo:min-height="0.711cm"><text:p text:style-name="P2"><text:span text:style-name="User_20_Entry"><text:span text:style-name="T17">$ cd</text:span></text:span></text:p><text:p text:style-name="P2"><text:span text:style-name="User_20_Entry"><text:span text:style-name="T17">$ súo dpkg -i </text:span></text:span><text:span text:style-name="User_20_Entry">gestiong_0.3.3-beta-1_i386.deb</text:span></text:p><text:p text:style-name="P2"><text:span text:style-name="User_20_Entry"><text:span text:style-name="T17">password:</text:span></text:span><text:span text:style-name="User_20_Entry"> <text:tab/></text:span><text:span text:style-name="konsole-comment">(escribe o contrasinal de root e pulsa Intro, ATENCION: NON SE VERÁ O QUE ESCRIBAS)</text:span></text:p></draw:text-box></draw:frame></text:p>
      <text:p text:style-name="Standard">Se todo funcionou correctamente, vai ao apartado<text:span text:style-name="T26"> </text:span><text:span text:style-name="T26"><text:reference-ref text:reference-format="text" text:ref-name="creaenlace">Creando un enlace a GestiONG no escritorio</text:reference-ref></text:span> na páxina<text:span text:style-name="T26"> </text:span><text:span text:style-name="T26"><text:reference-ref text:ref-name="creaenlace">12</text:reference-ref></text:span>.</text:p>
      <text:p text:style-name="Standard"/>
      <text:p text:style-name="Standard"/>
      <text:p text:style-name="Standard"/>
      <text:p text:style-name="Standard"/>
      <text:p text:style-name="Standard"/>
      <text:list text:style-name="L1" text:continue-numbering="true">
        <text:list-item>
          <text:list text:continue-numbering="true">
            <text:list-item>
              <text:list text:continue-numbering="true">
                <text:list-item>
                  <text:h text:style-name="P123" text:outline-level="3"><text:s/><text:reference-mark-start text:name="Construíndoprograma"/><text:reference-mark-start text:name="construyendoprograma"/>Construíndo o programa<text:reference-mark-end text:name="construyendoprograma"/><text:reference-mark-end text:name="Construíndoprograma"/></text:h>
                </text:list-item>
              </text:list>
            </text:list-item>
          </text:list>
        </text:list-item>
      </text:list>
      <text:p text:style-name="Standard">Se non hai paquetes dispoñibles para o teu sistema ou non están actualizados, podes construír ti mesma o programa a partir das súas fontes. Se non sabes como facelo, estas son as instrucións:</text:p>
      <text:p text:style-name="Standard"><draw:frame draw:style-name="fr4" draw:name="Marco26" text:anchor-type="paragraph" svg:x="0.259cm" svg:y="0.3cm" svg:width="16.48cm" draw:z-index="12"><draw:text-box fo:min-height="3.508cm"><text:p text:style-name="P1"><text:span text:style-name="User_20_Entry"><text:span text:style-name="T18">$ cd</text:span></text:span></text:p><text:p text:style-name="P1"><text:span text:style-name="User_20_Entry"><text:span text:style-name="T18">$ mkdir gongsrc</text:span></text:span></text:p><text:p text:style-name="P1"><text:span text:style-name="User_20_Entry"><text:span text:style-name="T18">$ cd gongsrc</text:span></text:span></text:p><text:p text:style-name="P1"><text:span text:style-name="User_20_Entry"><text:span text:style-name="T18">$ wget </text:span></text:span><text:a xlink:type="simple" xlink:href="http://dfn.dl.sourceforge.net/sourceforge/gestiong/gestiong-0.3.3-alfa.tar.gz"><text:span text:style-name="User_20_Entry"><text:span text:style-name="T18">http://dfn.dl.sourceforge.net/sourceforge/gestiong/gestiong-0.3.3-beta.tar.gz</text:span></text:span></text:a></text:p><text:p text:style-name="P1"><text:span text:style-name="User_20_Entry"><text:span text:style-name="T18">$ tar -zxvf gestiong-0.3.3-beta.tar.gz</text:span></text:span></text:p><text:p text:style-name="P1"><text:span text:style-name="User_20_Entry"><text:span text:style-name="T18">$ cd gestiong-0.3.3</text:span></text:span></text:p><text:p text:style-name="P1"><text:span text:style-name="User_20_Entry"><text:span text:style-name="T18">$ ./configure --prefix=/usr/local</text:span></text:span></text:p><text:p text:style-name="P1"><text:span text:style-name="User_20_Entry"><text:span text:style-name="T18">$ make</text:span></text:span></text:p><text:p text:style-name="P1"><text:span text:style-name="User_20_Entry"><text:span text:style-name="T18">$ sudo make install</text:span></text:span></text:p><text:p text:style-name="P1"><text:span text:style-name="User_20_Entry"><text:span text:style-name="T18">$ gestiong</text:span></text:span></text:p></draw:text-box></draw:frame></text:p>
      <text:p text:style-name="Standard"/>
      <text:p text:style-name="Standard"/>
      <text:p text:style-name="Standard"/>
      <text:p text:style-name="Standard"/>
      <text:p text:style-name="Standard"/>
      <text:p text:style-name="Standard"/>
      <text:p text:style-name="Standard"><draw:frame draw:style-name="fr5" draw:name="Marco20" text:anchor-type="paragraph" svg:x="-0.002cm" svg:y="2.111cm" svg:width="16.947cm" draw:z-index="13"><draw:text-box fo:min-height="13.979cm"><text:p text:style-name="Titulo_20_de_20_marco"><text:reference-mark-start text:name="Abreunhaconsola"/><text:reference-mark-start text:name="abreunaconsola"/>¡Abre unha consola!<text:reference-mark-end text:name="abreunaconsola"/><text:reference-mark-end text:name="Abreunhaconsola"/></text:p><text:p text:style-name="Frame_20_contents">No mundo de GNU/Linux, todas as operacións de administración do computador (instalar programas, instalar unha impresora, engadir usuarias, configurar o acceso a Internet, facer copias de seguridade, etc.) pódense realizar tanto con programas gráficos (con botóns, cores e usando o rato) como tecleando comandos desde unha fiestra con fondo negro e letras brancas (ou viceversa) coñecida como <text:span text:style-name="T2">a consola</text:span>. Non é necesario coñecer estes comandos para utilizar un sistema GNU/Linux, pero nalgún momento da túa vida alguén che dirá: “<text:span text:style-name="T2">Abre unha consola”</text:span> e entrarás de cheo no mundo do hacking.</text:p><text:p text:style-name="Frame_20_contents">Dependendo do escritorio que utilices abrirála dunha forma distinta. Para <text:span text:style-name="T3">Gnome</text:span>, pulsa <text:span text:style-name="GUI_5f_ELEMENT_5f_REDUCED">Alt+F2 </text:span>e escribe <text:span text:style-name="T11">gnome-terminal</text:span> e pulsa <text:span text:style-name="GUI_5f_ELEMENT_5f_REDUCED">Intro</text:span> (ou elixe desde o menú principal: <text:span text:style-name="GUI_5f_ELEMENT_5f_REDUCED">Aplicacións-&gt;Accesorios-&gt;Terminal</text:span>).<text:span text:style-name="GUI_5f_ELEMENT_5f_REDUCED"> </text:span>E<text:span text:style-name="T19">n KDE, pulsa </text:span><text:span text:style-name="GUI_5f_ELEMENT_5f_REDUCED">Alt+F2</text:span><text:span text:style-name="T19"> <text:s/>(ou elixe a opción '</text:span><text:span text:style-name="GUI_5f_ELEMENT_5f_REDUCED">Executar orde</text:span><text:span text:style-name="T19">' do menú principal</text:span>), e<text:span text:style-name="T19">scribe </text:span><text:span text:style-name="T11">konsole</text:span><text:span text:style-name="T19"> e pulsa </text:span><text:span text:style-name="GUI_5f_ELEMENT_5f_REDUCED">Intro</text:span><text:span text:style-name="T19">. </text:span></text:p><text:p text:style-name="P26"><draw:frame draw:style-name="fr6" draw:name="Marco30" text:anchor-type="paragraph" svg:x="0.076cm" svg:y="0.104cm" svg:width="7.953cm" draw:z-index="15"><draw:text-box fo:min-height="5.376cm"><text:p text:style-name="Illustration"><draw:frame draw:style-name="fr21" draw:name="gráficos4" text:anchor-type="paragraph" svg:x="0.004cm" svg:y="0cm" svg:width="7.953cm" style:rel-width="100%" svg:height="4.868cm" style:rel-height="scale" draw:z-index="17"><draw:image xlink:href="Pictures/1000000000000500000003200B0A0547.png" xlink:type="simple" xlink:show="embed" xlink:actuate="onLoad"/></draw:frame>Ilustración <text:sequence text:ref-name="refIllustration1" text:name="Illustration" text:formula="ooow:Illustration+1" style:num-format="1">2</text:sequence>: O escritorio de KDE</text:p></draw:text-box></draw:frame><draw:frame draw:style-name="fr7" draw:name="Marco22" text:anchor-type="paragraph" svg:x="8.505cm" svg:y="0.113cm" svg:width="7.915cm" draw:z-index="25"><draw:text-box fo:min-height="5.405cm"><text:p text:style-name="Illustration"><draw:frame draw:style-name="fr22" draw:name="gráficos3" text:anchor-type="paragraph" svg:width="7.915cm" svg:height="4.946cm" draw:z-index="26"><draw:image xlink:href="Pictures/100000000000050000000320A2CF4B20.png" xlink:type="simple" xlink:show="embed" xlink:actuate="onLoad"/></draw:frame>Ilustración <text:sequence text:ref-name="refIllustration2" text:name="Illustration" text:formula="ooow:Illustration+1" style:num-format="1">3</text:sequence>: O escritorio de Gnome</text:p></draw:text-box></draw:frame></text:p><text:p text:style-name="Frame_20_contents"><text:span text:style-name="T19">Na consola estableces unha comunicación co computador, ao seu xeito. Este presenta unha liña acabada cun símbolo de dólar e un cursor parpadeante onde podes escribir ordes ou comandos. Cada vez que escribas unha orde </text:span><text:span text:style-name="T11">debes pulsar</text:span><text:span text:style-name="T19"> </text:span><text:span text:style-name="GUI_5f_ELEMENT_5f_REDUCED">Intro</text:span><text:span text:style-name="T19"> para que o computador a interpréte e mostre o resultado ou unha mensaxe de erro. Escribe a orde </text:span><text:span text:style-name="T11">ls</text:span><text:span text:style-name="T19"> (unha ele e unha ese) e pulsa </text:span><text:span text:style-name="GUI_5f_ELEMENT_5f_REDUCED">Intro </text:span><text:span text:style-name="T19">e observa o que aparece. Agora escribe </text:span><text:span text:style-name="T11">cmderroneo</text:span><text:span text:style-name="T19"> e observa a mensaxe de erro. Cando queiras pechar a consola, escribe o comando </text:span><text:span text:style-name="T11">exit</text:span><text:span text:style-name="T19">.</text:span></text:p><text:p text:style-name="P26">Xa estás preparada para realizar calquera operación desde a consola. Neste manual, os comandos que necesitas executar nunha consola mostraranse dentro dun cadro como este:</text:p><text:p text:style-name="P1"><text:span text:style-name="T19">onde se suprimiu a parte á esquerda do $ xa que en cada computador será diferente. Tes que escribir o que hai á dereita do símbolo de dólar respectando todos os guións, espazos, puntos, etc. Se a orde é complicada, sempre podes copiar e pegar. Ao final de cada liña, pulsa </text:span><text:span text:style-name="GUI_5f_ELEMENT_5f_REDUCED">Intro</text:span><text:span text:style-name="T19">.</text:span><draw:frame draw:style-name="fr3" draw:name="Marco21" text:anchor-type="char" svg:x="0.081cm" svg:y="0.288cm" svg:width="16.489cm" draw:z-index="21"><draw:text-box fo:min-height="0.991cm"><text:p text:style-name="P27"><text:span text:style-name="User_20_Entry"><text:span text:style-name="T18">$ cd gongsrc <text:tab/></text:span></text:span><text:span text:style-name="konsole-comment">(Aquí á dereita poden aparecer algunhas aclaracións)</text:span></text:p><text:p text:style-name="P28"><text:span text:style-name="User_20_Entry"><text:span text:style-name="T18">$ ls </text:span></text:span><text:tab/><text:span text:style-name="konsole-comment">(que non tes que teclear)</text:span></text:p></draw:text-box></draw:frame></text:p></draw:text-box></draw:frame>Dependendo da túa familiaridade con GNU/Linux podes entender ou non este proceso, pero aínda sen entender nada, seguindo as instrucións a continuación deberías ser capaz de construílo. Se estás totalmente perdida, é absolutamente necesario que leas primeiro o recadro <text:reference-ref text:reference-format="direction" text:ref-name="Abreunhaconsola">debaixo</text:reference-ref> </text:p>
      <text:list text:style-name="L1" text:continue-numbering="true">
        <text:list-item>
          <text:list text:continue-numbering="true">
            <text:list-item>
              <text:list text:continue-numbering="true">
                <text:list-header>
                  <text:h text:style-name="P123" text:outline-level="3" text:is-list-header="true">Descargando o programa</text:h>
                </text:list-header>
              </text:list>
            </text:list-item>
          </text:list>
        </text:list-item>
      </text:list>
      <text:p text:style-name="P31">Antes de comezar, mediante a consola, vas crear un cartafol dentro do teu cartafol persoal ou de inicio (ou '<text:span text:style-name="T2">Home Folder</text:span>') que se chamará '<text:span text:style-name="T2">gongsrc</text:span>' onde realizarás todo o proceso de construción. <text:reference-ref text:reference-format="direction" text:ref-name="Abreunhaconsola">enriba</text:reference-ref> e teclea o seguinte: (recorda que soamente tes que teclear o que hai á dereita do símbolo do dólar):</text:p>
      <text:p text:style-name="P31"><draw:frame draw:style-name="fr4" draw:name="Marco12" text:anchor-type="paragraph" svg:x="0.259cm" svg:y="0.019cm" svg:width="16.48cm" draw:z-index="8"><draw:text-box fo:min-height="0.711cm"><text:p text:style-name="P1"><text:span text:style-name="User_20_Entry"><text:span text:style-name="T18">$ cd</text:span></text:span></text:p><text:p text:style-name="P1"><text:span text:style-name="User_20_Entry"><text:span text:style-name="T18">$ mkdir gongsrc</text:span></text:span></text:p><text:p text:style-name="P1"><text:span text:style-name="User_20_Entry"><text:span text:style-name="T18">$ cd gongsrc</text:span></text:span></text:p></draw:text-box></draw:frame></text:p>
      <text:p text:style-name="P31"/>
      <text:p text:style-name="P31">Agora tes que conseguir o ficheiro comprimido que contén o código fonte para a versión que vas instalar: <text:span text:style-name="T2">gestiong-0.3.3-beta.tar.gz</text:span>. Podes descargalo ca tua navegadora favorita desde a páxina:</text:p>
      <text:p text:style-name="Standard"><text:tab/><text:a xlink:type="simple" xlink:href="http://sourceforge.net/project/showfiles.php?group_id=80104&amp;package_id=81685&amp;release_id=578703"><text:span text:style-name="T9">http://sourceforge.net/project/showfiles.php?group_ide=80104&amp;package_ide=81685&amp;release_ide=578703</text:span></text:a><text:span text:style-name="T9"> </text:span></text:p>
      <text:p text:style-name="P24"/>
      <text:p text:style-name="Standard">e gardalo no cartafol gongsrc que acabas de crear no teu cartafol persoal.</text:p>
      <text:p text:style-name="Standard"/>
      <text:p text:style-name="Standard">Aínda que é máis fácil e rápido descargalo desde a consola utilizando o comando wget: </text:p>
      <text:p text:style-name="P10"><draw:frame draw:style-name="fr4" draw:name="Marco13" text:anchor-type="paragraph" svg:x="0.021cm" svg:y="0.3cm" svg:width="16.48cm" draw:z-index="16"><draw:text-box fo:min-height="0.711cm"><text:p text:style-name="P1"><text:span text:style-name="User_20_Entry"><text:span text:style-name="T18">$ wget http://dfn.dl.sourceforge.net/sourceforge/gestiong/gestiong-0.3.3-beta.tar.gz</text:span></text:span></text:p></draw:text-box></draw:frame></text:p>
      <text:p text:style-name="Standard">Independentemente de como consigas o ficheiro, unha vez descargado e gravado no cartafol '<text:span text:style-name="T2">gongsrc</text:span>', tes que descomprimirlo coas seguintes ordes:</text:p>
      <text:list text:style-name="L1" text:continue-numbering="true">
        <text:list-item>
          <text:list text:continue-numbering="true">
            <text:list-item>
              <text:list text:continue-numbering="true">
                <text:list-item>
                  <text:list text:continue-numbering="true">
                    <text:list-item>
                      <text:h text:style-name="P126" text:outline-level="4"><draw:frame draw:style-name="fr4" draw:name="Marco15" text:anchor-type="paragraph" svg:x="0.145cm" svg:y="0.289cm" svg:width="16.856cm" draw:z-index="3"><draw:text-box fo:min-height="1.104cm"><text:p text:style-name="P3"><text:span text:style-name="User_20_Entry"><text:span text:style-name="T22">$ tar -zxvf gestiong-0.3.3-beta.tar.gz</text:span></text:span><text:span text:style-name="User_20_Entry"><text:tab/></text:span><text:span text:style-name="konsole-comment">(Aparecerán moitas letras moi rápidas...)</text:span></text:p><text:p text:style-name="P1"><text:span text:style-name="User_20_Entry"><text:span text:style-name="T22">$ cd gestiong-0.3.3</text:span></text:span></text:p></draw:text-box></draw:frame></text:h>
                    </text:list-item>
                    <text:list-item>
                      <text:h text:style-name="P126" text:outline-level="4">Preparando a contorna para a construción</text:h>
                    </text:list-item>
                  </text:list>
                </text:list-item>
              </text:list>
            </text:list-item>
          </text:list>
        </text:list-item>
      </text:list>
      <text:p text:style-name="P10">Se non realizaches nunca o proceso de construción dun programa no teu computador, o máis probable é que necesites instalar unha serie de ferramentas de programación, para o que necesitarás <text:span text:style-name="T12">acceso a Internet</text:span><text:span text:style-name="T13"> e o contrainal</text:span> de root (ver recuadro<text:span text:style-name="T2"> </text:span><text:span text:style-name="T6"><text:reference-ref text:reference-format="text" text:ref-name="accesoroot">Acceso a root</text:reference-ref></text:span><text:span text:style-name="T1"> </text:span><text:span text:style-name="T13">na páxina </text:span><text:span text:style-name="T14"><text:reference-ref text:ref-name="accesoroot">9</text:reference-ref></text:span><text:span text:style-name="T13">):</text:span></text:p>
      <text:p text:style-name="Standard">Segundo a túa distribución, isto é o que tes que facer (recorda que necesitas acceso a Internet):</text:p>
      <text:p text:style-name="P6"><draw:frame draw:style-name="fr3" draw:name="Marco9" text:anchor-type="char" svg:x="0.212cm" svg:y="0.182cm" svg:width="16.48cm" draw:z-index="7"><draw:text-box fo:min-height="0.711cm"><text:p text:style-name="P4"><text:tab/><text:span text:style-name="konsole-comment">(Para as distribucións K/Ubuntu/Debian de GNU/Linux:)</text:span></text:p><text:p text:style-name="P2"><text:span text:style-name="User_20_Entry"><text:span text:style-name="T17">$ sudo apt-get install build-essential libqt3-mt-dev libboost-dev </text:span></text:span></text:p><text:p text:style-name="P2"><text:span text:style-name="User_20_Entry"><text:span text:style-name="T17">password:</text:span></text:span><text:span text:style-name="User_20_Entry"> <text:tab/></text:span><text:span text:style-name="konsole-comment">(escribe o contrainal de root e pulsa Intro, ATENCION: NON SE VERÁ O QUE ESCRIBAS)</text:span></text:p><text:p text:style-name="P2"><text:span text:style-name="User_20_Entry"><text:span text:style-name="T17">$ sudo apt-get install libxml2-dev libmysqlclient15-dev libdb4.5-dev</text:span></text:span></text:p><text:p text:style-name="P4"><text:span text:style-name="T2"><text:tab/></text:span><text:span text:style-name="konsole-comment">(Para a distribución Mandriva de GNU/Linux:)</text:span></text:p><text:p text:style-name="P2"><text:span text:style-name="User_20_Entry"><text:span text:style-name="T17">$ su</text:span></text:span></text:p><text:p text:style-name="P2"><text:span text:style-name="User_20_Entry"><text:span text:style-name="T17">password:</text:span></text:span><text:span text:style-name="User_20_Entry"> <text:tab/></text:span><text:span text:style-name="konsole-comment">(escribe o contrainal de root e pulsa Intro, ATENCION: NON SE VERÁ O QUE ESCRIBAS)</text:span></text:p><text:p text:style-name="P2"><text:span text:style-name="User_20_Entry"><text:span text:style-name="T17"># urpmi glibc-devel libstdc++-devel make </text:span></text:span></text:p><text:p text:style-name="P2"><text:span text:style-name="User_20_Entry"><text:span text:style-name="T17"># urpmi libxml2-devel libmysqlclient15 libdb4.5-dev</text:span></text:span></text:p><text:p text:style-name="P2"><text:span text:style-name="User_20_Entry"><text:span text:style-name="T17">$ exit</text:span></text:span></text:p><text:p text:style-name="P4"><text:span text:style-name="konsole-comment"><text:tab/>(Para as distribucies Fedora e Rede Hat de GNU/Linux:)</text:span></text:p><text:p text:style-name="P2"/></draw:text-box></draw:frame></text:p>
      <text:p text:style-name="Standard"/>
      <text:p text:style-name="Standard"/>
      <text:p text:style-name="Standard"/>
      <text:p text:style-name="Standard"/>
      <text:p text:style-name="Standard"/>
      <text:p text:style-name="Standard"/>
      <text:p text:style-name="Standard"/>
      <text:p text:style-name="Standard"/>
      <text:p text:style-name="P25"/>
      <text:list text:style-name="L1" text:continue-numbering="true">
        <text:list-item>
          <text:list text:continue-numbering="true">
            <text:list-item>
              <text:list text:continue-numbering="true">
                <text:list-item>
                  <text:list text:continue-numbering="true">
                    <text:list-item>
                      <text:h text:style-name="P126" text:outline-level="4">Compilando</text:h>
                    </text:list-item>
                  </text:list>
                </text:list-item>
              </text:list>
            </text:list-item>
          </text:list>
        </text:list-item>
      </text:list>
      <text:p text:style-name="Text_20_body">Antes de compilar as fontes do programa, tes que decidir se o vas a instalar en modo local (para unha soa usuaria) ou en modo global (para todas as usuarias do teu computador). Normalmente quereralo instalar en modo global, reservando o modo local para cando non tes acceso a root . (Ver o recadro<text:span text:style-name="T26"> “</text:span><text:span text:style-name="T6"><text:reference-ref text:reference-format="text" text:ref-name="accesoroot">Acceso a root</text:reference-ref></text:span><text:span text:style-name="T6">“</text:span>).</text:p>
      <text:p text:style-name="Text_20_body">Se o vas a instalar globalmente, executa os seguintes comandos (o comando <text:span text:style-name="T11">make </text:span>tardará bastante e escribirá unha chea de “basurilla”; saberás que terminou cando volva aparecer o prompt $):</text:p>
      <text:p text:style-name="Text_20_body"><draw:frame draw:style-name="fr4" draw:name="Marco17" text:anchor-type="paragraph" svg:x="0.259cm" svg:y="0.265cm" svg:width="16.48cm" draw:z-index="11"><draw:text-box fo:min-height="1.582cm"><text:p text:style-name="P1"><text:span text:style-name="User_20_Entry">$ ./configure </text:span></text:p><text:p text:style-name="P1"><text:span text:style-name="User_20_Entry">$ make</text:span></text:p><text:p text:style-name="P1"><text:span text:style-name="User_20_Entry">$ sudo make install</text:span></text:p><text:p text:style-name="P5"><text:span text:style-name="User_20_Entry">password: <text:tab/></text:span><text:span text:style-name="konsole-comment">(escribe o contrasinal de root e pulsa Intro, ATENCION: NON SE VERÁ O QUE ESCRIBAS)</text:span></text:p></draw:text-box></draw:frame></text:p>
      <text:p text:style-name="Text_20_body"/>
      <text:p text:style-name="Text_20_body"/>
      <text:p text:style-name="Text_20_body">Se o vas a instalar localmente:</text:p>
      <text:p text:style-name="Text_20_body"><draw:frame draw:style-name="fr8" draw:name="Marco14" text:anchor-type="paragraph" svg:width="16.48cm" draw:z-index="18"><draw:text-box fo:min-height="1.582cm"><text:p text:style-name="P1"><text:span text:style-name="User_20_Entry">$ ./configure --prefix=$HOME/local</text:span></text:p><text:p text:style-name="P1"><text:span text:style-name="User_20_Entry">$ make</text:span></text:p><text:p text:style-name="P1"><text:span text:style-name="User_20_Entry">$ make install</text:span></text:p></draw:text-box></draw:frame></text:p>
      <text:p text:style-name="Standard"/>
      <text:p text:style-name="Standard"/>
      <text:p text:style-name="Standard"/>
      <text:p text:style-name="Standard">¡Parabéns! Xa tes GestiONG instalado no teu computador. Agora podes polo en marcha, pero recorda que para poder traballar con el, necesitas primeiro instalar a base de datos.</text:p>
      <text:list text:style-name="L1" text:continue-numbering="true">
        <text:list-item>
          <text:list text:continue-numbering="true">
            <text:list-item>
              <text:list text:continue-numbering="true">
                <text:list-item>
                  <text:list text:continue-numbering="true">
                    <text:list-item>
                      <text:h text:style-name="P126" text:outline-level="4">Executando GestiONG</text:h>
                    </text:list-item>
                  </text:list>
                </text:list-item>
              </text:list>
            </text:list-item>
          </text:list>
        </text:list-item>
      </text:list>
      <text:p text:style-name="Text_20_body">Dependendo do tipo de instalación que elixas para GestiONG, local ou global, o programa estará nun lugar distinto. </text:p>
      <text:p text:style-name="Text_20_body">En global, executa simplemente:</text:p>
      <text:p text:style-name="Text_20_body"><draw:frame draw:style-name="fr4" draw:name="Marco19" text:anchor-type="paragraph" svg:x="0.259cm" svg:y="0.296cm" svg:width="16.48cm" draw:z-index="20"><draw:text-box fo:min-height="0.669cm"><text:p text:style-name="P1"><text:span text:style-name="User_20_Entry">$ <text:s/>gestiong</text:span></text:p></draw:text-box></draw:frame></text:p>
      <text:p text:style-name="Text_20_body"/>
      <text:p text:style-name="Text_20_body">En local, teclea este comando (teclea tamén o dólar diante de HOME):</text:p>
      <text:p text:style-name="Text_20_body"><draw:frame draw:style-name="fr4" draw:name="Marco18" text:anchor-type="paragraph" svg:x="0.22cm" svg:y="0.363cm" svg:width="16.48cm" draw:z-index="22"><draw:text-box fo:min-height="0.669cm"><text:p text:style-name="P1"><text:span text:style-name="User_20_Entry">$ <text:s/>$HOME/local/bin/gestiong</text:span></text:p></draw:text-box></draw:frame></text:p>
      <text:p text:style-name="Text_20_body"/>
      <text:p text:style-name="Text_20_body"/>
      <text:list text:style-name="L1" text:continue-numbering="true">
        <text:list-item>
          <text:list text:continue-numbering="true">
            <text:list-item>
              <text:list text:continue-numbering="true">
                <text:list-item>
                  <text:h text:style-name="P110" text:outline-level="3"><text:reference-mark-start text:name="creaenlace"/>Creando un enlace a GestiONG no escritorio<text:reference-mark-end text:name="creaenlace"/></text:h>
                </text:list-item>
              </text:list>
            </text:list-item>
          </text:list>
        </text:list-item>
      </text:list>
      <text:p text:style-name="Text_20_body">De novo aquí, dependendo da túa distribución de GNU/Linux, a operación será algo distinta. Pero se pode reducir basicamente a dous escritorios, KDE e GNOME (se utilizas outra contorna, seguro que sabes crear o acceso directo).</text:p>
      <text:p text:style-name="Text_20_body">Fai click co botón dereito do rato nunha área baleira do escritorio e:</text:p>
      <text:p text:style-name="Text_20_body">a) para KDE, selecciona, '<text:span text:style-name="GUI_5f_ELEMENT">Crear Novo...</text:span>' ('<text:span text:style-name="GUI_5f_ELEMENT">Create New...</text:span>') e logo '<text:span text:style-name="GUI_5f_ELEMENT">Enlace a aplicación...</text:span>' ('<text:span text:style-name="GUI_5f_ELEMENT">Link to application...</text:span>'). Fai click sobre a pestana '<text:span text:style-name="GUI_5f_ELEMENT">Aplicación</text:span>' ('<text:span text:style-name="GUI_5f_ELEMENT">Application</text:span>').</text:p>
      <text:p text:style-name="Text_20_body">b) para Gnome: selecciona '<text:span text:style-name="GUI_5f_ELEMENT">Crear un lanzador...</text:span>' ('<text:span text:style-name="GUI_5f_ELEMENT">Create New...</text:span>').</text:p>
      <text:p text:style-name="Text_20_body">No recadro '<text:span text:style-name="GUI_5f_ELEMENT">Comando</text:span>' ('<text:span text:style-name="GUI_5f_ELEMENT">Command</text:span>') escribe a localización do programa <text:span text:style-name="T2">gestiong</text:span>. Se o instalaches desde un paquete preparado para o teu sistema ou o construíches globalmente, <text:span text:style-name="T15">escribe simplemente </text:span><text:span text:style-name="T5">gestiong</text:span><text:span text:style-name="T16">. </text:span>S<text:span text:style-name="T16">i o construíche </text:span>en local, escribe <text:span text:style-name="T4">$HOME/local/bin/gestiong.</text:span><text:span text:style-name="T16"> Pulsa o botón '</text:span><text:span text:style-name="GUI_5f_ELEMENT"><text:span text:style-name="T25">Aceptar</text:span></text:span><text:span text:style-name="T16">' </text:span><text:span text:style-name="T16">('</text:span><text:span text:style-name="GUI_5f_ELEMENT"><text:span text:style-name="T25">Ok</text:span></text:span><text:span text:style-name="T16">') e xa terás no teu escritorio o enlace a GestiONG.</text:span></text:p>
      <text:list text:style-name="L1" text:continue-numbering="true">
        <text:list-item>
          <text:list text:continue-numbering="true">
            <text:list-item>
              <text:list text:continue-numbering="true">
                <text:list-item>
                  <text:h text:style-name="P123" text:outline-level="3"><text:reference-mark-start text:name="instalandosqlserver"/>Instalando o servidor da base de datos<text:reference-mark-end text:name="instalandosqlserver"/></text:h>
                </text:list-item>
              </text:list>
            </text:list-item>
          </text:list>
        </text:list-item>
      </text:list>
      <text:p text:style-name="Standard"><draw:frame draw:style-name="fr9" draw:name="Marco3" text:anchor-type="paragraph" svg:x="9.165cm" svg:y="0.242cm" svg:width="7.687cm" draw:z-index="24"><draw:text-box fo:min-height="9.327cm"><text:p text:style-name="Titulo_20_de_20_marco">Que é o servidor da base de datos?</text:p><text:p text:style-name="Frame_20_contents">Os datos cos que traballan aínda moitas asociacións adoitan estar contidos en varias follas de cálculo: a folla de socias, a de gastos, etc. o cal presenta certos inconvintes, como acceso incontrolado, duplicidade de datos, imposibilidade de actualizacións simultáneas desde distintos computadores, descentralización, etc.</text:p><text:p text:style-name="Frame_20_contents">GestiONG usa un potente sistema de base de datos chamado MySQL (www.mysql.com), o cal permite entre outras cousas:</text:p><text:list text:style-name="L6"><text:list-item><text:p text:style-name="P137">o acceso aos datos só a usuarias identificadas,</text:p></text:list-item><text:list-item><text:p text:style-name="P137">o acceso aos datos desde calquera computador conectado á rede local ou a través de Internet,</text:p></text:list-item><text:list-item><text:p text:style-name="P137">unha capacidade practicamente ilimitada de almacenamento de datos.</text:p></text:list-item></text:list><text:p text:style-name="Frame_20_contents">Con GestiONG pódense xestionar ata 999 asociacións, cada unha coa súa correspondente base de datos que pode estar localizada en moi diversos lugares.</text:p></draw:text-box></draw:frame>Dependendo do número e localización dos computadores da túa organización, quizais sexa necesario instalar o servidor de bases de datos nalgún deles. Os escenarios máis frecuentes cos que vos podedes atopar son:</text:p>
      <text:list text:style-name="L7">
        <text:list-item>
          <text:list>
            <text:list-item>
              <text:p text:style-name="P40">Se soamente tedes un computador na vosa asociación, teredes que instalar tanto a base de datos como GestiONG no mesmo ordenador, que actuará como servidor.</text:p>
            </text:list-item>
            <text:list-item>
              <text:p text:style-name="P40">Se tedes varios computadores conectados en rede, só será necesario instalar a base de datos nun deles, que asumirá o papel de servidor e poderedes instalar GestiONG no resto de computadores conectados a aquel.</text:p>
            </text:list-item>
            <text:list-item>
              <text:p text:style-name="P40">Tamén podedes instalar a base de datos fóra da oficina, por exemplo, cando se instala na sede central da organización ou cando contratastes o servizo de base de datos cunha empresa externa. Nese caso, a central ou a empresa provedora facilitaravos a información necesaria para conectar co servidor.</text:p>
            </text:list-item>
          </text:list>
        </text:list-item>
      </text:list>
      <text:p text:style-name="Standard"/>
      <text:p text:style-name="P6">Para os escenarios a) e b), necesitarás acceso como <text:span text:style-name="T2">root</text:span> ao computador onde vas instalar o servidor (le o recuadro<text:span text:style-name="T26"> “</text:span><text:span text:style-name="T6"><text:reference-ref text:reference-format="text" text:ref-name="accesoroot">Acceso a root</text:reference-ref></text:span><text:span text:style-name="T6">“</text:span><text:span text:style-name="T26"> </text:span>se non estás familizarizada con este concepto). <text:reference-ref text:reference-format="direction" text:ref-name="Abreunhaconsola">enriba</text:reference-ref> nese computador e executa o seguinte (preguntarache o contrasinal da usuaria <text:span text:style-name="T3">root</text:span> dese computador):</text:p>
      <text:p text:style-name="Standard"><draw:frame draw:style-name="fr4" draw:name="Marco23" text:anchor-type="paragraph" svg:x="0.259cm" svg:y="0.318cm" svg:width="16.48cm" draw:z-index="27"><draw:text-box fo:min-height="0.616cm"><text:p text:style-name="P1"><text:span text:style-name="User_20_Entry">$ sudo apt-get install mysql</text:span></text:p></draw:text-box></draw:frame></text:p>
      <text:p text:style-name="Standard"/>
      <text:p text:style-name="Standard"/>
      <text:p text:style-name="Standard">Agora, pon un contrasinal á superusuaria do servidor da base de datos (substitúe o texto <text:s/>o<text:span text:style-name="T2">teunovocontrainal</text:span> polo contrasinal que queres pór):</text:p>
      <text:p text:style-name="Standard"><draw:frame draw:style-name="fr8" draw:name="Marco24" text:anchor-type="paragraph" svg:width="16.48cm" draw:z-index="28"><draw:text-box fo:min-height="0.806cm"><text:p text:style-name="P1">$ mysqladmin password oteunovocontrainal</text:p></draw:text-box></draw:frame></text:p>
      <text:p text:style-name="Standard"/>
      <text:p text:style-name="Standard"/>
      <text:p text:style-name="Standard">Se optaches polo escenario b), máis adiante necesitarás saber a dirección deste computador, coñecido como <text:span text:style-name="T2">servidor da base de datos</text:span>. Executa este comando <text:s/>e anota os catro números que aparecen tras <text:span text:style-name="T11">inet addr:</text:span>, algo así como <text:s/>192.168.1.120.</text:p>
      <text:p text:style-name="Standard"><draw:frame draw:style-name="fr4" draw:name="Marco16" text:anchor-type="paragraph" svg:x="0.259cm" svg:y="0.318cm" svg:width="16.48cm" draw:z-index="29"><draw:text-box fo:min-height="0.526cm"><text:p text:style-name="P1"><text:span text:style-name="User_20_Entry">$ sudo ifconfig eth0 | grep “inet addr” | grep -v 127\.</text:span></text:p></draw:text-box></draw:frame></text:p>
      <text:p text:style-name="Standard"/>
      <text:p text:style-name="Standard"/>
      <text:p text:style-name="Standard">Recorda todos estes datos para cando teñas que crear a base de datos de GestiONG máis adiante: para o escenario a), o contrainal que puxeches á superusuaria; para o escenario b), ademais, a dirección IP do servidor onde instalaches MySQL; no escenario c), esta información proporcionarancha externamente. </text:p>
      <text:p text:style-name="Standard"/>
      <text:list text:style-name="L1" text:continue-numbering="true">
        <text:list-item>
          <text:list text:continue-numbering="true">
            <text:list-item>
              <text:h text:style-name="P108" text:outline-level="2"><text:reference-mark-start text:name="poniendoenmarcha"/><text:reference-mark-start text:name="Pondoenmarcha"/>Pondo en marcha GestiONG<text:reference-mark-end text:name="Pondoenmarcha"/><text:reference-mark-end text:name="poniendoenmarcha"/></text:h>
              <text:list>
                <text:list-item>
                  <text:h text:style-name="P112" text:outline-level="3"><draw:frame draw:style-name="fr10" draw:name="Marco4" text:anchor-type="paragraph" svg:x="6.221cm" svg:y="0.427cm" svg:width="10.938cm" draw:z-index="30"><draw:text-box fo:min-height="8.685cm"><text:p text:style-name="Illustration"><draw:frame draw:style-name="fr22" draw:name="gráficos1" text:anchor-type="paragraph" svg:width="10.991cm" svg:height="8.327cm" draw:z-index="31"><draw:image xlink:href="Pictures/10000000000003050000023EC77E5E1E.png" xlink:type="simple" xlink:show="embed" xlink:actuate="onLoad"/></draw:frame>Ilustración <text:sequence text:ref-name="refIllustration3" text:name="Illustration" text:formula="ooow:Illustration+1" style:num-format="1">4</text:sequence>: Asistente de acceso a GestiONG</text:p></draw:text-box></draw:frame>O asistente de acceso</text:h>
                </text:list-item>
              </text:list>
            </text:list-item>
          </text:list>
        </text:list-item>
      </text:list>
      <text:p text:style-name="Standard">Cada vez que executes GestiONG no teu computador, aparecerá o “<text:span text:style-name="T3">Asistente de acceso a GestiONG”</text:span> para controlar o acceso á base de datos da vosa organización, que será identificada por un <text:span text:style-name="GUI_5f_ELEMENT">Nº de asociación</text:span> do 1 ao 999 e un <text:span text:style-name="GUI_5f_ELEMENT">Exercicio</text:span>. Se esta xa existe, terás que indicar en que ordenador (<text:span text:style-name="GUI_5f_ELEMENT">Servidor </text:span>e<text:span text:style-name="GUI_5f_ELEMENT"> Porto</text:span>) se atópa (en branco se todo está no teu computador), o nome dunha <text:span text:style-name="GUI_5f_ELEMENT">Usuaria</text:span> autorizada e o seu <text:span text:style-name="GUI_5f_ELEMENT">Contrasinal</text:span> e despois pulsar o botón <text:span text:style-name="GUI_5f_ELEMENT">Seguinte (Next)</text:span>. </text:p>
      <text:p text:style-name="Standard"/>
      <text:p text:style-name="Standard">Con todo, a primeira vez que instales GestiONG na vosa asociación, terás que crear a base de datos. Para iso, necesitas saber tamén o <text:span text:style-name="GUI_5f_ELEMENT">Contrasinal da superusuaria </text:span>da base de datos do servidor. Os escenarios máis frecuentes cos que te podes atopar á hora de crear a base de datos son, como viches no apartado<text:span text:style-name="T2"> </text:span><text:span text:style-name="T6"><text:reference-ref text:reference-format="text" text:ref-name="instalandosqlserver">Instalando o servidor da base de datos</text:reference-ref></text:span><text:span text:style-name="T2">:</text:span></text:p>
      <text:list text:style-name="L7">
        <text:list-item text:start-value="1">
          <text:list>
            <text:list-item text:start-value="1">
              <text:p text:style-name="P40">Se soamente tedes un computador na vosa asociación, instalarías tanto a base de datos como GestiONG no mesmo ordenador, que actuará como servidor:</text:p>
            </text:list-item>
          </text:list>
        </text:list-item>
      </text:list>
      <text:p text:style-name="P30"><text:span text:style-name="GUI_5f_ELEMENT_5f_REDUCED">SERVIDOR: (</text:span><text:span text:style-name="T9">baleiro)</text:span></text:p>
      <text:p text:style-name="P30"><text:span text:style-name="GUI_5f_ELEMENT_5f_REDUCED">PORTO: </text:span><text:span text:style-name="T9">0</text:span></text:p>
      <text:p text:style-name="P30"><text:span text:style-name="GUI_5f_ELEMENT_5f_REDUCED">SUPERUSUARIA: </text:span><text:span text:style-name="T9">root </text:span></text:p>
      <text:p text:style-name="P30"><text:span text:style-name="GUI_5f_ELEMENT_5f_REDUCED">CONTRASINAL DA SUPERUSUARIA</text:span>: (<text:span text:style-name="T22">a que poñades ao servidor MySQL ao instalalo ou baleira por defecto</text:span>)</text:p>
      <text:list text:style-name="L7" text:continue-numbering="true">
        <text:list-item>
          <text:list text:continue-numbering="true">
            <text:list-item>
              <text:p text:style-name="P40">Se tedes varios computadores conectados en rede, instalarías a base de datos nun deles, que asumirá o papel de servidor e poderedes instalar GestiONG no resto de computadores conectados a aquel: </text:p>
            </text:list-item>
          </text:list>
        </text:list-item>
      </text:list>
      <text:p text:style-name="P13"><text:span text:style-name="GUI_5f_ELEMENT_5f_REDUCED">SERVIDOR</text:span>: <text:span text:style-name="T9">(a dirección IP do servidor da base de datos da túa oficina, algo como 192.168.1.120)</text:span></text:p>
      <text:p text:style-name="P13"><text:span text:style-name="GUI_5f_ELEMENT_5f_REDUCED">PORTO</text:span><text:span text:style-name="GUI_5f_ELEMENT">: </text:span><text:span text:style-name="T9">0</text:span></text:p>
      <text:p text:style-name="P13"><text:span text:style-name="GUI_5f_ELEMENT_5f_REDUCED">SUPERUSUARIA</text:span><text:span text:style-name="GUI_5f_ELEMENT">:</text:span><text:span text:style-name="Main_20_index_20_entry"> </text:span><text:span text:style-name="T9">root </text:span></text:p>
      <text:p text:style-name="P13"><text:span text:style-name="GUI_5f_ELEMENT_5f_REDUCED">CONTRASINAL DA SUPERUSUARIA:</text:span> (<text:span text:style-name="T22">a que poñades ao servidor MySQL ao instalalo ou baleira por defecto</text:span>)</text:p>
      <text:list text:style-name="L7" text:continue-numbering="true">
        <text:list-item>
          <text:list text:continue-numbering="true">
            <text:list-item>
              <text:p text:style-name="P40">Tamén podedes ter a base de datos fóra da oficina, por exemplo, na sede central da organización ou se contratastes o servizo de base de datos cunha empresa externa. Nese caso, a central ou a empresa provedora facilitaravos a información necesaria para crear a base de datos:</text:p>
            </text:list-item>
          </text:list>
        </text:list-item>
      </text:list>
      <text:p text:style-name="P14"><text:span text:style-name="GUI_5f_ELEMENT_5f_REDUCED">SERVIDOR</text:span>: <text:span text:style-name="T9">(proporcionado pola túa provedora, algo como mysql.midominio.org ou 84.123.12.34)</text:span></text:p>
      <text:p text:style-name="P14"><text:span text:style-name="GUI_5f_ELEMENT_5f_REDUCED">PORTO</text:span>: <text:span text:style-name="T9">0</text:span></text:p>
      <text:p text:style-name="P14"><text:span text:style-name="GUI_5f_ELEMENT_5f_REDUCED">SUPERUSUARIA</text:span>: <text:span text:style-name="T9">(proporcionada pola túa provedora)</text:span></text:p>
      <text:p text:style-name="P14"><text:span text:style-name="GUI_5f_ELEMENT_5f_REDUCED">CONTRASINAL DA SUPERUSUARIA</text:span>: <text:span text:style-name="T9">(proporcionada pola túa provedora)</text:span></text:p>
      <text:p text:style-name="P15"/>
      <text:p text:style-name="Standard">Ao mesmo tempo que se crea a base de datos da asociación, crearase tamén unha <text:span text:style-name="GUI_5f_ELEMENT">Usuaria</text:span> co seu correspondente <text:span text:style-name="GUI_5f_ELEMENT">Contrasinal</text:span> para accesos posteriores ('<text:span text:style-name="T2">gestiong'</text:span> no exemplo da <text:span text:style-name="T2"><text:sequence-ref text:reference-format="category-and-value" text:ref-name="refIllustration3">Ilustración 4</text:sequence-ref></text:span>). É posible engadir máis usuarias posteriormente, cada unha cun nivel de acceso adecuado ao seu rol na asociación. <text:s/></text:p>
      <text:list text:style-name="L1" text:continue-numbering="true">
        <text:list-item>
          <text:list text:continue-numbering="true">
            <text:list-item>
              <text:list text:continue-numbering="true">
                <text:list-item>
                  <text:h text:style-name="P110" text:outline-level="3">Creando a base de datos</text:h>
                </text:list-item>
              </text:list>
            </text:list-item>
          </text:list>
        </text:list-item>
      </text:list>
      <text:p text:style-name="Standard">Con todos estes datos a man, podes agora comezar o proceso de creación da base de datos utilizando o “<text:span text:style-name="T3">Asistente de acceso a GestiONG”</text:span> (<text:span text:style-name="T2"><text:sequence-ref text:reference-format="category-and-value" text:ref-name="refIllustration3">Ilustración 4</text:sequence-ref></text:span>). En importante ler con atención as instrucións que aparecen nesta fiestra e sobre todo, a información que apareza en caso de ocorrer algún erro. No recadro <text:span text:style-name="GUI_5f_ELEMENT"><text:span text:style-name="T2">Acceso a GestiONG</text:span></text:span> introduce o nome da <text:span text:style-name="GUI_5f_ELEMENT"><text:span text:style-name="T21">Usuaria</text:span></text:span> (e o <text:span text:style-name="GUI_5f_ELEMENT"><text:span text:style-name="T21">Contrasinal</text:span></text:span>) coa que usarás habitualmente o programa, neste exemplo, '<text:span text:style-name="T2">gestiong</text:span>'. Completa os datos cun <text:span text:style-name="T2">1</text:span> no <text:span text:style-name="GUI_5f_ELEMENT">Nº de asociación</text:span> e o <text:span text:style-name="GUI_5f_ELEMENT"><text:span text:style-name="T21">Exercicio</text:span></text:span> actual.</text:p>
      <text:p text:style-name="Standard">No recadro <text:span text:style-name="GUI_5f_ELEMENT"><text:span text:style-name="T2">Localización da base de datos</text:span></text:span>, enche os datos segundo o escenario de instalación que elixas dos tres que viches máis arriba. No exemplo da <text:span text:style-name="T1"><text:sequence-ref text:reference-format="category-and-value" text:ref-name="refIllustration3">Ilustración 4</text:sequence-ref></text:span>, a base de datos atoparíase no teu propio computador. </text:p>
      <text:p text:style-name="Standard"><draw:frame draw:style-name="fr11" draw:name="Marco5" text:anchor-type="paragraph" svg:x="-0.03cm" svg:y="0.058cm" svg:width="11.282cm" draw:z-index="32"><draw:text-box fo:min-height="8.781cm"><text:p text:style-name="Illustration"><draw:frame draw:style-name="fr22" draw:name="gráficos2" text:anchor-type="paragraph" svg:width="11.282cm" svg:height="9.005cm" draw:z-index="33"><draw:image xlink:href="Pictures/10000000000002BE00000225AD4281DE.png" xlink:type="simple" xlink:show="embed" xlink:actuate="onLoad"/></draw:frame>Ilustración <text:sequence text:ref-name="refIllustration4" text:name="Illustration" text:formula="ooow:Illustration+1" style:num-format="1">5</text:sequence>: Asistente para a creación da base de datos</text:p></draw:text-box></draw:frame>Agora pulsa o botón <text:span text:style-name="GUI_5f_ELEMENT"><text:span text:style-name="T2">Crear a base de datos</text:span></text:span>, logo do cal o asistente mostrará esta nova fiestra para a creación da base de datos (<text:span text:style-name="T2"><text:sequence-ref text:reference-format="category-and-value" text:ref-name="refIllustration4">Ilustración 5</text:sequence-ref></text:span>):</text:p>
      <text:p text:style-name="Standard">No recuadro <text:span text:style-name="GUI_5f_ELEMENT"><text:span text:style-name="T23">Localización da base de datos</text:span></text:span> deberás introducir o <text:span text:style-name="GUI_5f_ELEMENT"><text:span text:style-name="T23">Contrasinal da superusuaria,</text:span></text:span> a <text:span text:style-name="GUI_5f_ELEMENT">Dirección </text:span><text:span text:style-name="GUI_5f_ELEMENT"><text:span text:style-name="T21">do Servidor</text:span></text:span><text:span text:style-name="T13"> de bases de datos (o </text:span><text:span text:style-name="GUI_5f_ELEMENT"><text:span text:style-name="T21">Nome da superusuaria</text:span></text:span><text:span text:style-name="T13"> será case sempre '</text:span><text:span text:style-name="T1">root'</text:span><text:span text:style-name="T13">) </text:span>e pulsar o botón <text:span text:style-name="GUI_5f_ELEMENT">Seguinte (Next).</text:span> Se todo vai ben, a vosa base de datos creouse e non deberás volver repetir este proceso ata que cres unha nova asociación. </text:p>
      <text:p text:style-name="Standard"><text:s/></text:p>
      <text:list text:style-name="L1" text:continue-numbering="true">
        <text:list-item>
          <text:list text:continue-numbering="true">
            <text:list-item>
              <text:list text:continue-numbering="true">
                <text:list-item>
                  <text:h text:style-name="P110" text:outline-level="3"><draw:frame draw:style-name="fr12" draw:name="Marco8" text:anchor-type="paragraph" svg:x="8.44cm" svg:y="0.355cm" svg:width="8.527cm" draw:z-index="34"><draw:text-box fo:min-height="4.96cm"><text:p text:style-name="Illustration"><draw:frame draw:style-name="fr22" draw:name="gráficos6" text:anchor-type="paragraph" svg:width="8.527cm" svg:height="4.526cm" draw:z-index="35"><draw:image xlink:href="Pictures/10000000000002E600000182EB7A1E7F.png" xlink:type="simple" xlink:show="embed" xlink:actuate="onLoad"/></draw:frame>Ilustración <text:sequence text:ref-name="refIllustration5" text:name="Illustration" text:formula="ooow:Illustration+1" style:num-format="1">6</text:sequence>: Dando de alta a asociación</text:p></draw:text-box></draw:frame>Dando de alta a asociación</text:h>
                </text:list-item>
              </text:list>
            </text:list-item>
          </text:list>
        </text:list-item>
      </text:list>
      <text:p text:style-name="Standard">Logo de crear a base de datos, tes que dar de alta a vosa asociación neste formulario titulado “<text:span text:style-name="T3">Engadindo Asociación”</text:span><text:span text:style-name="T11">.</text:span> Por agora enche soamente o nome abreviado da asociación e pulsa o botón <text:span text:style-name="GUI_5f_ELEMENT">Gravar</text:span>. Máis tarde poderás completar o resto dos datos. </text:p>
      <text:list text:style-name="L1" text:continue-numbering="true">
        <text:list-item>
          <text:list text:continue-numbering="true">
            <text:list-item>
              <text:list text:continue-numbering="true">
                <text:list-item>
                  <text:h text:style-name="P110" text:outline-level="3">A fiestra principal</text:h>
                </text:list-item>
              </text:list>
            </text:list-item>
          </text:list>
        </text:list-item>
      </text:list>
      <text:p text:style-name="Standard">Xa tes, por fin, creada a base de datos e a asociación. Agora aparece a fiestra principal de GestiONG, a contorna onde traballarás cos ficheiros e os procesos cotiáns de xestión.</text:p>
      <text:list text:style-name="L1" text:continue-numbering="true">
        <text:list-item>
          <text:list text:continue-numbering="true">
            <text:list-item>
              <text:h text:style-name="P108" text:outline-level="2">Comezando a traballar con GestiONG</text:h>
              <text:list>
                <text:list-item>
                  <text:h text:style-name="P110" text:outline-level="3"><text:reference-mark-start text:name="Engadindoalgúnsdatosbásicos"/>Engadindo algúns datos básicos<text:reference-mark-end text:name="Engadindoalgúnsdatosbásicos"/></text:h>
                </text:list-item>
              </text:list>
            </text:list-item>
          </text:list>
        </text:list-item>
      </text:list>
      <text:p text:style-name="Text_20_body">O elemento fundamental de GestiONG é o proxecto. Un proxecto contén membros, ten unha duración determinada e permite un control económico de gastos e ingresos. De feito, todos os socios e socias da túa organización deberán estar incluídos nun proxecto. Imos crear este primeiro proxecto.</text:p>
      <text:p text:style-name="Text_20_body"><draw:frame draw:style-name="fr13" draw:name="Marco6" text:anchor-type="paragraph" svg:x="7.25cm" svg:y="0.178cm" svg:width="9.618cm" draw:z-index="36"><draw:text-box fo:min-height="6.743cm"><text:p text:style-name="Illustration"><draw:frame draw:style-name="fr22" draw:name="gráficos5" text:anchor-type="paragraph" svg:width="9.618cm" svg:height="6.354cm" draw:z-index="37"><draw:image xlink:href="Pictures/10000000000002B500000244F656F771.png" xlink:type="simple" xlink:show="embed" xlink:actuate="onLoad"/></draw:frame>Ilustración <text:sequence text:ref-name="refIllustration6" text:name="Illustration" text:formula="ooow:Illustration+1" style:num-format="1">7</text:sequence>: Engadindo o proxecto principal</text:p></draw:text-box></draw:frame>Selecciona o menú <text:span text:style-name="GUI_5f_ELEMENT"><text:span text:style-name="T23">Asociación --&gt; Proxectos</text:span></text:span><text:span text:style-name="T13">, e pulsa o botón </text:span><text:span text:style-name="GUI_5f_ELEMENT"><text:span text:style-name="T23">Engadir</text:span></text:span><text:span text:style-name="T13"> (</text:span><text:span text:style-name="GUI_5f_ELEMENT"><text:span text:style-name="T21">ou Ctrl+A )</text:span></text:span><text:span text:style-name="T13">na fiestra que aparece</text:span>. O <text:span text:style-name="GUI_5f_ELEMENT">Código</text:span> debería ser o '<text:span text:style-name="T2">1'</text:span>, tal e como aparece na <text:sequence-ref text:reference-format="category-and-value" text:ref-name="refIllustration6">Ilustración 7</text:sequence-ref>, a descrición podería ser '<text:span text:style-name="T2">Socios e socias da nosa asociación</text:span>', a <text:span text:style-name="GUI_5f_ELEMENT">Data de alta</text:span> a que corresponda e o <text:span text:style-name="GUI_5f_ELEMENT">Estado</text:span> '<text:span text:style-name="T2">Activo'</text:span>. Unha vez introducidos todos os datos, pulsa o botón <text:span text:style-name="GUI_5f_ELEMENT"><text:span text:style-name="T23">Gravar</text:span></text:span>.</text:p>
      <text:p text:style-name="Text_20_body">Agora selecciona o menú <text:span text:style-name="GUI_5f_ELEMENT">Asociación --&gt; Tipos de soci@s </text:span>e engade un tipo de socia (pulsa <text:span text:style-name="GUI_5f_ELEMENT">Ctrl+A )</text:span>con Código '<text:span text:style-name="T2">1</text:span>' e <text:span text:style-name="GUI_5f_ELEMENT">Descrición</text:span> '<text:span text:style-name="T2">Normal</text:span>'. Selecciona <text:span text:style-name="GUI_5f_ELEMENT">Asociación --&gt; Tipos de cotas</text:span> e engade un tipo de cota con Código <text:span text:style-name="GUI_5f_ELEMENT">'</text:span><text:span text:style-name="T2">1</text:span>' e <text:span text:style-name="GUI_5f_ELEMENT">Descrición</text:span> '<text:span text:style-name="T2">Cota anual</text:span>' ou '<text:span text:style-name="T2">Cota semestral</text:span>' ou calquera outro nome que describa as cotas da vosa asociación, así como o <text:span text:style-name="GUI_5f_ELEMENT">Importe</text:span> das mesmas. Se tedes diferentes cotas, dá de alta todas elas. Para rematar, selecciona <text:span text:style-name="GUI_5f_ELEMENT">Contabilidade --&gt; Formas de pago</text:span> e engade tantas formas de pago como utilicedes.</text:p>
      <text:p text:style-name="Text_20_body">Se tes dificultades para realizar estas operacións, ou queres deixar de ser escrava do rato, le o recuadro <text:span text:style-name="T1">'Trucos para <text:s/>ir máis rápidas'</text:span>.</text:p>
      <text:p text:style-name="P10"><draw:frame draw:style-name="fr4" draw:name="Marco2" text:anchor-type="paragraph" svg:x="0.131cm" svg:y="0.173cm" svg:width="16.794cm" draw:z-index="38"><draw:text-box fo:min-height="7.643cm"><text:p text:style-name="Titulo_20_de_20_marco"><draw:frame draw:style-name="fr1" draw:name="Marco28" text:anchor-type="paragraph" svg:x="0.12cm" svg:y="0.213cm" svg:width="6.332cm" draw:z-index="39"><draw:text-box fo:min-height="5.186cm"><text:p text:style-name="Illustration"><draw:frame draw:style-name="fr23" draw:name="gráficos10" text:anchor-type="paragraph" svg:x="0.004cm" svg:y="0.002cm" svg:width="6.332cm" style:rel-width="100%" svg:height="5.186cm" style:rel-height="scale" draw:z-index="40"><draw:image xlink:href="Pictures/10000000000001E90000018101067842.png" xlink:type="simple" xlink:show="embed" xlink:actuate="onLoad"/></draw:frame>Ilustración <text:sequence text:ref-name="refIllustration7" text:name="Illustration" text:formula="ooow:Illustration+1" style:num-format="1">8</text:sequence>: Hojeando formas de pago</text:p></draw:text-box></draw:frame>Trucos para ir máis rápidas</text:p><text:p text:style-name="Frame_20_contents">Utilizar o rato para seleccionar menús, facer click sobre botóns, ir ao seguinte campo, etc. é intuitivo pero lento. A maioría das operacións teñen un ou varios equivalentes co teclado. Por exemplo, os menús e os botóns teñen xeralmente unha letra subliñada: pódense activar pulsando á vez a tecla <text:span text:style-name="T11">Alt</text:span> e esa letra subliñada. Por exemplo, os botóns <text:span text:style-name="T20">C</text:span><text:span text:style-name="T24">errar</text:span> (Alt+C) e <text:span text:style-name="T20">M</text:span>odificar (Alt+M) e os menús da fiestra principal: <text:span text:style-name="T20">S</text:span>istema (Alt+S), Ve<text:span text:style-name="T20">n</text:span>tás (Alt+N), As<text:span text:style-name="T20">o</text:span>ciación (Alt+O), etc.</text:p><text:p text:style-name="P1">Cando un menú se desprega, algunhas das súas opcións mostran á dereita do nome unha combinación da tecla <text:span text:style-name="T11">Ctrl</text:span> e unha letra. Pulsar esa combinación de teclas elixe esta opción do menú aínda que non estea visible. Por iso, cando anteriormente pulsabas <text:span text:style-name="T11">Ctrl+A para</text:span> engadir un rexistro, en realidade estabas elixindo o menú <text:span text:style-name="GUI_5f_ELEMENT_5f_REDUCED">Rexistro -&gt; Engadir</text:span>.</text:p><text:p text:style-name="Frame_20_contents">Polo tanto, para engadir unha nova forma de pago utilizando só o teclado, pulsa <text:span text:style-name="T11">Alt+C</text:span> (Contabilidade), logo dade ao cursor cara abaixo varias veces ata chegar a Formas <text:span text:style-name="T11">de pago...</text:span> e entón pulsa <text:span text:style-name="T11">Intro,</text:span><text:span text:style-name="T19"> tras o cal aparece a fiestra de formas de pago onde poderás pulsar </text:span><text:span text:style-name="T11">Ctrl+A ou</text:span><text:span text:style-name="T19"> ben </text:span><text:span text:style-name="T11">Alt+R</text:span><text:span text:style-name="T19"> (Rexistro) e logo </text:span><text:span text:style-name="T11">Intro</text:span><text:span text:style-name="T19">.</text:span></text:p></draw:text-box></draw:frame></text:p>
      <text:p text:style-name="Standard"><draw:frame draw:style-name="fr4" draw:name="Marco10" text:anchor-type="paragraph" svg:x="0.131cm" svg:y="0.303cm" svg:width="16.794cm" draw:z-index="41"><draw:text-box fo:min-height="7.602cm"><text:p text:style-name="Titulo_20_de_20_marco"><draw:frame draw:style-name="fr14" draw:name="Marco27" text:anchor-type="paragraph" svg:x="10.467cm" svg:y="0.436cm" svg:width="5.877cm" draw:z-index="42"><draw:text-box fo:min-height="5.226cm"><text:p text:style-name="Illustration"><draw:frame draw:style-name="fr22" draw:name="gráficos7" text:anchor-type="paragraph" svg:width="5.877cm" svg:height="5.225cm" draw:z-index="43"><draw:image xlink:href="Pictures/1000000000000194000001604B4FC717.png" xlink:type="simple" xlink:show="embed" xlink:actuate="onLoad"/></draw:frame>Ilustración <text:sequence text:ref-name="refIllustration8" text:name="Illustration" text:formula="ooow:Illustration+1" style:num-format="1">9</text:sequence>: Engadindo forma de pago</text:p></draw:text-box></draw:frame>Trucos para ir máis rápidas (continuación)</text:p><text:p text:style-name="Frame_20_contents"><text:span text:style-name="T19">Unha vez no formulario para dar de alta a forma de pago, hai uns recadros para introducir a información sobre a nova forma de pago. Estes recadros chámanse </text:span><text:span text:style-name="T1">campos</text:span><text:span text:style-name="T19">. </text:span>O cursor (indicador parpadeante da posición na que estás tecleando) está agora no campo <text:span text:style-name="GUI_5f_ELEMENT_5f_REDUCED"><text:span text:style-name="T23">Notas</text:span></text:span>, que pode conter un texto ilimitado, dividido quizais en parágrafos.</text:p><text:p text:style-name="Frame_20_contents"><text:span text:style-name="T19">Para avanzar ao seguinte campo, podes pulsar a tecla </text:span><text:span text:style-name="T11">Tab</text:span><text:span text:style-name="T19"> (tabulador, que se atopa á esquerda da letra </text:span><text:span text:style-name="T11">Q</text:span><text:span text:style-name="T19">) ou ben a tecla </text:span><text:span text:style-name="T11">Intro</text:span><text:span text:style-name="T19"> ou ben a tecla </text:span><text:span text:style-name="T11">cursor abaixo.</text:span><text:span text:style-name="T19"> Para volver ao campo anterior, podes pulsar a tecla </text:span><text:span text:style-name="T11">cursor arriba</text:span><text:span text:style-name="T19"> ou ben </text:span><text:span text:style-name="T11">Maiús+Tab</text:span><text:span text:style-name="T19">. Ten en conta que non poderás saír do campo </text:span><text:span text:style-name="GUI_5f_ELEMENT_5f_REDUCED"><text:span text:style-name="T23">Notas</text:span></text:span><text:span text:style-name="T1"> </text:span><text:span text:style-name="T19">pulsando </text:span><text:span text:style-name="T11">Intro</text:span><text:span text:style-name="T19"> porque iso engade unha nova liña: tes que saír con cursor </text:span><text:span text:style-name="T11">abaixo</text:span><text:span text:style-name="T19">, </text:span><text:span text:style-name="T11">Tab</text:span><text:span text:style-name="T19"> ó </text:span><text:span text:style-name="T11">Maiús</text:span><text:span text:style-name="T19">+</text:span><text:span text:style-name="T11">Tab.</text:span></text:p><text:p text:style-name="Frame_20_contents"><text:span text:style-name="T13">Unha vez introducidos todos os datos necesarios do formulario, podes pulsar </text:span><text:span text:style-name="T12">Alt+G </text:span><text:span text:style-name="T13">( ou </text:span><text:span text:style-name="T12">F12</text:span><text:span text:style-name="T13"> )</text:span><text:span text:style-name="T12"> </text:span><text:span text:style-name="T13">para </text:span><text:span text:style-name="GUI_5f_ELEMENT_5f_REDUCED"><text:span text:style-name="T21">Gravar</text:span></text:span><text:span text:style-name="T13"> ou ben </text:span><text:span text:style-name="T12">Alt+C</text:span><text:span text:style-name="T13"> ( ou </text:span><text:span text:style-name="T12">Escape</text:span><text:span text:style-name="T13"> ) para </text:span><text:span text:style-name="GUI_5f_ELEMENT_5f_REDUCED"><text:span text:style-name="T21">Cancelar</text:span></text:span><text:span text:style-name="T13"> os datos. En xeral, a tecla </text:span><text:span text:style-name="T12">F12</text:span><text:span text:style-name="T13"> grava ou acepta os datos en calquera formulario e a tecla </text:span><text:span text:style-name="T12">Escape</text:span><text:span text:style-name="T13"> os cancela.</text:span></text:p></draw:text-box></draw:frame></text:p>
      <text:list text:style-name="L1" text:continue-numbering="true">
        <text:list-item>
          <text:list text:continue-numbering="true">
            <text:list-item>
              <text:list text:continue-numbering="true">
                <text:list-item>
                  <text:h text:style-name="P110" text:outline-level="3">Engadindo a información do contacto da vosa asociación</text:h>
                </text:list-item>
              </text:list>
            </text:list-item>
          </text:list>
        </text:list-item>
      </text:list>
      <text:p text:style-name="Text_20_body"><draw:frame draw:style-name="fr15" draw:name="Marco1" text:anchor-type="paragraph" svg:x="8.759cm" svg:y="0.191cm" svg:width="8.1cm" draw:z-index="44"><draw:text-box fo:min-height="6.438cm"><text:p text:style-name="P29"><text:reference-mark-start text:name="elficherodecontactos"/>O ficheiro de contactos<text:reference-mark-end text:name="elficherodecontactos"/></text:p><text:p text:style-name="Frame_20_contents">A información de carácter persoal (nome, dirección, teléfonos, email, etc. ) das persoas físicas ou xurídicas coas que traballa GestiONG recóllense nun ficheiro chamado 'Contactos'. Este ficheiro relaciónase, pois, con calquera outro ficheiro que teña datos persoais. As vantaxes deste deseño son varias: pódense reutilizar os contactos e evítase duplicalos se temos unha persoa que é á vez unha socia e unha acredora; toda a información de carácter persoal está recollida nun só ficheiro, o cal é útil para o cumprimento da LOPD; e se un dato persoal cambia, só fará falta cambialo nun lugar.</text:p></draw:text-box></draw:frame>Selecciona o menú <text:span text:style-name="GUI_5f_ELEMENT">Asociación-&gt;Contactos...</text:span> e pulsa <text:span text:style-name="GUI_5f_ELEMENT">Ctrl+A</text:span><text:span text:style-name="GUI_5f_ELEMENT"><text:span text:style-name="T13"> ou</text:span></text:span><text:span text:style-name="T11"> </text:span>o botón <text:span text:style-name="GUI_5f_ELEMENT">Engadir</text:span> para introducir un novo contacto. Enche os datos da vosa asociación e pulsa <text:span text:style-name="GUI_5f_ELEMENT">Gravar</text:span> ou <text:span text:style-name="GUI_5f_ELEMENT">F12</text:span>. Le o recuadro á dereita para entender por que os contactos están nun ficheiro aparte.</text:p>
      <text:p text:style-name="Text_20_body">Selecciona agora o menú <text:span text:style-name="GUI_5f_ELEMENT">Asociación -&gt; Asociación...</text:span> e pulsa o botón <text:span text:style-name="GUI_5f_ELEMENT">Contactos</text:span>. Aparece o formulario “<text:span text:style-name="T3">Elixindo contactos por CIF”</text:span>. Selecciona o contacto que acabas de dar de alta e pulsa <text:span text:style-name="GUI_5f_ELEMENT"><text:span text:style-name="T23">Intro.</text:span></text:span> O <text:span text:style-name="GUI_5f_ELEMENT">CIF</text:span> e o <text:span text:style-name="GUI_5f_ELEMENT">Nome</text:span> do contacto aparecen no formulario de datos da asociación. Grava.</text:p>
      <text:list text:style-name="L1" text:continue-numbering="true">
        <text:list-item>
          <text:list text:continue-numbering="true">
            <text:list-item>
              <text:list text:continue-numbering="true">
                <text:list-item>
                  <text:h text:style-name="P110" text:outline-level="3">Engadindo as personas socias </text:h>
                </text:list-item>
              </text:list>
            </text:list-item>
          </text:list>
        </text:list-item>
      </text:list>
      <text:p text:style-name="Text_20_body">Unha vez gravados todos os datos anteriores, xa podes comezar a engadir membros ao voso proxecto, é dicir, as socias e socios da vosa asociación. Vai a <text:span text:style-name="GUI_5f_ELEMENT">Asociación-&gt;Proxectos...</text:span>, selecciona o primeiro proxecto e pulsa o botón <text:span text:style-name="GUI_5f_ELEMENT"><text:span text:style-name="T20">M</text:span></text:span><text:span text:style-name="GUI_5f_ELEMENT">odificar</text:span> (ou <text:span text:style-name="GUI_5f_ELEMENT"><text:span text:style-name="T23">Ctrl+M</text:span></text:span>). Agora fai click sobre a pestana <text:span text:style-name="GUI_5f_ELEMENT"><text:span text:style-name="T20">M</text:span></text:span><text:span text:style-name="GUI_5f_ELEMENT">embros</text:span> (ou pulsa <text:span text:style-name="GUI_5f_ELEMENT">Alt+M</text:span>)<text:span text:style-name="T11">,</text:span> que contén a lista de membros baleira. Pulsa <text:span text:style-name="GUI_5f_ELEMENT"><text:span text:style-name="T23">Ctrl+A e</text:span></text:span><text:span text:style-name="T15"> </text:span>aparecerá o formulario para engadir un novo membro ao proxecto.</text:p>
      <text:p text:style-name="Text_20_body">Fíxache nos títulos dos formularios ou fiestras: o que está activo sempre ten o fondo azul, neste caso '<text:span text:style-name="T11">Engadindo Membro do proxecto</text:span>'. O título ofrece sempre información valiosa sobre o contido da fiestra e o que se está realizando, por exemplo, o formulario que está por detrás ten por título '<text:span text:style-name="T11">Modificando Proxecto: (ide=1), 1, Socias e socios ...</text:span>' e está con fondo negro porque a súa fiestra non está activa neste momento. </text:p>
      <text:p text:style-name="Text_20_body">Agora vas profundar un pouco máis no proceso de introdución de datos en GestiONG tomando como exemplo o formulario para engadir un novo membro ao proxecto.</text:p>
      <text:p text:style-name="Text_20_body"><draw:frame draw:style-name="fr16" draw:name="Marco11" text:anchor-type="paragraph" svg:x="8.089cm" svg:y="0.136cm" svg:width="8.772cm" draw:z-index="45"><draw:text-box fo:min-height="9.292cm"><text:p text:style-name="Illustration"><draw:frame draw:style-name="fr22" draw:name="gráficos8" text:anchor-type="paragraph" svg:width="8.772cm" svg:height="8.823cm" draw:z-index="46"><draw:image xlink:href="Pictures/10000000000002B6000002ACBA0CEEC6.png" xlink:type="simple" xlink:show="embed" xlink:actuate="onLoad"/></draw:frame>Ilustración <text:sequence text:ref-name="refIllustration9" text:name="Illustration" text:formula="ooow:Illustration+1" style:num-format="1">10</text:sequence>: Engadindo membro do proxecto</text:p></draw:text-box></draw:frame>O primeiro campo, <text:span text:style-name="GUI_5f_ELEMENT">Proxecto</text:span>, está desactivado porque non se pode cambiar e de aí o seu fondo gris. O seguinte campo, <text:span text:style-name="GUI_5f_ELEMENT"><text:span text:style-name="T23">Nº de soci@</text:span></text:span>, contén xa un valor suxerido: o seguinte número de socia dispoñible. O seguinte é o <text:span text:style-name="GUI_5f_ELEMENT">Contacto</text:span>, onde ademais de poder introducir un NIF/CIF e/ou un nome, pódese pulsar o botón <text:span text:style-name="GUI_5f_ELEMENT">Contacto</text:span> co rato ( ou <text:span text:style-name="GUI_5f_ELEMENT">F3</text:span> ) para buscar o contacto.</text:p>
      <text:p text:style-name="Standard">Fai click no botón <text:span text:style-name="GUI_5f_ELEMENT">Contacto</text:span> e aparecerá a fiestra do ficheiro de contactos. Se o que buscas xa estivese dado de alta, selecciónao e pulsa o botón <text:span text:style-name="GUI_5f_ELEMENT">Elixir,</text:span> se non, pulsa <text:span text:style-name="GUI_5f_ELEMENT">Ctrl+A para</text:span> engadir os datos do contacto correspondente á socia ou socio número 1. Cando enchas todos os campos, grávao (botón <text:span text:style-name="GUI_5f_ELEMENT">Gravar</text:span>) e elíxeo (botón <text:span text:style-name="GUI_5f_ELEMENT">Elixir</text:span>). Volverás ao formulario de partida coa información sobre o contacto rechea.</text:p>
      <text:p text:style-name="Text_20_body">Agora tócalle a quenda ao <text:span text:style-name="GUI_5f_ELEMENT">Tipo de soci@</text:span>. Fai click sobre o botón <text:span text:style-name="GUI_5f_ELEMENT">Tipo de soci@</text:span> e elixe o tipo apropiado pulsando o botón <text:span text:style-name="GUI_5f_ELEMENT">Elixir </text:span>ou facendo <text:span text:style-name="GUI_5f_ELEMENT">dobre-click</text:span> sobre el. Fai o propio co <text:span text:style-name="GUI_5f_ELEMENT">Tipo de cota</text:span>. Dáte conta de que cando estás elixindo un contacto, un tipo de soci@ ou calquera outro rexistro, podes igualmente dar de alta novos rexistros pulsando <text:span text:style-name="GUI_5f_ELEMENT">Ctrl+</text:span>A ou modificalos pulsando <text:span text:style-name="GUI_5f_ELEMENT">Ctrl+M</text:span>.</text:p>
      <text:p text:style-name="Text_20_body">Pero non sempre é necesario pulsar o botón para elixir un dato. Por exemplo, para elixir a forma de pago, podes teclear un 1 no recuadro á dereita do botón <text:span text:style-name="GUI_5f_ELEMENT">Forma de pago</text:span>, que é o código, e ao pulsar <text:span text:style-name="GUI_5f_ELEMENT">Intro</text:span>, aparecerá á súa dereita a descrición. Igualmente, se escribes a descrición, aparecerá á esquerda o código. Podes ata escribir unha descrición incompleta, e se existe unha forma de pago que conteña esa descrición incompleta, GestiONG atoparaa e a mostrará. Se houbese máis dunha forma de pago coincidente, terías a opción de elixir de entre elas a que andas buscando. Imaxina o útil que é isto para buscar un contacto do que, por exemplo, só te lembras dun apelido.</text:p>
      <text:p text:style-name="Text_20_body">Volve de novo ao formulario “<text:span text:style-name="T11">Engadindo membro do proxecto”</text:span> e enche os restantes campos: <text:span text:style-name="GUI_5f_ELEMENT">Data de alta</text:span>, <text:span text:style-name="GUI_5f_ELEMENT">Estado</text:span>, <text:span text:style-name="GUI_5f_ELEMENT">Data de baixa e</text:span> <text:span text:style-name="GUI_5f_ELEMENT">Motivo da baixa</text:span> (no seu caso), <text:span text:style-name="GUI_5f_ELEMENT">Conta bancaria </text:span>para o pago das cotas, etc. Grava. Aparece outra vez o mesmo formulario en branco para engadir outro proxecto. Pulsa a tecla <text:span text:style-name="GUI_5f_ELEMENT">Escape</text:span> ou o botón <text:span text:style-name="GUI_5f_ELEMENT"><text:span text:style-name="T20">C</text:span></text:span><text:span text:style-name="GUI_5f_ELEMENT">ancelar</text:span>.</text:p>
      <text:p text:style-name="Text_20_body">Este é o procedemento manual para engadir socias aos proxectos, pero agora vas ver como podes importar (introducir automaticamente) os datos da vosa folla de cálculo de socias.</text:p>
      <text:list text:style-name="L1" text:continue-numbering="true">
        <text:list-item>
          <text:list text:continue-numbering="true">
            <text:list-item>
              <text:list text:continue-numbering="true">
                <text:list-item>
                  <text:h text:style-name="P110" text:outline-level="3"><text:reference-mark-start text:name="Importandomasivamente"/>Importando masivamente datos de socias e socios<text:reference-mark-end text:name="Importandomasivamente"/></text:h>
                </text:list-item>
              </text:list>
            </text:list-item>
          </text:list>
        </text:list-item>
      </text:list>
      <text:p text:style-name="Text_20_body">Se xa tes os datos das vosas socias e socios nunha folla de cálculo (se os tes nalgún outro tipo de base de datos sempre poderás exportalos a unha folla de cálculo ou similar) GestiONG permíteche importalos a condición de que os transformes como se detalla a continuación.</text:p>
      <text:p text:style-name="Text_20_body">Normalmente, a vosa folla de cálculo conterá nunha soa folla información moi variada sobre as socias, como os seus datos de contacto, número de socia, conta bancaria, importe da súa cota, etc. Todos estes datos almacénanse en ficheiros diferentes en GestiONG, polo que haberá que acomodar un pouco a folla de cálculo antes de realizar a importación. </text:p>
      <text:p text:style-name="Text_20_body"><text:span text:style-name="T11">IMPORTANTE</text:span>: <text:span text:style-name="T11">Realiza unha copia de seguridade da túa folla orixinal posto que vas modificala substancialmente.</text:span></text:p>
      <text:p text:style-name="P18">Supoñamos que a vosa folla é algo similar a isto:</text:p>
      <text:p text:style-name="Text_20_body"><draw:frame draw:style-name="fr17" draw:name="Marco36" text:anchor-type="paragraph" svg:width="16.999cm" draw:z-index="47"><draw:text-box fo:min-height="2.501cm"><text:p text:style-name="Illustration"><draw:frame draw:style-name="fr23" draw:name="gráficos21" text:anchor-type="paragraph" svg:x="0.004cm" svg:y="0.002cm" svg:width="16.999cm" style:rel-width="100%" svg:height="2.501cm" style:rel-height="scale" draw:z-index="48"><draw:image xlink:href="Pictures/10000000000004EE000000B6A25D2FF6.png" xlink:type="simple" xlink:show="embed" xlink:actuate="onLoad"/></draw:frame>Ilustración <text:sequence text:ref-name="refIllustration10" text:name="Illustration" text:formula="ooow:Illustration+1" style:num-format="1">11</text:sequence>: Folla de socias orixinal</text:p></draw:text-box></draw:frame>O primeiro paso consiste en eliminar as filas iniciais que non conteñan datos de socias, e deixar unha primeira liña co encabezado das columnas renombradas de forma que GestiONG saiba que datos conteñen. Os nomes das columnas deben coincidir cos nomes internos dos campos. Para saber cales son estes nomes, ide a Sistema- <text:span text:style-name="GUI_5f_ELEMENT">&gt;Configuración-&gt;Dicionario de datos</text:span><text:span text:style-name="T19"> e </text:span>aparecerá toda a información necesaria. Por exemplo, a columna que contén o código postal dos contactos débese de chamar <text:span text:style-name="User_20_Entry"><text:span text:style-name="T2">CONTACTO.CP</text:span></text:span>.</text:p>
      <text:p text:style-name="Text_20_body"><draw:frame draw:style-name="fr18" draw:name="Marco37" text:anchor-type="paragraph" svg:width="14.328cm" draw:z-index="49"><draw:text-box fo:min-height="7.123cm"><text:p text:style-name="Illustration"><draw:frame draw:style-name="fr22" draw:name="gráficos11" text:anchor-type="paragraph" svg:width="14.328cm" svg:height="10.829cm" draw:z-index="50"><draw:image xlink:href="Pictures/10000000000002FF0000023826B6E6CC.png" xlink:type="simple" xlink:show="embed" xlink:actuate="onLoad"/></draw:frame>Ilustración <text:sequence text:ref-name="refIllustration11" text:name="Illustration" text:formula="ooow:Illustration+1" style:num-format="1">12</text:sequence>: Dicionario de datos</text:p></draw:text-box></draw:frame></text:p>
      <text:p text:style-name="Text_20_body">Modifica o texto da primeiras fila de cada columna da túa folla co nome do campo de GestiONG. Por exemplo, para o número de socia, escribe <text:span text:style-name="User_20_Entry">MIEMBRO.NUMEROSOCIA</text:span>, para o CIF ou NIF, escribe <text:span text:style-name="User_20_Entry">CONTACTO.CIF</text:span> e así sucesivamente. A orde das columnas non importa. </text:p>
      <text:p text:style-name="P19">Atencion: O nome do socio ou socia en GestiONG almacénase nun só campo, polo tanto, se como neste exemplo, telo separado en nome e apelidos, debes unir ambas as duas columnas.</text:p>
      <text:p text:style-name="P20">Con todos estes cambios realizados, a túa folla terá agora este aspecto:</text:p>
      <text:p text:style-name="P20"/>
      <text:p text:style-name="Text_20_body"><draw:frame draw:style-name="fr18" draw:name="Marco38" text:anchor-type="paragraph" svg:width="16.999cm" draw:z-index="51"><draw:text-box fo:min-height="1.831cm"><text:p text:style-name="Illustration"><draw:frame draw:style-name="fr24" draw:name="gráficos22" text:anchor-type="paragraph" svg:width="16.999cm" svg:height="2.021cm" draw:z-index="52"><draw:image xlink:href="Pictures/10000000000004FF000000950739EC4F.png" xlink:type="simple" xlink:show="embed" xlink:actuate="onLoad"/></draw:frame>Ilustración <text:sequence text:ref-name="refIllustration12" text:name="Illustration" text:formula="ooow:Illustration+1" style:num-format="1">13</text:sequence>: Folla de socias cos títulos adaptados</text:p></draw:text-box></draw:frame></text:p>
      <text:p text:style-name="Text_20_body">O único que falta é corrixir a información sobre os tipos de cotas, tipos de socias e formas de pago para que se asocien correctamente a cada membro. A columna <text:span text:style-name="T11">Cota</text:span> da túa folla contiña o valor da cota en euros, pero debe conter o código que lle deches no ficheiro de tipos de cota en GestiONG e o seu título debe ser <text:span text:style-name="User_20_Entry">TIPOCUOTA.CODIGO</text:span>. Búscao e corrixe o seu valor para cada socia. Seguindo este exemplo, necesitarías engadir dúas novas columnas, unha que se chamaría <text:span text:style-name="User_20_Entry">TIPOSOCIA.CODIGO</text:span> e cuxos valores serían os códigos cos que destes de alta os tipos de soci@ en GestiONG; e outra que se chamaría <text:span text:style-name="User_20_Entry">FORMAPAGO.CODIGO</text:span> e contería os códigos das formas de pago. Engade todas as formas de pago, tipos de socia e cotas que non estean xa en GestiONG. Podes engadir máis columnas á vosa folla se posúes máis información. Por exemplo, a conta bancaria será a columna <text:span text:style-name="User_20_Entry">MIEMBRO.CUENTABANCARIA</text:span>, e calquera outro dato podes engadilo nunha columna chamada <text:span text:style-name="User_20_Entry">MIEMBRO.NOTAS</text:span>.</text:p>
      <text:p text:style-name="Text_20_body"><draw:frame draw:style-name="fr18" draw:name="Marco39" text:anchor-type="paragraph" svg:width="16.999cm" draw:z-index="53"><draw:text-box fo:min-height="1.995cm"><text:p text:style-name="Illustration"><draw:frame draw:style-name="fr23" draw:name="gráficos23" text:anchor-type="paragraph" svg:x="0.004cm" svg:y="0.002cm" svg:width="16.999cm" style:rel-width="100%" svg:height="1.995cm" style:rel-height="scale" draw:z-index="54"><draw:image xlink:href="Pictures/10000000000004FE000000939EF06BC0.png" xlink:type="simple" xlink:show="embed" xlink:actuate="onLoad"/></draw:frame>Ilustración <text:sequence text:ref-name="refIllustration13" text:name="Illustration" text:formula="ooow:Illustration+1" style:num-format="1">14</text:sequence>: Folla adaptada totalmente para a importación</text:p></draw:text-box></draw:frame></text:p>
      <text:p text:style-name="Text_20_body">Unha vez adaptada e revisada tes que gardar a folla nalgún sitio onde a atopes posteriormente, cun formato especial: CSV. Desde <text:span text:style-name="T11">Openoffice</text:span>, ve a Arquivo- <text:span text:style-name="GUI_5f_ELEMENT">&gt;Gardar como...</text:span><text:span text:style-name="T11">, </text:span><text:span text:style-name="T19">dálle un nome,</text:span><text:span text:style-name="T11"> </text:span>elixe o <text:span text:style-name="GUI_5f_ELEMENT">Filtro: Texto CSV</text:span><text:span text:style-name="T19"> e pulsa </text:span><text:span text:style-name="GUI_5f_ELEMENT">Aceptar</text:span>. Na fiestra que aparece posteriormente, elixe estes valores:</text:p>
      <text:p text:style-name="P10"><draw:frame draw:style-name="fr19" draw:name="Marco7" text:anchor-type="paragraph" svg:x="2.942cm" svg:y="0.307cm" svg:width="10.917cm" draw:z-index="55"><draw:text-box fo:min-height="4.046cm"><text:p text:style-name="Illustration"><draw:frame draw:style-name="fr23" draw:name="gráficos12" text:anchor-type="paragraph" svg:x="0.004cm" svg:y="0.002cm" svg:width="12.748cm" style:rel-width="100%" svg:height="4.309cm" style:rel-height="scale" draw:z-index="56"><draw:image xlink:href="Pictures/100000000000026E000000CE8BCC6B24.png" xlink:type="simple" xlink:show="embed" xlink:actuate="onLoad"/></draw:frame>Ilustración <text:sequence text:ref-name="refIllustration14" text:name="Illustration" text:formula="ooow:Illustration+1" style:num-format="1">15</text:sequence>: Opcións de exportación a CSV de OpenOffice</text:p></draw:text-box></draw:frame></text:p>
      <text:p text:style-name="Text_20_body">e pulsa <text:span text:style-name="GUI_5f_ELEMENT">Aceptar</text:span>.</text:p>
      <text:p text:style-name="Text_20_body">Agora, de novo desde GestiONG, realiza primeiro a importación dos contactos e logo a das socias. Vai a Asociación- <text:span text:style-name="GUI_5f_ELEMENT">&gt;Contactos...</text:span>, elixe a opción <text:span text:style-name="GUI_5f_ELEMENT">Ficheiro-&gt;Importar</text:span> e abre o ficheiro CSV que acabas de gardar. <text:s/>Antes de comezar coa importación, comprobarase que os nomes das columnas son correctas e avisará se cometiches algún erro. Se todas as columnas son correctas, irán aparecendo os contactos un por un de forma que poidas corrixir calquera dato que estea incorrecto ou incompleto. Vai gravando un por un os contactos. Cando finalices, vai a <text:span text:style-name="T11">Asociación-</text:span> <text:span text:style-name="GUI_5f_ELEMENT">&gt;Proxectos...</text:span>, modifica o proxecto número <text:span text:style-name="T2">1</text:span>, vai á pestana de membros (<text:span text:style-name="GUI_5f_ELEMENT">Alt+M</text:span>) e logo, baixo esa pestana, elixe <text:span text:style-name="GUI_5f_ELEMENT">Ficheiro-&gt;Importar...</text:span> Abre o mesmo ficheiro CSV e comezará a importación das socias.</text:p>
      <text:p text:style-name="Text_20_body"><draw:frame draw:style-name="fr8" draw:name="Marco29" text:anchor-type="paragraph" svg:width="15.189cm" draw:z-index="57"><draw:text-box fo:min-height="6.048cm"><text:p text:style-name="Titulo_20_de_20_marco">Resumo do proceso de importación da folla de socias</text:p><text:list text:style-name="L8"><text:list-item><text:p text:style-name="P130"><text:s/>Folla: Pór títulos apropiados (nome dos campos do dicionario de datos) ás columnas <text:s/>(consultar os nomes en GestiONG:<text:span text:style-name="GUI_5f_ELEMENT_5f_REDUCED"> Sistema-&gt;Configuración-&gt;Dicionario de datos</text:span>).</text:p></text:list-item><text:list-item><text:p text:style-name="P130"><text:s/>GestiONG: Engadir os tipos de cota, formas de pago e tipos de socia que aparezan na vosa folla e que non estean xa dados de alta.</text:p></text:list-item><text:list-item><text:p text:style-name="P130"><text:s/>Folla: Asegurarse de que existen as columnas <text:span text:style-name="User_20_Entry">TIPOCUOTA.CODIGO, FORMAPAGO.CODIGO e TIPOSOCIA.CODIGO</text:span>. Modificar os seus valores para que coincidan cos códigos en GestiONG.</text:p></text:list-item><text:list-item><text:p text:style-name="P130"><text:s/>Folla: Engadir calquera outro dato relevante sobre as socias, como a conta bancaria, as observacións, a nacionalidade, os teléfonos, etc., co seu título correspondente.</text:p></text:list-item><text:list-item><text:p text:style-name="P130"><text:s/>Folla: Exportala a un ficheiro de texto con formato CSV.</text:p></text:list-item><text:list-item><text:p text:style-name="P130"><text:s/>GestiONG: Importar o ficheiro CSV desde o ficheiro de Contactos.</text:p></text:list-item><text:list-item><text:p text:style-name="P130"><text:s/>GestiONG: Importar o ficheiro CSV desde a pestana de Membros <text:span text:style-name="GUI_5f_ELEMENT_5f_REDUCED">do proxecto</text:span> do ficheiro de proxectos.</text:p></text:list-item></text:list></draw:text-box></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list text:style-name="L1" text:continue-numbering="true">
        <text:list-item>
          <text:h text:style-name="P79" text:outline-level="1">Módulo de xestión de socias</text:h>
          <text:list>
            <text:list-item>
              <text:h text:style-name="P88" text:outline-level="2">Contactos</text:h>
            </text:list-item>
          </text:list>
        </text:list-item>
      </text:list>
      <text:p text:style-name="Text_20_body">Os datos de contacto das persoas físicas ou xurídicas da vosa organización almacénanse nun ficheiro aparte do ficheiro de membros dos proxectos. As vantaxes deste deseño son:</text:p>
      <text:list text:style-name="L9">
        <text:list-item>
          <text:p text:style-name="P69">Pódense reutilizar os contactos evitando duplicalos se temos unha persoa que é á vez socia, empregada, acredora, ...,</text:p>
        </text:list-item>
        <text:list-item>
          <text:p text:style-name="P69">Toda a información de carácter persoal está recollida nun só ficheiro, o cal é útil para o cumprimento da LOPD (Lei Orgánica de Protección de Datos de Carácter Persoal), </text:p>
        </text:list-item>
        <text:list-item>
          <text:p text:style-name="P69">Se un dato persoal cambia, só fará falta cambialo nun lugar.</text:p>
        </text:list-item>
        <text:list-item>
          <text:p text:style-name="P69">Pódense introducir no sistema contactos que non son socias ou que non teñen ningunha relación administrativa coa organización.</text:p>
        </text:list-item>
      </text:list>
      <text:list text:style-name="L1" text:continue-numbering="true">
        <text:list-item>
          <text:list text:continue-numbering="true">
            <text:list-item>
              <text:h text:style-name="P88" text:outline-level="2">Proxectos, socias e socios</text:h>
            </text:list-item>
          </text:list>
        </text:list-item>
      </text:list>
      <text:p text:style-name="Text_20_body">GestiONG considera ás personas socias da vosa organización como membros dun determinado proxecto, no canto de presentar un apartado especial para a súa xestión. Esta xeralización permite tratar todos os proxectos da mesma forma: engadir membros, remesas, recibos, cotas, cadros de financiamento e de gastos, etc. <text:s/>Dentro da categoría de proxectos caben tanto talleres e xornadas ás que é preciso inscribir membros, como proxectos de cooperación con entidades financiadoras, persoal expatriado, cooperantes, etc. ou calquera outro tipo de proxectos.</text:p>
      <text:p text:style-name="Text_20_body">Desde este punto de vista, a base social da vosa organización é un proxecto máis cuxos membros son as personas socias.</text:p>
      <text:list text:style-name="L1" text:continue-numbering="true">
        <text:list-item>
          <text:list text:continue-numbering="true">
            <text:list-item>
              <text:list text:continue-numbering="true">
                <text:list-item>
                  <text:h text:style-name="P110" text:outline-level="3">Engadindo a base social da vosa organización</text:h>
                </text:list-item>
              </text:list>
            </text:list-item>
          </text:list>
        </text:list-item>
      </text:list>
      <text:p text:style-name="Text_20_body">Para engadir a vosa base social, crea un primeiro proxecto se non o fixeches xa desde o menú <text:span text:style-name="GUI_5f_ELEMENT">Asociación --&gt; Proxectos...</text:span> (<text:reference-ref text:reference-format="direction" text:ref-name="Engadindoalgúnsdatosbásicos">enriba</text:reference-ref>, páxina <text:reference-ref text:reference-format="page" text:ref-name="Engadindoalgúnsdatosbásicos">18</text:reference-ref><text:span text:style-name="T26">)</text:span>. Unha vez gravado, selecciona a pestana <text:span text:style-name="GUI_5f_ELEMENT"><text:span text:style-name="T20">M</text:span></text:span><text:span text:style-name="GUI_5f_ELEMENT">embros</text:span> e pulsa o botón <text:span text:style-name="GUI_5f_ELEMENT">Engadir </text:span>para ir engadindo socias. Tamén podes importar os datos masivamente como se explica no apartado <text:span text:style-name="T6"><text:reference-ref text:reference-format="text" text:ref-name="Importandomasivamente">Importando masivamente datos de socias e socios</text:reference-ref></text:span> (páxina <text:span text:style-name="T26"><text:reference-ref text:reference-format="page" text:ref-name="Importandomasivamente">21</text:reference-ref></text:span>) do capítulo<text:reference-ref text:reference-format="direction" text:ref-name="Pondoenmarcha">enriba</text:reference-ref>.</text:p>
      <text:list text:style-name="L1" text:continue-numbering="true">
        <text:list-item>
          <text:list text:continue-numbering="true">
            <text:list-item>
              <text:list text:continue-numbering="true">
                <text:list-item>
                  <text:h text:style-name="P110" text:outline-level="3">Creando remesas de recibos</text:h>
                </text:list-item>
              </text:list>
            </text:list-item>
          </text:list>
        </text:list-item>
      </text:list>
      <text:p text:style-name="Text_20_body">Unha vez engadida a masa social ao voso proxecto, coa información pertinente sobre cotas e formas de pago, podes crear remesas de recibos para o control dos pagos das cotas. Abre o ficheiro de proxectos e pulsa a pestana <text:span text:style-name="GUI_5f_ELEMENT"><text:span text:style-name="T20">R</text:span></text:span><text:span text:style-name="GUI_5f_ELEMENT">emesas</text:span>. Engade unha nova remesa coa súa descrición, data de emisión, data de cargo, conta de abono, etc. (ver <text:s/>). Grava. Agora pulsa na pestana <text:span text:style-name="GUI_5f_ELEMENT"><text:span text:style-name="T20">R</text:span></text:span><text:span text:style-name="GUI_5f_ELEMENT">ecibos </text:span>para engadir recibos un por un, ou ben pulsa o botón <text:span text:style-name="GUI_5f_ELEMENT">Engadir Recibos</text:span> para facelo en grupo.</text:p>
      <text:p text:style-name="Text_20_body"/>
      <text:p text:style-name="Text_20_body"/>
      <text:p text:style-name="Text_20_body"/>
      <text:list text:style-name="L1" text:continue-numbering="true">
        <text:list-item>
          <text:h text:style-name="P79" text:outline-level="1">Módulo de xestión de proxectos</text:h>
        </text:list-item>
      </text:list>
      <text:p text:style-name="Standard">Xa temos visto que a xestión de as personas socias da vosa organización realízase en GestiONG considerándoas membros dun proxecto en particular. Pero os proxectos poden ser tamén cousas moi distintas:</text:p>
      <text:p text:style-name="Standard"/>
      <text:list text:style-name="L10">
        <text:list-item>
          <text:p text:style-name="P36">Unhas xornadas sobre inmigración onde se require inscrición previa,</text:p>
        </text:list-item>
        <text:list-item>
          <text:p text:style-name="P36">Un proxecto de axuda ao desenvolvemento nun país estranxeiro,</text:p>
        </text:list-item>
        <text:list-item>
          <text:p text:style-name="P36">etc.</text:p>
        </text:list-item>
      </text:list>
      <text:p text:style-name="P6"/>
      <text:p text:style-name="Standard">En xeral, un proxecto é calquera acción da vosa organización que está composta por persoas, que poden ter ou non unha cota por participar nela e que ten asociada unha partida de gastos e ingresos.</text:p>
      <text:p text:style-name="Standard">A xestión das altas e baixas de socias e das cotas, remesas e recibos xa se viu no capítulo anterior sobre a xestión da asociación. Neste capítulo imos ver como deseñar e completar as partidas de gastos.</text:p>
      <text:list text:style-name="L1" text:continue-numbering="true">
        <text:list-item>
          <text:list text:continue-numbering="true">
            <text:list-item>
              <text:h text:style-name="P88" text:outline-level="2"><text:reference-mark-start text:name="partidasgastos"/>Partidas de gastos<text:reference-mark-end text:name="partidasgastos"/></text:h>
            </text:list-item>
          </text:list>
        </text:list-item>
      </text:list>
      <text:p text:style-name="Text_20_body">Vai ao menú Asociación-&gt;Proxectos e modifica un proxecto. Verás que hai catro solapas, pulsa sobre a última (<text:span text:style-name="GUI_5f_ELEMENT"><text:span text:style-name="T20">P</text:span></text:span><text:span text:style-name="GUI_5f_ELEMENT">artidas</text:span>) e verás o persoal baleiro. Pulsa o botón <text:span text:style-name="GUI_5f_ELEMENT">Engadir partida</text:span> e enche os datos</text:p>
      <text:p text:style-name="Text_20_body"><draw:frame draw:style-name="fr11" draw:name="Marco33" text:anchor-type="paragraph" svg:x="0.037cm" svg:y="0.178cm" svg:width="9.738cm" draw:z-index="58"><draw:text-box fo:min-height="6.452cm"><text:p text:style-name="Illustration"><draw:frame draw:style-name="fr23" draw:name="gráficos14" text:anchor-type="paragraph" svg:x="0.004cm" svg:y="0.002cm" svg:width="9.738cm" style:rel-width="100%" svg:height="6.452cm" style:rel-height="scale" draw:z-index="59"><draw:image xlink:href="Pictures/100000000000035D0000022F4E36CB8C.png" xlink:type="simple" xlink:show="embed" xlink:actuate="onLoad"/></draw:frame>Ilustración <text:sequence text:ref-name="refIllustration15" text:name="Illustration" text:formula="ooow:Illustration+1" style:num-format="1">16</text:sequence>: Dando de alta unha partida</text:p></draw:text-box></draw:frame>Os códigos e as descricións son totalmente libres aínda que non poden estar repetidos dentro dun mesmo proxecto. As partidas pódense organizar xerárquicamente utilizando o campo <text:span text:style-name="GUI_5f_ELEMENT">Código da partida nai</text:span>, de modo que os importes que se adxudiquen a esta partida se súmen tamén á súa partida nai. O <text:span text:style-name="GUI_5f_ELEMENT">Tipo </text:span>pode ser G para gastos, I para ingresos e T para o total (Ingresos - Gastos). O <text:span text:style-name="GUI_5f_ELEMENT">Orzamento</text:span> é útil para comparalo co <text:span text:style-name="GUI_5f_ELEMENT">Importe</text:span> final. Grava a partida e continúa enchendo o persoal completamente.</text:p>
      <text:p text:style-name="Text_20_body">Pódense utilizar estas partidas de forma manual para introducir os gastos e ingresos de cada proxecto e logo realizar un informe para presentalo á nosa financiadora. Con todo, o máis fácil é utilizar o módulo de contabilidade para introducir os movementos económicos e asocialos a partidas do noso proxecto, como se explica no apartado <text:span text:style-name="T26"><text:reference-ref text:reference-format="text" text:ref-name="asignarapuntepartida">Asignando apuntes a partidas</text:reference-ref></text:span> do capítulo V, <text:span text:style-name="T26"><text:reference-ref text:reference-format="text" text:ref-name="capituloV">Módulo de contabilidade</text:reference-ref></text:span><text:span text:style-name="T26">.</text:span></text:p>
      <text:list text:style-name="L1" text:continue-numbering="true">
        <text:list-item>
          <text:h text:style-name="P79" text:outline-level="1"><text:reference-mark-start text:name="capituloV"/>Módulo de contabilidade<text:reference-mark-end text:name="capituloV"/></text:h>
          <text:list>
            <text:list-item>
              <text:h text:style-name="P88" text:outline-level="2">O libro maior</text:h>
            </text:list-item>
            <text:list-item>
              <text:h text:style-name="P88" text:outline-level="2">O libro diario</text:h>
              <text:list>
                <text:list-item>
                  <text:h text:style-name="P122" text:outline-level="3"><text:reference-mark-start text:name="asignarapuntepartida"/>Asignando apuntes a partidas<text:reference-mark-end text:name="asignarapuntepartida"/></text:h>
                </text:list-item>
              </text:list>
            </text:list-item>
          </text:list>
        </text:list-item>
      </text:list>
      <text:p text:style-name="Text_20_body">A asignación de apuntes a partidas permite xerar de forma automática a plantilla de xustificación de gastos e ingresos que a vosa financiadora adoita esixir á finalización do mesmo. Esta Plantilla definiuse dentro do proxecto como viches no apartado<text:span text:style-name="T26"> </text:span><text:span text:style-name="T26"><text:reference-ref text:reference-format="text" text:ref-name="partidasgastos">Partidas de gastos</text:reference-ref></text:span><text:span text:style-name="T26"> </text:span>do capítulo<text:span text:style-name="T26"> </text:span><text:span text:style-name="T26"><text:reference-ref text:reference-format="chapter" text:ref-name="partidasgastos">4.1</text:reference-ref></text:span><text:span text:style-name="T26">.</text:span></text:p>
      <text:p text:style-name="Text_20_body"><draw:frame draw:style-name="fr20" draw:name="gráficos15" text:anchor-type="paragraph" svg:x="2.247cm" svg:y="0.31cm" svg:width="11.299cm" svg:height="6.606cm" draw:z-index="60"><draw:image xlink:href="Pictures/100000000000038300000203D0B6ED6C.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list text:style-name="L1" text:continue-numbering="true">
        <text:list-item>
          <text:h text:style-name="P79" text:outline-level="1">Persoalización</text:h>
          <text:list>
            <text:list-item>
              <text:h text:style-name="P88" text:outline-level="2">Ficheiros de configuración globais e locais</text:h>
            </text:list-item>
            <text:list-item>
              <text:h text:style-name="P88" text:outline-level="2">Idioma da aplicación</text:h>
            </text:list-item>
            <text:list-item>
              <text:h text:style-name="P88" text:outline-level="2">Dicionario de datos: nomes de ficheiros e campos </text:h>
            </text:list-item>
          </text:list>
        </text:list-item>
      </text:list>
      <text:p text:style-name="Text_20_body">GestiONG posúe un dicionario de datos con información sobre os distintos elementos da base de datos, por exemplo, os títulos das táboas, os tipos e descricións dos campos, o seu tamaño, o seu estilo, o seu valor por defecto, etc.</text:p>
      <text:p text:style-name="Text_20_body">Algúns dos elementos do dicionario de datos pódense persoalizar modificando uns ficheiros de texto con extensión .ddd (Dicionario De Datos) que se len ao iniciar a aplicación e que se atopan no subdirectorio database do directorio de configuración xeral ou local. Ao modificar esta información, os cambios veranse reflectidos nos menús, formularios e informes da aplicación.</text:p>
      <text:p text:style-name="Text_20_body">Adoita haber un ficheiro por cada módulo de GestiONG. Así, para o módulo de socias, o ficheiro chámase socias.ddd, para o de contabilidade, conta.ddd e así sucesivamente. Ademais, pódense crear ficheiros .ddd para cada idioma que se desexe. Basta con antepor o código da linguaxe entre guións baixos ao nome do ficheiro: por exemplo, _é_socias.ddd, _ca_conta.ddd, etc.</text:p>
      <text:p text:style-name="Text_20_body">O contido deses ficheiros é como segue:</text:p>
      <text:p text:style-name="Standard"><draw:frame draw:style-name="fr8" draw:name="Marco35" text:anchor-type="paragraph" svg:width="16.249cm" draw:z-index="61"><draw:text-box fo:min-height="0.711cm"><text:p text:style-name="Standard"><text:span text:style-name="User_20_Entry">ASOCIACION.DESC_SINGULAR=Asociación</text:span></text:p><text:p text:style-name="Standard"><text:span text:style-name="User_20_Entry">ASOCIACION.DESC_PLURAL=Asociacións</text:span></text:p><text:p text:style-name="Standard"><text:span text:style-name="User_20_Entry">ASOCIACION.FEMININA=true</text:span></text:p><text:p text:style-name="Standard"><text:span text:style-name="User_20_Entry"/></text:p><text:p text:style-name="Standard"><text:span text:style-name="User_20_Entry">ASOCIACION.CODIGO.CAPTION=Código</text:span></text:p><text:p text:style-name="Standard"><text:span text:style-name="User_20_Entry">ASOCIACION.CODIGO.DESCRIPTION=Código</text:span></text:p><text:p text:style-name="Standard"><text:span text:style-name="User_20_Entry">ASOCIACION.CODIGO.STYLE=CODE</text:span></text:p><text:p text:style-name="Standard"><text:span text:style-name="User_20_Entry">ASOCIACION.CODIGO.WIDTH=0</text:span></text:p><text:p text:style-name="Standard"><text:span text:style-name="User_20_Entry">ASOCIACION.CODIGO.DEFAULTVALUE=</text:span></text:p><text:p text:style-name="Standard"><text:span text:style-name="User_20_Entry">ASOCIACION.NOMBRE.CAPTION=Nome abreviado asociación</text:span></text:p></draw:text-box></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As primeiras tres liñas definen a táboa de asociacións, que na base de datos chámase “ASOCIACION”. O nome en singular da táboa que aparecerá en GestiONG será “Asociación”, en plural “Asociacións” e declárase que o nome é feminino. Poderíase cambiar “Asociación” por “Organización” e o cambio veríase reflectido nos menús, formularios e informes.</text:p>
      <text:p text:style-name="Standard">As seguintes liñas definen os campos da táboa de asociacións. O campo CODIGO levará por título “Código”, a súa descrición será tamén “Código”, o seu estilo “Code” e a lonxitude e o valor por defecto déixanse sen tocar. A continuación defínese o campo NOMBRE, e así sucesivamente. Un valor moi útil do dicionario de datos é <text:span text:style-name="User_20_Entry">DEFAULTVALUE</text:span>, que é o valor que tomará un campo ao ser creado, evitando deste xeito ter que introducilo cada vez que se dá de alta un rexistro. Por exemplo, se pomos <text:span text:style-name="User_20_Entry">CONTACTO.PAIS.DEFAULTVALUE=España</text:span>, cada vez que demos de alta un contacto, o seu país será España.</text:p>
      <text:p text:style-name="Standard">Inicialmente, GestiONG instala no directorio de configuración global os dicionarios de datos por defecto para diversas linguaxes. Estes ficheiros non se poden modificar normalmente, polo que para cambialos, tes que crear unha copia no teu directorio de configuración local.</text:p>
      <text:list text:style-name="L1" text:continue-numbering="true">
        <text:list-item>
          <text:h text:style-name="P79" text:outline-level="1">Informes </text:h>
        </text:list-item>
      </text:list>
      <text:p text:style-name="Text_20_body">GestiONG leva incorporado un potentísimo xerador de informes tomado dun proxecto independente chamado RTK::Reports (<text:a xlink:type="simple" xlink:href="http://reports.sourceforge.net/">http://reports.sourceforge.net</text:a>). É un xerador de informes clásico no que a plantilla do informe é un ficheiro de texto que contén tanto a disposición dos campos do informe como de onde obtelos, e pode crear informes para visualizalos na pantalla do teu computador, imprimilos e gravalos en ficheiros HTML, PDF, PostScript, etc.</text:p>
      <text:p text:style-name="Text_20_body">A maior vantaxe de RTK::Reports para a usuaria, aparte das súas numerosas opcións de impresión, é a velocidade, pois pode xerar informes de miles de rexistros en segundos. Pero onde RTK::Reports demostra a súa máxima potencia é á hora de deseñar os informes, xa que admite fórmulas, múltiples fontes de datos, parámetros, condicionais, includes, ... e moitas outras características que permiten definir informes complexos con facilidade. </text:p>
      <text:p text:style-name="Text_20_body">Desde GestiONG, pódense imprimir informes de dous xeitos:</text:p>
      <text:p text:style-name="Text_20_body">a) desde o menú Sistema-&gt;Informes accédese a todos os informes definidos para a aplicación,</text:p>
      <text:p text:style-name="Text_20_body">b) desde calquera ficheiro, co menú <text:span text:style-name="GUI_5f_ELEMENT">Rexistro-&gt;Imprimir</text:span> ou <text:span text:style-name="GUI_5f_ELEMENT">Ficheiro-&gt;Imprimir</text:span>.</text:p>
      <text:p text:style-name="Text_20_body"/>
      <text:p text:style-name="Text_20_body"/>
      <text:p text:style-name="Text_20_body"/>
      <text:p text:style-name="Text_20_body"/>
      <text:p text:style-name="Text_20_body"/>
      <text:p text:style-name="Text_20_body"/>
      <text:list text:style-name="L1" text:continue-numbering="true">
        <text:list-item>
          <text:h text:style-name="P79" text:outline-level="1">Ferramentas do sistema</text:h>
          <text:list>
            <text:list-item>
              <text:h text:style-name="P88" text:outline-level="2">Importación e exportación de datos</text:h>
            </text:list-item>
            <text:list-item>
              <text:h text:style-name="P88" text:outline-level="2">Usuarias do sistema</text:h>
            </text:list-item>
            <text:list-item>
              <text:h text:style-name="P88" text:outline-level="2">Manexando múltiples asociacións</text:h>
            </text:list-item>
            <text:list-item>
              <text:h text:style-name="P88" text:outline-level="2">Eliminando unha asociación</text:h>
            </text:list-item>
          </text:list>
        </text:list-item>
      </text:list>
      <text:p text:style-name="Text_20_body">Para eliminar todos os datos dunha asociación, tes que acceder a GestiONG como superusuaria da base de datos, xa que se non, non terías os permisos necesarios para borrar a base de datos. Polo tanto, no asistente de acceso a GestiONG (desde o menú <text:span text:style-name="GUI_5f_ELEMENT">Sistema -&gt; Asistente de acceso</text:span> ou ao iniciar o programa), escribe root no nome de usuaria e a contraseña da superusuaria do servidor MySQL. Unha vez conectada, elixe a opción <text:span text:style-name="GUI_5f_ELEMENT">Sistema -&gt; Borrar asociación</text:span>, e tras unha serie de advertencias, a asociación e a súa base de datos será borrada.</text:p>
      <text:list text:style-name="L1" text:continue-numbering="true">
        <text:list-item>
          <text:h text:style-name="P79" text:outline-level="1">Apéndices</text:h>
          <text:list>
            <text:list-item>
              <text:h text:style-name="P88" text:outline-level="2">Próximas versións</text:h>
            </text:list-item>
            <text:list-item>
              <text:h text:style-name="P88" text:outline-level="2">Uso eficiente de fiestras, botóns, teclado e rato</text:h>
            </text:list-item>
            <text:list-item>
              <text:h text:style-name="P88" text:outline-level="2">Licencia de Documentación Libre de GNU</text:h>
            </text:list-item>
          </text:list>
        </text:list-item>
      </text:list>
      <text:p text:style-name="P21"/>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1" svg:font-family="StarSymbol" style:font-charset="x-symbol"/>
    <style:font-face style:name="StarSymbol" svg:font-family="StarSymbol"/>
    <style:font-face style:name="Liberation Mono" svg:font-family="'Liberation Mono'" style:font-family-generic="modern" style:font-pitch="fixed"/>
    <style:font-face style:name="Nimbus Mono L" svg:font-family="'Nimbus Mono L'" style:font-adornments="Bold Oblique" style:font-family-generic="modern" style:font-pitch="fixed"/>
    <style:font-face style:name="Bitstream Charter" svg:font-family="'Bitstream Charter'" style:font-family-generic="roman" style:font-pitch="variable"/>
    <style:font-face style:name="Nimbus Roman No9 L" svg:font-family="'Nimbus Roman No9 L'" style:font-family-generic="roman" style:font-pitch="variable"/>
    <style:font-face style:name="DejaVu Sans" svg:font-family="'DejaVu Sans'" style:font-family-generic="swiss" style:font-pitch="variable"/>
    <style:font-face style:name="Liberation Sans" svg:font-family="'Liberation Sans'" style:font-family-generic="swiss" style:font-pitch="variable"/>
    <style:font-face style:name="DejaVu Sans1"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gl"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gl" fo:country="ES" style:letter-kerning="true" style:font-name-asian="DejaVu Sans1" style:font-size-asian="10.5pt" style:language-asian="zxx" style:country-asian="none" style:font-name-complex="DejaVu Sans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049cm" fo:text-align="justify" style:justify-single-word="false" fo:text-indent="0.3cm" style:auto-text-indent="false"/>
      <style:text-properties style:font-size-asian="10.5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DejaVu Sans" fo:font-size="14pt" style:font-name-asian="DejaVu Sans1" style:font-size-asian="14pt" style:font-name-complex="DejaVu Sans1" style:font-size-complex="14pt"/>
    </style:style>
    <style:style style:name="Heading_20_1" style:display-name="Heading 1" style:family="paragraph" style:parent-style-name="Title" style:next-style-name="Text_20_body" style:class="text" style:default-outline-level="1">
      <style:paragraph-properties fo:margin-left="0cm" fo:margin-right="0cm" fo:text-align="start" style:justify-single-word="false" fo:text-indent="0cm" style:auto-text-indent="false"/>
      <style:text-properties fo:font-size="115%" fo:font-weight="bold" style:font-size-asian="115%" style:font-weight-asian="bold" style:font-size-complex="115%" style:font-weight-complex="bold"/>
    </style:style>
    <style:style style:name="Heading_20_2" style:display-name="Heading 2" style:family="paragraph" style:parent-style-name="Title" style:next-style-name="Text_20_body" style:class="text" style:default-outline-level="2">
      <style:paragraph-properties fo:margin-left="0cm" fo:margin-right="0cm" fo:text-indent="0cm" style:auto-text-indent="false"/>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class="text" style:default-outline-level="3">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class="text" style:default-outline-level="4">
      <style:text-properties fo:font-size="85%" fo:font-style="italic" fo:font-weight="bold" style:font-size-asian="85%" style:font-style-asian="italic" style:font-weight-asian="normal" style:font-size-complex="85%" style:font-style-complex="italic" style:font-weight-complex="normal"/>
    </style:style>
    <style:style style:name="List" style:family="paragraph" style:parent-style-name="Text_20_body" style:class="list">
      <style:text-properties style:font-size-asian="12pt"/>
    </style:style>
    <style:style style:name="Header" style:family="paragraph" style:parent-style-name="Standard" style:class="extra">
      <style:paragraph-properties fo:margin-left="0cm" fo:margin-right="0cm" fo:text-indent="0cm" style:auto-text-indent="false"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fo:margin-left="0cm" fo:margin-right="0cm" fo:text-indent="0cm" style:auto-text-indent="fals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llustration" style:family="paragraph" style:parent-style-name="Caption" style:class="extra">
      <style:paragraph-properties fo:margin-left="0cm" fo:margin-right="0cm" fo:text-indent="0cm" style:auto-text-indent="false"/>
      <style:text-properties fo:font-size="10pt" style:font-weight-asian="normal" style:font-weight-complex="normal"/>
    </style:style>
    <style:style style:name="Text" style:family="paragraph" style:parent-style-name="Caption" style:class="extra">
      <style:text-properties fo:font-weight="bold" style:font-weight-asian="normal" style:font-weight-complex="normal"/>
    </style:style>
    <style:style style:name="Frame_20_contents" style:display-name="Frame contents" style:family="paragraph" style:parent-style-name="Text_20_body" style:class="extra">
      <style:paragraph-properties fo:margin-top="0cm" fo:margin-bottom="0cm"/>
      <style:text-properties fo:font-size="10pt" style:font-size-asian="10.5pt"/>
    </style:style>
    <style:style style:name="Index" style:family="paragraph" style:parent-style-name="Standard" style:class="index">
      <style:paragraph-properties text:number-lines="false" text:line-number="0"/>
      <style:text-properties style:font-size-asian="12pt"/>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le" style:family="paragraph" style:parent-style-name="Standard" style:next-style-name="Text_20_body" style:class="chapter">
      <style:paragraph-properties fo:margin-top="0.423cm" fo:margin-bottom="0.212cm" fo:keep-with-next="always"/>
      <style:text-properties style:font-name="Liberation Sans" fo:font-size="14pt" style:font-name-asian="DejaVu Sans1" style:font-size-asian="14pt" style:font-name-complex="DejaVu Sans1"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ulo_20_de_20_marco" style:display-name="Titulo de marco" style:family="paragraph" style:parent-style-name="Caption" style:class="extra">
      <style:paragraph-properties fo:margin-top="0.109cm" fo:margin-bottom="0.109cm" fo:text-align="center" style:justify-single-word="false"/>
      <style:text-properties fo:font-weight="bold" style:font-weight-asian="normal" style:font-weight-complex="normal"/>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Citation" style:family="text">
      <style:text-properties fo:font-style="italic" style:font-style-asian="italic" style:font-style-complex="italic"/>
    </style:style>
    <style:style style:name="Source_20_Text" style:display-name="Source Text" style:family="text">
      <style:text-properties style:font-name="Liberation Mono" style:font-name-asian="Liberation Mono" style:font-name-complex="Liberation Mono"/>
    </style:style>
    <style:style style:name="Example" style:family="text">
      <style:text-properties style:font-name="Liberation Mono" style:font-name-asian="Liberation Mono" style:font-name-complex="Liberation Mono"/>
    </style:style>
    <style:style style:name="User_20_Entry" style:display-name="User Entry" style:family="text">
      <style:text-properties style:font-name="Liberation Mono" fo:font-size="11pt" style:font-name-asian="Liberation Mono" style:font-name-complex="Liberation Mono"/>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style:font-name-asian="Liberation Mono" style:font-name-complex="Liberation Mono"/>
    </style:style>
    <style:style style:name="GUI_5f_ELEMENT" style:display-name="GUI_ELEMENT" style:family="text">
      <style:text-properties style:font-name="Bitstream Charter" fo:font-size="11pt" fo:font-style="italic" fo:font-weight="bold" fo:background-color="transparent" style:font-size-asian="10pt" style:font-weight-asian="bold" style:font-size-complex="10pt" style:font-weight-complex="bold"/>
    </style:style>
    <style:style style:name="GUI_5f_ELEMENT_5f_REDUCED" style:display-name="GUI_ELEMENT_REDUCED" style:family="text" style:parent-style-name="GUI_5f_ELEMENT">
      <style:text-properties style:font-name="Bitstream Charter" fo:font-size="8pt" fo:font-weight="bold" fo:background-color="transparent" style:font-size-asian="10pt" style:font-weight-asian="bold" style:font-size-complex="10pt" style:font-weight-complex="bold"/>
    </style:style>
    <style:style style:name="konsole-comment" style:family="text" style:parent-style-name="User_20_Entry">
      <style:text-properties style:font-name="Liberation Mono" fo:font-size="7pt" fo:font-style="italic" style:font-name-asian="Liberation Mono" style:font-size-asian="7pt" style:font-style-asian="italic" style:font-name-complex="Liberation Mono" style:font-size-complex="7pt" style:font-style-complex="italic"/>
    </style:style>
    <style:style style:name="nombre_5f_programa" style:display-name="nombre_programa" style:family="text">
      <style:text-properties style:font-name="Nimbus Mono L" fo:font-style="oblique" fo:font-weight="bold"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prefix="Capítulo " style:num-suffix=". " style:num-format="1">
        <style:list-level-properties text:space-before="0.635cm" text:min-label-distance="0.381cm"/>
      </text:outline-level-style>
      <text:outline-level-style text:level="2" style:num-suffix=". " style:num-format="1" text:display-levels="2">
        <style:list-level-properties text:space-before="0.635cm" text:min-label-distance="0.381cm"/>
      </text:outline-level-style>
      <text:outline-level-style text:level="3" style:num-suffix=". " style:num-format="1" text:display-levels="3">
        <style:list-level-properties text:space-before="0.635cm" text:min-label-distance="0.381cm"/>
      </text:outline-level-style>
      <text:outline-level-style text:level="4" style:num-format="">
        <style:list-level-properties text:space-before="0.635cm" text:min-label-distance="0.381cm"/>
      </text:outline-level-style>
      <text:outline-level-style text:level="5" style:num-format="">
        <style:list-level-properties text:space-before="0.635cm" text:min-label-distance="0.381cm"/>
      </text:outline-level-style>
      <text:outline-level-style text:level="6" style:num-format="">
        <style:list-level-properties text:space-before="0.635cm" text:min-label-distance="0.381cm"/>
      </text:outline-level-style>
      <text:outline-level-style text:level="7" style:num-format="">
        <style:list-level-properties text:space-before="0.635cm" text:min-label-distance="0.381cm"/>
      </text:outline-level-style>
      <text:outline-level-style text:level="8" style:num-format="">
        <style:list-level-properties text:space-before="0.635cm" text:min-label-distance="0.381cm"/>
      </text:outline-level-style>
      <text:outline-level-style text:level="9" style:num-format="">
        <style:list-level-properties text:space-before="0.635cm" text:min-label-distance="0.381cm"/>
      </text:outline-level-style>
      <text:outline-level-style text:level="10" style:num-format="">
        <style:list-level-properties text:space-before="0.635cm"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1" style:family="text">
      <style:text-properties fo:font-style="italic" fo:font-weight="normal" style:font-style-asian="italic" style:font-weight-asian="normal" style:font-style-complex="italic" style:font-weight-complex="normal"/>
    </style:style>
    <style:style style:name="T2" style:family="text">
      <style:text-properties fo:font-size="10pt" fo:font-style="italic" fo:font-weight="normal" style:font-size-asian="10pt" style:font-style-asian="italic" style:font-weight-asian="normal" style:font-size-complex="10pt" style:font-style-complex="italic" style:font-weight-complex="normal"/>
    </style:style>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style:page-layout style:name="pm2">
      <style:page-layout-properties fo:page-width="21.001cm" fo:page-height="29.7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footer>
        <text:p text:style-name="Header"><text:span text:style-name="Page_20_Number"><text:span text:style-name="T1"><text:s/></text:span></text:span><text:span text:style-name="Page_20_Number"><text:span text:style-name="T2">v0.3.3-beta, 17-Mar-2008<text:tab/>Manual da usuaria de GestiONG<text:tab/>Páxina </text:span></text:span><text:span text:style-name="T2"><text:page-number text:select-page="current"/></text:span></text:p>
      </style:footer>
    </style:master-page>
    <style:master-page style:name="First_20_Page" style:display-name="First Page" style:page-layout-name="pm2" style:next-style-name="Standard"/>
    <style:master-page style:name="Primera_20_primera_20_pagina" style:display-name="Primera primera pagina" style:page-layout-name="pm3" style:next-style-name="First_20_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Linux OpenOffice.org_project/680m14$Build-9134</meta:generator>
    <meta:creation-date>2008-02-08T22:14:50</meta:creation-date>
    <dc:creator>Miguel Bouzada</dc:creator>
    <dc:date>2008-08-07T09:07:56</dc:date>
    <dc:language>gl-ES</dc:language>
    <meta:editing-cycles>174</meta:editing-cycles>
    <meta:editing-duration>P1DT14H0M37S</meta:editing-duration>
    <meta:user-defined meta:name="Info 1"/>
    <meta:user-defined meta:name="Info 2"/>
    <meta:user-defined meta:name="Info 3"/>
    <meta:user-defined meta:name="Info 4"/>
    <meta:document-statistic meta:table-count="0" meta:image-count="23" meta:object-count="0" meta:page-count="36" meta:paragraph-count="395" meta:word-count="7730" meta:character-count="48183"/>
  </office:meta>
</office:document-meta>
</file>