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text/xml" manifest:full-path="content.xml"/>
  <manifest:file-entry manifest:media-type="application/binary" manifest:full-path="layout-cache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font-face-decls>
    <style:font-face style:name="Arial" svg:font-family="Arial"/>
    <style:font-face style:name="Times New Roman1" svg:font-family="'Times New Roman'"/>
    <style:font-face style:name="Times New Roman" svg:font-family="'Times New Roman'" style:font-family-generic="roman" style:font-pitch="variable"/>
    <style:font-face style:name="DejaVu Sans" svg:font-family="'DejaVu Sans'" style:font-family-generic="system" style:font-pitch="variable"/>
  </office:font-face-decls>
  <office:automatic-styles>
    <style:style style:name="Táboa1" style:family="table">
      <style:table-properties style:width="17cm" table:align="margins" style:writing-mode="lr-tb"/>
    </style:style>
    <style:style style:name="Táboa1.A" style:family="table-column">
      <style:table-column-properties style:column-width="3.828cm" style:rel-column-width="2170*"/>
    </style:style>
    <style:style style:name="Táboa1.B" style:family="table-column">
      <style:table-column-properties style:column-width="3.634cm" style:rel-column-width="2060*"/>
    </style:style>
    <style:style style:name="Táboa1.C" style:family="table-column">
      <style:table-column-properties style:column-width="1.799cm" style:rel-column-width="1020*"/>
    </style:style>
    <style:style style:name="Táboa1.D" style:family="table-column">
      <style:table-column-properties style:column-width="1.64cm" style:rel-column-width="930*"/>
    </style:style>
    <style:style style:name="Táboa1.E" style:family="table-column">
      <style:table-column-properties style:column-width="6.1cm" style:rel-column-width="3458*"/>
    </style:style>
    <style:style style:name="Táboa1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áboa1.E1" style:family="table-cell">
      <style:table-cell-properties style:vertical-align="middle" fo:padding="0.097cm" fo:border="0.002cm solid #000000"/>
    </style:style>
    <style:style style:name="Táboa1.A2" style:family="table-cell">
      <style:table-cell-properties fo:padding="0.097cm" fo:border-left="0.002cm solid #000000" fo:border-right="none" fo:border-top="none" fo:border-bottom="0.002cm solid #000000"/>
    </style:style>
    <style:style style:name="Táboa1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áboa2" style:family="table">
      <style:table-properties style:width="17cm" table:align="margins" style:writing-mode="lr-tb"/>
    </style:style>
    <style:style style:name="Táboa2.A" style:family="table-column">
      <style:table-column-properties style:column-width="3.81cm" style:rel-column-width="2160*"/>
    </style:style>
    <style:style style:name="Táboa2.B" style:family="table-column">
      <style:table-column-properties style:column-width="3.634cm" style:rel-column-width="2060*"/>
    </style:style>
    <style:style style:name="Táboa2.C" style:family="table-column">
      <style:table-column-properties style:column-width="1.729cm" style:rel-column-width="980*"/>
    </style:style>
    <style:style style:name="Táboa2.D" style:family="table-column">
      <style:table-column-properties style:column-width="0.088cm" style:rel-column-width="50*"/>
    </style:style>
    <style:style style:name="Táboa2.E" style:family="table-column">
      <style:table-column-properties style:column-width="1.64cm" style:rel-column-width="930*"/>
    </style:style>
    <style:style style:name="Táboa2.F" style:family="table-column">
      <style:table-column-properties style:column-width="6.1cm" style:rel-column-width="3458*"/>
    </style:style>
    <style:style style:name="Táboa2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áboa2.F1" style:family="table-cell">
      <style:table-cell-properties style:vertical-align="middle" fo:padding="0.097cm" fo:border="0.002cm solid #000000"/>
    </style:style>
    <style:style style:name="Táboa2.A2" style:family="table-cell">
      <style:table-cell-properties fo:padding="0.097cm" fo:border-left="0.002cm solid #000000" fo:border-right="none" fo:border-top="none" fo:border-bottom="0.002cm solid #000000"/>
    </style:style>
    <style:style style:name="Táboa2.F2" style:family="table-cell">
      <style:table-cell-properties fo:padding="0.097cm" fo:border-left="0.002cm solid #000000" fo:border-right="0.002cm solid #000000" fo:border-top="none" fo:border-bottom="0.002cm solid #000000"/>
    </style:style>
    <style:style style:name="Táboa3" style:family="table">
      <style:table-properties style:width="17cm" table:align="margins" style:writing-mode="lr-tb"/>
    </style:style>
    <style:style style:name="Táboa3.A" style:family="table-column">
      <style:table-column-properties style:column-width="3.792cm" style:rel-column-width="2150*"/>
    </style:style>
    <style:style style:name="Táboa3.B" style:family="table-column">
      <style:table-column-properties style:column-width="3.634cm" style:rel-column-width="2060*"/>
    </style:style>
    <style:style style:name="Táboa3.C" style:family="table-column">
      <style:table-column-properties style:column-width="1.817cm" style:rel-column-width="1030*"/>
    </style:style>
    <style:style style:name="Táboa3.D" style:family="table-column">
      <style:table-column-properties style:column-width="1.658cm" style:rel-column-width="940*"/>
    </style:style>
    <style:style style:name="Táboa3.E" style:family="table-column">
      <style:table-column-properties style:column-width="6.1cm" style:rel-column-width="3458*"/>
    </style:style>
    <style:style style:name="Táboa3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áboa3.E1" style:family="table-cell">
      <style:table-cell-properties style:vertical-align="middle" fo:padding="0.097cm" fo:border="0.002cm solid #000000"/>
    </style:style>
    <style:style style:name="Táboa3.A2" style:family="table-cell">
      <style:table-cell-properties fo:padding="0.097cm" fo:border-left="0.002cm solid #000000" fo:border-right="none" fo:border-top="none" fo:border-bottom="0.002cm solid #000000"/>
    </style:style>
    <style:style style:name="Táboa3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áboa4" style:family="table">
      <style:table-properties style:width="17cm" table:align="margins" style:writing-mode="lr-tb"/>
    </style:style>
    <style:style style:name="Táboa4.A" style:family="table-column">
      <style:table-column-properties style:column-width="3.775cm" style:rel-column-width="2140*"/>
    </style:style>
    <style:style style:name="Táboa4.B" style:family="table-column">
      <style:table-column-properties style:column-width="3.634cm" style:rel-column-width="2060*"/>
    </style:style>
    <style:style style:name="Táboa4.C" style:family="table-column">
      <style:table-column-properties style:column-width="1.817cm" style:rel-column-width="1030*"/>
    </style:style>
    <style:style style:name="Táboa4.D" style:family="table-column">
      <style:table-column-properties style:column-width="1.658cm" style:rel-column-width="940*"/>
    </style:style>
    <style:style style:name="Táboa4.E" style:family="table-column">
      <style:table-column-properties style:column-width="6.117cm" style:rel-column-width="3468*"/>
    </style:style>
    <style:style style:name="Táboa4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áboa4.E1" style:family="table-cell">
      <style:table-cell-properties style:vertical-align="middle" fo:padding="0.097cm" fo:border="0.002cm solid #000000"/>
    </style:style>
    <style:style style:name="Táboa4.A2" style:family="table-cell">
      <style:table-cell-properties fo:padding="0.097cm" fo:border-left="0.002cm solid #000000" fo:border-right="none" fo:border-top="none" fo:border-bottom="0.002cm solid #000000"/>
    </style:style>
    <style:style style:name="Táboa4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áboa5" style:family="table">
      <style:table-properties style:width="17cm" table:align="margins" style:writing-mode="lr-tb"/>
    </style:style>
    <style:style style:name="Táboa5.A" style:family="table-column">
      <style:table-column-properties style:column-width="3.757cm" style:rel-column-width="2130*"/>
    </style:style>
    <style:style style:name="Táboa5.B" style:family="table-column">
      <style:table-column-properties style:column-width="3.651cm" style:rel-column-width="2070*"/>
    </style:style>
    <style:style style:name="Táboa5.C" style:family="table-column">
      <style:table-column-properties style:column-width="1.799cm" style:rel-column-width="1020*"/>
    </style:style>
    <style:style style:name="Táboa5.D" style:family="table-column">
      <style:table-column-properties style:column-width="1.676cm" style:rel-column-width="950*"/>
    </style:style>
    <style:style style:name="Táboa5.E" style:family="table-column">
      <style:table-column-properties style:column-width="6.117cm" style:rel-column-width="3468*"/>
    </style:style>
    <style:style style:name="Táboa5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áboa5.E1" style:family="table-cell">
      <style:table-cell-properties style:vertical-align="middle" fo:padding="0.097cm" fo:border="0.002cm solid #000000"/>
    </style:style>
    <style:style style:name="Táboa5.A2" style:family="table-cell">
      <style:table-cell-properties fo:padding="0.097cm" fo:border-left="0.002cm solid #000000" fo:border-right="none" fo:border-top="none" fo:border-bottom="0.002cm solid #000000"/>
    </style:style>
    <style:style style:name="Táboa5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áboa6" style:family="table">
      <style:table-properties style:width="17cm" table:align="margins" style:writing-mode="lr-tb"/>
    </style:style>
    <style:style style:name="Táboa6.A" style:family="table-column">
      <style:table-column-properties style:column-width="3.739cm" style:rel-column-width="2120*"/>
    </style:style>
    <style:style style:name="Táboa6.B" style:family="table-column">
      <style:table-column-properties style:column-width="3.651cm" style:rel-column-width="2070*"/>
    </style:style>
    <style:style style:name="Táboa6.C" style:family="table-column">
      <style:table-column-properties style:column-width="1.799cm" style:rel-column-width="1020*"/>
    </style:style>
    <style:style style:name="Táboa6.D" style:family="table-column">
      <style:table-column-properties style:column-width="1.711cm" style:rel-column-width="970*"/>
    </style:style>
    <style:style style:name="Táboa6.E" style:family="table-column">
      <style:table-column-properties style:column-width="6.1cm" style:rel-column-width="3458*"/>
    </style:style>
    <style:style style:name="Táboa6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áboa6.E1" style:family="table-cell">
      <style:table-cell-properties style:vertical-align="middle" fo:padding="0.097cm" fo:border="0.002cm solid #000000"/>
    </style:style>
    <style:style style:name="Táboa6.A2" style:family="table-cell">
      <style:table-cell-properties fo:padding="0.097cm" fo:border-left="0.002cm solid #000000" fo:border-right="none" fo:border-top="none" fo:border-bottom="0.002cm solid #000000"/>
    </style:style>
    <style:style style:name="Táboa6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áboa7" style:family="table">
      <style:table-properties style:width="17cm" table:align="margins" style:writing-mode="lr-tb"/>
    </style:style>
    <style:style style:name="Táboa7.A" style:family="table-column">
      <style:table-column-properties style:column-width="3.722cm" style:rel-column-width="2110*"/>
    </style:style>
    <style:style style:name="Táboa7.B" style:family="table-column">
      <style:table-column-properties style:column-width="3.651cm" style:rel-column-width="2070*"/>
    </style:style>
    <style:style style:name="Táboa7.C" style:family="table-column">
      <style:table-column-properties style:column-width="1.799cm" style:rel-column-width="1020*"/>
    </style:style>
    <style:style style:name="Táboa7.D" style:family="table-column">
      <style:table-column-properties style:column-width="1.746cm" style:rel-column-width="990*"/>
    </style:style>
    <style:style style:name="Táboa7.E" style:family="table-column">
      <style:table-column-properties style:column-width="6.082cm" style:rel-column-width="3448*"/>
    </style:style>
    <style:style style:name="Táboa7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áboa7.C1" style:family="table-cell">
      <style:table-cell-properties fo:padding="0.097cm" fo:border-left="0.002cm solid #000000" fo:border-right="none" fo:border-top="0.002cm solid #000000" fo:border-bottom="0.002cm solid #000000"/>
    </style:style>
    <style:style style:name="Táboa7.E1" style:family="table-cell">
      <style:table-cell-properties style:vertical-align="middle" fo:padding="0.097cm" fo:border="0.002cm solid #000000"/>
    </style:style>
    <style:style style:name="Táboa7.A2" style:family="table-cell">
      <style:table-cell-properties fo:padding="0.097cm" fo:border-left="0.002cm solid #000000" fo:border-right="none" fo:border-top="none" fo:border-bottom="0.002cm solid #000000"/>
    </style:style>
    <style:style style:name="Táboa7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áboa8" style:family="table">
      <style:table-properties style:width="17cm" table:align="margins" style:writing-mode="lr-tb"/>
    </style:style>
    <style:style style:name="Táboa8.A" style:family="table-column">
      <style:table-column-properties style:column-width="3.704cm" style:rel-column-width="2100*"/>
    </style:style>
    <style:style style:name="Táboa8.B" style:family="table-column">
      <style:table-column-properties style:column-width="3.651cm" style:rel-column-width="2070*"/>
    </style:style>
    <style:style style:name="Táboa8.C" style:family="table-column">
      <style:table-column-properties style:column-width="1.799cm" style:rel-column-width="1020*"/>
    </style:style>
    <style:style style:name="Táboa8.D" style:family="table-column">
      <style:table-column-properties style:column-width="1.782cm" style:rel-column-width="1010*"/>
    </style:style>
    <style:style style:name="Táboa8.E" style:family="table-column">
      <style:table-column-properties style:column-width="6.064cm" style:rel-column-width="3438*"/>
    </style:style>
    <style:style style:name="Táboa8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áboa8.C1" style:family="table-cell">
      <style:table-cell-properties fo:padding="0.097cm" fo:border-left="0.002cm solid #000000" fo:border-right="none" fo:border-top="0.002cm solid #000000" fo:border-bottom="0.002cm solid #000000"/>
    </style:style>
    <style:style style:name="Táboa8.E1" style:family="table-cell">
      <style:table-cell-properties style:vertical-align="middle" fo:padding="0.097cm" fo:border="0.002cm solid #000000"/>
    </style:style>
    <style:style style:name="Táboa8.A2" style:family="table-cell">
      <style:table-cell-properties fo:padding="0.097cm" fo:border-left="0.002cm solid #000000" fo:border-right="none" fo:border-top="none" fo:border-bottom="0.002cm solid #000000"/>
    </style:style>
    <style:style style:name="Táboa8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áboa9" style:family="table">
      <style:table-properties style:width="16.969cm" fo:margin-left="0.028cm" fo:margin-right="0.004cm" table:align="margins" style:writing-mode="lr-tb"/>
    </style:style>
    <style:style style:name="Táboa9.A" style:family="table-column">
      <style:table-column-properties style:column-width="3.651cm" style:rel-column-width="2070*"/>
    </style:style>
    <style:style style:name="Táboa9.C" style:family="table-column">
      <style:table-column-properties style:column-width="1.817cm" style:rel-column-width="1030*"/>
    </style:style>
    <style:style style:name="Táboa9.D" style:family="table-column">
      <style:table-column-properties style:column-width="1.799cm" style:rel-column-width="1020*"/>
    </style:style>
    <style:style style:name="Táboa9.E" style:family="table-column">
      <style:table-column-properties style:column-width="6.05cm" style:rel-column-width="3430*"/>
    </style:style>
    <style:style style:name="Táboa9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áboa9.C1" style:family="table-cell">
      <style:table-cell-properties fo:padding="0.097cm" fo:border-left="0.002cm solid #000000" fo:border-right="none" fo:border-top="0.002cm solid #000000" fo:border-bottom="0.002cm solid #000000"/>
    </style:style>
    <style:style style:name="Táboa9.E1" style:family="table-cell">
      <style:table-cell-properties style:vertical-align="middle" fo:padding="0.097cm" fo:border="0.002cm solid #000000"/>
    </style:style>
    <style:style style:name="Táboa9.A2" style:family="table-cell">
      <style:table-cell-properties fo:padding="0.097cm" fo:border-left="0.002cm solid #000000" fo:border-right="none" fo:border-top="none" fo:border-bottom="0.002cm solid #000000"/>
    </style:style>
    <style:style style:name="Táboa9.E2" style:family="table-cell">
      <style:table-cell-properties fo:padding="0.097cm" fo:border-left="0.002cm solid #000000" fo:border-right="0.002cm solid #000000" fo:border-top="none" fo:border-bottom="0.002cm solid #000000"/>
    </style:style>
    <style:style style:name="Táboa10" style:family="table">
      <style:table-properties style:width="17cm" table:align="margins" style:writing-mode="lr-tb"/>
    </style:style>
    <style:style style:name="Táboa10.A" style:family="table-column">
      <style:table-column-properties style:column-width="3.704cm" style:rel-column-width="2100*"/>
    </style:style>
    <style:style style:name="Táboa10.B" style:family="table-column">
      <style:table-column-properties style:column-width="3.651cm" style:rel-column-width="2070*"/>
    </style:style>
    <style:style style:name="Táboa10.C" style:family="table-column">
      <style:table-column-properties style:column-width="1.782cm" style:rel-column-width="1010*"/>
    </style:style>
    <style:style style:name="Táboa10.D" style:family="table-column">
      <style:table-column-properties style:column-width="1.817cm" style:rel-column-width="1030*"/>
    </style:style>
    <style:style style:name="Táboa10.E" style:family="table-column">
      <style:table-column-properties style:column-width="6.047cm" style:rel-column-width="3428*"/>
    </style:style>
    <style:style style:name="Táboa10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áboa10.C1" style:family="table-cell">
      <style:table-cell-properties fo:padding="0.097cm" fo:border-left="0.002cm solid #000000" fo:border-right="none" fo:border-top="0.002cm solid #000000" fo:border-bottom="0.002cm solid #000000"/>
    </style:style>
    <style:style style:name="Táboa10.E1" style:family="table-cell">
      <style:table-cell-properties style:vertical-align="middle" fo:padding="0.097cm" fo:border="0.002cm solid #000000"/>
    </style:style>
    <style:style style:name="Táboa10.A2" style:family="table-cell">
      <style:table-cell-properties fo:padding="0.097cm" fo:border-left="0.002cm solid #000000" fo:border-right="none" fo:border-top="none" fo:border-bottom="0.002cm solid #000000"/>
    </style:style>
    <style:style style:name="Táboa10.E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Preformatted_20_Text">
      <style:text-properties style:font-name="Times New Roman1" fo:font-size="10pt"/>
    </style:style>
    <style:style style:name="P2" style:family="paragraph" style:parent-style-name="Preformatted_20_Text">
      <style:paragraph-properties fo:text-align="center" style:justify-single-word="false"/>
      <style:text-properties style:font-name="Times New Roman1" fo:font-size="10pt"/>
    </style:style>
    <style:style style:name="P3" style:family="paragraph" style:parent-style-name="Preformatted_20_Text">
      <style:paragraph-properties fo:text-align="center" style:justify-single-word="false"/>
      <style:text-properties style:font-name="Times New Roman1" fo:font-size="10pt" fo:font-weight="bold" style:font-weight-asian="bold" style:font-weight-complex="bold"/>
    </style:style>
    <style:style style:name="P4" style:family="paragraph" style:parent-style-name="Preformatted_20_Text">
      <style:text-properties style:font-name="Times New Roman1" fo:font-size="8pt" style:font-size-asian="8pt" style:font-size-complex="8pt"/>
    </style:style>
    <style:style style:name="P5" style:family="paragraph" style:parent-style-name="Preformatted_20_Text">
      <style:paragraph-properties fo:text-align="center" style:justify-single-word="false"/>
      <style:text-properties style:font-name="Times New Roman1" fo:font-size="8pt" fo:font-weight="bold" style:font-size-asian="8pt" style:font-weight-asian="bold" style:font-size-complex="8pt" style:font-weight-complex="bold"/>
    </style:style>
    <style:style style:name="P6" style:family="paragraph" style:parent-style-name="Preformatted_20_Text">
      <style:text-properties style:font-name="Times New Roman1" fo:font-size="9pt" style:font-size-asian="9pt" style:font-size-complex="9pt"/>
    </style:style>
    <style:style style:name="P7" style:family="paragraph" style:parent-style-name="Preformatted_20_Text">
      <style:text-properties fo:color="#ff0000" style:font-name="Times New Roman1" fo:font-size="10pt"/>
    </style:style>
    <style:style style:name="P8" style:family="paragraph" style:parent-style-name="Preformatted_20_Text">
      <style:paragraph-properties fo:margin-left="0.009cm" fo:margin-right="-0.132cm" fo:text-indent="0cm" style:auto-text-indent="false"/>
      <style:text-properties style:font-name="Times New Roman1" fo:font-size="10pt"/>
    </style:style>
    <style:style style:name="P9" style:family="paragraph" style:parent-style-name="Preformatted_20_Text">
      <style:paragraph-properties fo:margin-left="0.009cm" fo:margin-right="-0.132cm" fo:text-indent="0cm" style:auto-text-indent="false"/>
      <style:text-properties fo:color="#ff0000" style:font-name="Times New Roman1" fo:font-size="10pt"/>
    </style:style>
    <style:style style:name="P10" style:family="paragraph" style:parent-style-name="Preformatted_20_Text">
      <style:paragraph-properties fo:margin-top="0cm" fo:margin-bottom="0.199cm"/>
    </style:style>
    <style:style style:name="P11" style:family="paragraph" style:parent-style-name="Table_20_Contents">
      <style:text-properties style:font-name="Times New Roman1" fo:font-size="10pt"/>
    </style:style>
    <style:style style:name="P12" style:family="paragraph" style:parent-style-name="Table_20_Contents">
      <style:text-properties style:font-name="Times New Roman1" fo:font-size="9pt" style:font-size-asian="9pt" style:font-size-complex="9pt"/>
    </style:style>
    <style:style style:name="P13" style:family="paragraph" style:parent-style-name="Heading_20_1">
      <style:paragraph-properties fo:margin-top="0cm" fo:margin-bottom="0.199cm"/>
    </style:style>
    <style:style style:name="P14" style:family="paragraph" style:parent-style-name="Heading_20_2">
      <style:paragraph-properties fo:margin-top="0cm" fo:margin-bottom="0.199cm"/>
    </style:style>
    <style:style style:name="T1" style:family="text">
      <style:text-properties fo:color="#000000"/>
    </style:style>
    <style:style style:name="T2" style:family="text">
      <style:text-properties fo:color="#000000" style:font-name="Times New Roman1" fo:font-size="10pt" fo:language="zxx" fo:country="none" fo:font-weight="normal"/>
    </style:style>
    <style:style style:name="T3" style:family="text">
      <style:text-properties style:font-name="Times New Roman1"/>
    </style:style>
    <style:style style:name="T4" style:family="text">
      <style:text-properties fo:font-size="10pt"/>
    </style:style>
    <style:style style:name="T5" style:family="text">
      <style:text-properties fo:language="zxx" fo:country="none"/>
    </style:style>
    <style:style style:name="T6" style:family="text">
      <style:text-properties fo:font-weight="normal"/>
    </style:style>
    <style:style style:name="T7" style:family="text">
      <style:text-properties fo:font-style="italic" style:font-style-asian="italic" style:font-style-complex="italic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Section1">
        <text:h text:style-name="P13" text:outline-level="1">Os formatos de papel anglosaxóns</text:h>
        <text:p text:style-name="P10">O conxunto de medidas e formatos de papel vixentes no mundo anglosaxón é case todo menos un sistema. É unha mesturanza difícil de encadrar. Este é un resumo, sacado de acó e de acolá, das principais medidas. Poida que varios dos formatos citados estean en desuso desde fai tempo.</text:p>
        <text:p text:style-name="P10">Na actualidade hai dúas series principais: O Sistema Imperial Británico de Medidas (British Imperial System) e o Sistema Tradicional de Medidas Estadounidense (U.S. Customary System).</text:p>
        <text:p text:style-name="P10">O Sistema Imperial Británico de Medidas foi unha sistematización do marasmo de medidas existentes en Gran Bretaña feita en 1824, baixo o reinado de Jorge IV, coa chamada “Lei de Pesos e Medidas” (Weights and Measures Act ).</text:p>
        <text:p text:style-name="P10">Ademais, para complicar aínda máis as cousas, existen series paralelas de medidas adaptadas ao sistema métrico (<text:span text:style-name="T7">metrized series</text:span> ou <text:span text:style-name="T7">metrized formats</text:span>).</text:p>
        <text:h text:style-name="P14" text:outline-level="2">As series imperiais de formatos</text:h>
        <text:p text:style-name="P10">Existen varios grupos de formatos imperiais que se van dividindo pola metade (o que varía o seu formato). Estas son as principais medidas. Cando se di que un formato é “novo” adóitase facer referencia a folla xa cortada para uso final (trimmed), mentres que o “vello” (old) fai referencia a folla sen cortar (untrimmed). Nalgúns casos, as fontes discrepan ata nos tamaños. Algúns son formatos para impresión e outros para uso “artístico” ou “escritura”.</text:p>
        <text:p text:style-name="P10">Comparado coas series ISO, todo é tan confuso que dubido que ninguén salvo un impresor anglosaxón moi avezado saiba manexarse nesta lea, sinceiramente. Eu, persoalmente, recoñézome incapaz.</text:p>
        <text:p text:style-name="P10">Nos cadros seguintes aredondaronse as medidas en mm. (derivadas das que constan en polgadas. 1 polgada = 25,4 mm).</text:p>
        <text:h text:style-name="Heading_20_3" text:outline-level="3">Serie Elephant</text:h>
        <table:table table:name="Táboa1" table:style-name="Táboa1">
          <table:table-column table:style-name="Táboa1.A"/>
          <table:table-column table:style-name="Táboa1.B"/>
          <table:table-column table:style-name="Táboa1.C"/>
          <table:table-column table:style-name="Táboa1.D"/>
          <table:table-column table:style-name="Táboa1.E"/>
          <table:table-row>
            <table:table-cell table:style-name="Táboa1.A1" table:number-rows-spanned="2" office:value-type="string">
              <text:p text:style-name="P3">Nome orixinal</text:p>
            </table:table-cell>
            <table:table-cell table:style-name="Táboa1.A1" table:number-rows-spanned="2" office:value-type="string">
              <text:p text:style-name="P3">Proposta de tradución</text:p>
            </table:table-cell>
            <table:table-cell table:style-name="Táboa1.A1" table:number-columns-spanned="2" office:value-type="string">
              <text:p text:style-name="P5"><text:s/>Tamaño</text:p>
            </table:table-cell>
            <table:covered-table-cell/>
            <table:table-cell table:style-name="Táboa1.E1" table:number-rows-spanned="2" office:value-type="string">
              <text:p text:style-name="P3">Comentarios</text:p>
            </table:table-cell>
          </table:table-row>
          <table:table-row>
            <table:covered-table-cell/>
            <table:covered-table-cell/>
            <table:table-cell table:style-name="Táboa1.A2" office:value-type="string">
              <text:p text:style-name="P5">mm.</text:p>
            </table:table-cell>
            <table:table-cell table:style-name="Táboa1.A2" office:value-type="string">
              <text:p text:style-name="P5">Polgadas</text:p>
            </table:table-cell>
            <table:covered-table-cell/>
          </table:table-row>
          <table:table-row>
            <table:table-cell table:style-name="Táboa1.A2" office:value-type="string">
              <text:p text:style-name="P1">Double Elephant </text:p>
            </table:table-cell>
            <table:table-cell table:style-name="Táboa1.A2" office:value-type="string">
              <text:p text:style-name="P7">Dobre Elephant</text:p>
            </table:table-cell>
            <table:table-cell table:style-name="Táboa1.A2" office:value-type="string">
              <text:p text:style-name="P4">1.016× 686</text:p>
            </table:table-cell>
            <table:table-cell table:style-name="Táboa1.A2" office:value-type="string">
              <text:p text:style-name="P4">40× 27</text:p>
            </table:table-cell>
            <table:table-cell table:style-name="Táboa1.E2" office:value-type="string">
              <text:p text:style-name="P6">É un formato para debuxo e escritura.</text:p>
            </table:table-cell>
          </table:table-row>
          <table:table-row>
            <table:table-cell table:style-name="Táboa1.A2" office:value-type="string">
              <text:p text:style-name="P1">Elephant </text:p>
            </table:table-cell>
            <table:table-cell table:style-name="Táboa1.A2" office:value-type="string">
              <text:p text:style-name="P7">Elephant</text:p>
            </table:table-cell>
            <table:table-cell table:style-name="Táboa1.A2" office:value-type="string">
              <text:p text:style-name="P4">711 × 584</text:p>
            </table:table-cell>
            <table:table-cell table:style-name="Táboa1.A2" office:value-type="string">
              <text:p text:style-name="P4">28 × 23</text:p>
            </table:table-cell>
            <table:table-cell table:style-name="Táboa1.E2" office:value-type="string">
              <text:p text:style-name="P6">É un formato de todo uso: Escritura, debuxo, imprenta, e papel de embalar. As medidas do formato poden variar dependendo do uso final.</text:p>
            </table:table-cell>
          </table:table-row>
        </table:table>
        <text:h text:style-name="Heading_20_3" text:outline-level="3">Serie Foolscap</text:h>
        <table:table table:name="Táboa2" table:style-name="Táboa2">
          <table:table-column table:style-name="Táboa2.A"/>
          <table:table-column table:style-name="Táboa2.B"/>
          <table:table-column table:style-name="Táboa2.C"/>
          <table:table-column table:style-name="Táboa2.D"/>
          <table:table-column table:style-name="Táboa2.E"/>
          <table:table-column table:style-name="Táboa2.F"/>
          <table:table-row>
            <table:table-cell table:style-name="Táboa2.A1" table:number-rows-spanned="2" office:value-type="string">
              <text:p text:style-name="P3">Nome orixinal</text:p>
            </table:table-cell>
            <table:table-cell table:style-name="Táboa2.A1" table:number-rows-spanned="2" office:value-type="string">
              <text:p text:style-name="P3">Proposta de tradución</text:p>
            </table:table-cell>
            <table:table-cell table:style-name="Táboa2.A1" table:number-columns-spanned="3" office:value-type="string">
              <text:p text:style-name="P5"><text:s/>Tamaño</text:p>
            </table:table-cell>
            <table:covered-table-cell/>
            <table:covered-table-cell/>
            <table:table-cell table:style-name="Táboa2.F1" table:number-rows-spanned="2" office:value-type="string">
              <text:p text:style-name="P3">Comentarios</text:p>
            </table:table-cell>
          </table:table-row>
          <table:table-row>
            <table:covered-table-cell/>
            <table:covered-table-cell/>
            <table:table-cell table:style-name="Táboa2.A2" office:value-type="string">
              <text:p text:style-name="P5">mm.</text:p>
            </table:table-cell>
            <table:table-cell table:style-name="Táboa2.A2" table:number-columns-spanned="2" office:value-type="string">
              <text:p text:style-name="P5">Polgadas</text:p>
            </table:table-cell>
            <table:covered-table-cell/>
            <table:covered-table-cell/>
          </table:table-row>
          <table:table-row>
            <table:table-cell table:style-name="Táboa2.A2" office:value-type="string">
              <text:p text:style-name="P1">Quad Foolscap</text:p>
            </table:table-cell>
            <table:table-cell table:style-name="Táboa2.A2" office:value-type="string">
              <text:p text:style-name="P7">Cuádruplo prego</text:p>
            </table:table-cell>
            <table:table-cell table:style-name="Táboa2.A2" table:number-columns-spanned="2" office:value-type="string">
              <text:p text:style-name="P4">863 × 686</text:p>
            </table:table-cell>
            <table:covered-table-cell/>
            <table:table-cell table:style-name="Táboa2.A2" office:value-type="string">
              <text:p text:style-name="P4">34 × 27</text:p>
            </table:table-cell>
            <table:table-cell table:style-name="Táboa2.F2" office:value-type="string">
              <text:p text:style-name="P6">É catro veces un Foolscap.</text:p>
            </table:table-cell>
          </table:table-row>
          <table:table-row>
            <table:table-cell table:style-name="Táboa2.A2" office:value-type="string">
              <text:p text:style-name="P1">Double Foolscap</text:p>
            </table:table-cell>
            <table:table-cell table:style-name="Táboa2.A2" office:value-type="string">
              <text:p text:style-name="P7">Dobre prego</text:p>
            </table:table-cell>
            <table:table-cell table:style-name="Táboa2.A2" table:number-columns-spanned="2" office:value-type="string">
              <text:p text:style-name="P4">686 × 432</text:p>
            </table:table-cell>
            <table:covered-table-cell/>
            <table:table-cell table:style-name="Táboa2.A2" office:value-type="string">
              <text:p text:style-name="P4">27 × 17</text:p>
            </table:table-cell>
            <table:table-cell table:style-name="Táboa2.F2" office:value-type="string">
              <text:p text:style-name="P6">É dúas veces un foolscap. É un formato para imprimir, escribir ou debuxar.</text:p>
            </table:table-cell>
          </table:table-row>
          <table:table-row>
            <table:table-cell table:style-name="Táboa2.A2" office:value-type="string">
              <text:p text:style-name="P1">Foolscap</text:p>
            </table:table-cell>
            <table:table-cell table:style-name="Táboa2.A2" office:value-type="string">
              <text:p text:style-name="P7">Prego</text:p>
            </table:table-cell>
            <table:table-cell table:style-name="Táboa2.A2" table:number-columns-spanned="2" office:value-type="string">
              <text:p text:style-name="P4">432 × 343</text:p>
            </table:table-cell>
            <table:covered-table-cell/>
            <table:table-cell table:style-name="Táboa2.A2" office:value-type="string">
              <text:p text:style-name="P4">17 × 13,5</text:p>
            </table:table-cell>
            <table:table-cell table:style-name="Táboa2.F2" office:value-type="string">
              <text:p text:style-name="P6">O tamaño base da serie. É un formato para imprimir, escribir ou debuxar.</text:p>
            </table:table-cell>
          </table:table-row>
          <table:table-row>
            <table:table-cell table:style-name="Táboa2.A2" office:value-type="string">
              <text:p text:style-name="P1">Small Foolscap</text:p>
            </table:table-cell>
            <table:table-cell table:style-name="Táboa2.A2" office:value-type="string">
              <text:p text:style-name="P7">Prego pequeno</text:p>
            </table:table-cell>
            <table:table-cell table:style-name="Táboa2.A2" table:number-columns-spanned="2" office:value-type="string">
              <text:p text:style-name="P4">419 × 336</text:p>
            </table:table-cell>
            <table:covered-table-cell/>
            <table:table-cell table:style-name="Táboa2.A2" office:value-type="string">
              <text:p text:style-name="P4">16,5 × 13,25</text:p>
            </table:table-cell>
            <table:table-cell table:style-name="Táboa2.F2" office:value-type="string">
              <text:p text:style-name="P6">Tamén chamado Brief. É un formato para escribir ou debuxar.</text:p>
            </table:table-cell>
          </table:table-row>
          <table:table-row>
            <table:table-cell table:style-name="Táboa2.A2" office:value-type="string">
              <text:p text:style-name="P1">Foolscap folio</text:p>
            </table:table-cell>
            <table:table-cell table:style-name="Táboa2.A2" office:value-type="string">
              <text:p text:style-name="P7">Prego a folio</text:p>
            </table:table-cell>
            <table:table-cell table:style-name="Táboa2.A2" table:number-columns-spanned="2" office:value-type="string">
              <text:p text:style-name="P4">343 × 216</text:p>
            </table:table-cell>
            <table:covered-table-cell/>
            <table:table-cell table:style-name="Táboa2.A2" office:value-type="string">
              <text:p text:style-name="P4">13,5 × 8,5</text:p>
            </table:table-cell>
            <table:table-cell table:style-name="Táboa2.F2" office:value-type="string">
              <text:p text:style-name="P6">Un foolscap dobrado pola metade.</text:p>
            </table:table-cell>
          </table:table-row>
          <table:table-row>
            <table:table-cell table:style-name="Táboa2.A2" office:value-type="string">
              <text:p text:style-name="P1">Foolscap quarto</text:p>
            </table:table-cell>
            <table:table-cell table:style-name="Táboa2.A2" office:value-type="string">
              <text:p text:style-name="P7">Cuarto de prego</text:p>
            </table:table-cell>
            <table:table-cell table:style-name="Táboa2.A2" table:number-columns-spanned="2" office:value-type="string">
              <text:p text:style-name="P4">216 × 171</text:p>
            </table:table-cell>
            <table:covered-table-cell/>
            <table:table-cell table:style-name="Táboa2.A2" office:value-type="string">
              <text:p text:style-name="P4">8,5 × 6,75</text:p>
            </table:table-cell>
            <table:table-cell table:style-name="Táboa2.F2" office:value-type="string">
              <text:p text:style-name="P6">Un foolscap dobrado en catro. É un formato de libro encadernado.</text:p>
            </table:table-cell>
          </table:table-row>
          <table:table-row>
            <table:table-cell table:style-name="Táboa2.A2" office:value-type="string">
              <text:p text:style-name="P1">Foolscap oitavo</text:p>
            </table:table-cell>
            <table:table-cell table:style-name="Táboa2.A2" office:value-type="string">
              <text:p text:style-name="P7">Oitavo de prego</text:p>
            </table:table-cell>
            <table:table-cell table:style-name="Táboa2.A2" table:number-columns-spanned="2" office:value-type="string">
              <text:p text:style-name="P4">171 × 108</text:p>
            </table:table-cell>
            <table:covered-table-cell/>
            <table:table-cell table:style-name="Táboa2.A2" office:value-type="string">
              <text:p text:style-name="P4">6,75 × 4,25</text:p>
            </table:table-cell>
            <table:table-cell table:style-name="Táboa2.F2" office:value-type="string">
              <text:p text:style-name="P6">Un foolscap dobrado en oito. É un formato de libro encadernado.</text:p>
            </table:table-cell>
          </table:table-row>
        </table:table>
        <text:h text:style-name="Heading_20_3" text:outline-level="3">Serie Crown</text:h>
        <table:table table:name="Táboa3" table:style-name="Táboa3">
          <table:table-column table:style-name="Táboa3.A"/>
          <table:table-column table:style-name="Táboa3.B"/>
          <table:table-column table:style-name="Táboa3.C"/>
          <table:table-column table:style-name="Táboa3.D"/>
          <table:table-column table:style-name="Táboa3.E"/>
          <table:table-row>
            <table:table-cell table:style-name="Táboa3.A1" table:number-rows-spanned="2" office:value-type="string">
              <text:p text:style-name="P3">Nome orixinal</text:p>
            </table:table-cell>
            <table:table-cell table:style-name="Táboa3.A1" table:number-rows-spanned="2" office:value-type="string">
              <text:p text:style-name="P3">Proposta de tradución</text:p>
            </table:table-cell>
            <table:table-cell table:style-name="Táboa3.A1" table:number-columns-spanned="2" office:value-type="string">
              <text:p text:style-name="P5"><text:s/>Tamaño</text:p>
            </table:table-cell>
            <table:covered-table-cell/>
            <table:table-cell table:style-name="Táboa3.E1" table:number-rows-spanned="2" office:value-type="string">
              <text:p text:style-name="P3">Comentarios</text:p>
            </table:table-cell>
          </table:table-row>
          <table:table-row>
            <table:covered-table-cell/>
            <table:covered-table-cell/>
            <table:table-cell table:style-name="Táboa3.A2" office:value-type="string">
              <text:p text:style-name="P5">mm.</text:p>
            </table:table-cell>
            <table:table-cell table:style-name="Táboa3.A2" office:value-type="string">
              <text:p text:style-name="P5">Polgadas</text:p>
            </table:table-cell>
            <table:covered-table-cell/>
          </table:table-row>
          <table:table-row>
            <table:table-cell table:style-name="Táboa3.A2" office:value-type="string">
              <text:p text:style-name="P1">Double Quad Crown</text:p>
            </table:table-cell>
            <table:table-cell table:style-name="Táboa3.A2" office:value-type="string">
              <text:p text:style-name="P7">Dobre cuádruplo Crown</text:p>
            </table:table-cell>
            <table:table-cell table:style-name="Táboa3.A2" office:value-type="string">
              <text:p text:style-name="P4">1.524 × 1.016</text:p>
            </table:table-cell>
            <table:table-cell table:style-name="Táboa3.A2" office:value-type="string">
              <text:p text:style-name="P4">60 × 40</text:p>
            </table:table-cell>
            <table:table-cell table:style-name="Táboa3.E2" office:value-type="string">
              <text:p text:style-name="P6">Oito veces un crown. É un formato para imprimir.</text:p>
            </table:table-cell>
          </table:table-row>
          <text:soft-page-break/>
          <table:table-row>
            <table:table-cell table:style-name="Táboa3.A2" office:value-type="string">
              <text:p text:style-name="P1">Quad Crown </text:p>
            </table:table-cell>
            <table:table-cell table:style-name="Táboa3.A2" office:value-type="string">
              <text:p text:style-name="P7">Cuádruplo Crown</text:p>
            </table:table-cell>
            <table:table-cell table:style-name="Táboa3.A2" office:value-type="string">
              <text:p text:style-name="P4">1.016 × 762</text:p>
            </table:table-cell>
            <table:table-cell table:style-name="Táboa3.A2" office:value-type="string">
              <text:p text:style-name="P4">40 × 30</text:p>
            </table:table-cell>
            <table:table-cell table:style-name="Táboa3.E2" office:value-type="string">
              <text:p text:style-name="P6">Catro veces un crown. É un formato para imprimir.</text:p>
            </table:table-cell>
          </table:table-row>
          <table:table-row>
            <table:table-cell table:style-name="Táboa3.A2" office:value-type="string">
              <text:p text:style-name="P1">Double Crown </text:p>
            </table:table-cell>
            <table:table-cell table:style-name="Táboa3.A2" office:value-type="string">
              <text:p text:style-name="P7">Dobre Crown</text:p>
            </table:table-cell>
            <table:table-cell table:style-name="Táboa3.A2" office:value-type="string">
              <text:p text:style-name="P4">762 × 508</text:p>
            </table:table-cell>
            <table:table-cell table:style-name="Táboa3.A2" office:value-type="string">
              <text:p text:style-name="P4">30 × 20</text:p>
            </table:table-cell>
            <table:table-cell table:style-name="Táboa3.E2" office:value-type="string">
              <text:p text:style-name="P6">O dobre dun crown. É un formato para imprimir.</text:p>
            </table:table-cell>
          </table:table-row>
          <table:table-row>
            <table:table-cell table:style-name="Táboa3.A2" office:value-type="string">
              <text:p text:style-name="P1">Crown </text:p>
            </table:table-cell>
            <table:table-cell table:style-name="Táboa3.A2" office:value-type="string">
              <text:p text:style-name="P7">Crown</text:p>
            </table:table-cell>
            <table:table-cell table:style-name="Táboa3.A2" office:value-type="string">
              <text:p text:style-name="P4">508 × 381</text:p>
            </table:table-cell>
            <table:table-cell table:style-name="Táboa3.A2" office:value-type="string">
              <text:p text:style-name="P4">20 × 15</text:p>
            </table:table-cell>
            <table:table-cell table:style-name="Táboa3.E2" office:value-type="string">
              <text:p text:style-name="P6">O tamaño base da serie. É un formato para imprimir.</text:p>
            </table:table-cell>
          </table:table-row>
          <table:table-row>
            <table:table-cell table:style-name="Táboa3.A2" office:value-type="string">
              <text:p text:style-name="P1">Crown folio </text:p>
            </table:table-cell>
            <table:table-cell table:style-name="Táboa3.A2" office:value-type="string">
              <text:p text:style-name="P7">Crown a folio</text:p>
            </table:table-cell>
            <table:table-cell table:style-name="Táboa3.A2" office:value-type="string">
              <text:p text:style-name="P4">381 × 254</text:p>
            </table:table-cell>
            <table:table-cell table:style-name="Táboa3.A2" office:value-type="string">
              <text:p text:style-name="P4">15 × 10</text:p>
            </table:table-cell>
            <table:table-cell table:style-name="Táboa3.E2" office:value-type="string">
              <text:p text:style-name="P6">Un crown dobrado pola metade. É un formato de libro encadernado.</text:p>
            </table:table-cell>
          </table:table-row>
          <table:table-row>
            <table:table-cell table:style-name="Táboa3.A2" office:value-type="string">
              <text:p text:style-name="P1">Crown quarto</text:p>
            </table:table-cell>
            <table:table-cell table:style-name="Táboa3.A2" office:value-type="string">
              <text:p text:style-name="P7">Cuarto de Crown</text:p>
            </table:table-cell>
            <table:table-cell table:style-name="Táboa3.A2" office:value-type="string">
              <text:p text:style-name="P4">254 × 190</text:p>
            </table:table-cell>
            <table:table-cell table:style-name="Táboa3.A2" office:value-type="string">
              <text:p text:style-name="P4">10 × 7,5</text:p>
            </table:table-cell>
            <table:table-cell table:style-name="Táboa3.E2" office:value-type="string">
              <text:p text:style-name="P6">Un crown dobrado en catro. É un formato de libro encadernado.</text:p>
            </table:table-cell>
          </table:table-row>
          <table:table-row>
            <table:table-cell table:style-name="Táboa3.A2" office:value-type="string">
              <text:p text:style-name="P1">Large Crown</text:p>
            </table:table-cell>
            <table:table-cell table:style-name="Táboa3.A2" office:value-type="string">
              <text:p text:style-name="P7">Crown largo</text:p>
            </table:table-cell>
            <table:table-cell table:style-name="Táboa3.A2" office:value-type="string">
              <text:p text:style-name="P4">203 × 133</text:p>
            </table:table-cell>
            <table:table-cell table:style-name="Táboa3.A2" office:value-type="string">
              <text:p text:style-name="P4">8 × 5,25</text:p>
            </table:table-cell>
            <table:table-cell table:style-name="Táboa3.E2" office:value-type="string">
              <text:p text:style-name="P6">É un formato de libro encadernado.</text:p>
            </table:table-cell>
          </table:table-row>
          <table:table-row>
            <table:table-cell table:style-name="Táboa3.A2" office:value-type="string">
              <text:p text:style-name="P1">Crown octave </text:p>
            </table:table-cell>
            <table:table-cell table:style-name="Táboa3.A2" office:value-type="string">
              <text:p text:style-name="P7">Oitavo de Crown</text:p>
            </table:table-cell>
            <table:table-cell table:style-name="Táboa3.A2" office:value-type="string">
              <text:p text:style-name="P4">190 × 127 </text:p>
            </table:table-cell>
            <table:table-cell table:style-name="Táboa3.A2" office:value-type="string">
              <text:p text:style-name="P4">7,5 × 5</text:p>
            </table:table-cell>
            <table:table-cell table:style-name="Táboa3.E2" office:value-type="string">
              <text:p text:style-name="P6">Un crown dobrado en oito. É un formato de libro encadernado.</text:p>
            </table:table-cell>
          </table:table-row>
        </table:table>
        <text:h text:style-name="Heading_20_3" text:outline-level="3">Serie Demy</text:h>
        <table:table table:name="Táboa4" table:style-name="Táboa4">
          <table:table-column table:style-name="Táboa4.A"/>
          <table:table-column table:style-name="Táboa4.B"/>
          <table:table-column table:style-name="Táboa4.C"/>
          <table:table-column table:style-name="Táboa4.D"/>
          <table:table-column table:style-name="Táboa4.E"/>
          <table:table-row>
            <table:table-cell table:style-name="Táboa4.A1" table:number-rows-spanned="2" office:value-type="string">
              <text:p text:style-name="P3">Nome orixinal</text:p>
            </table:table-cell>
            <table:table-cell table:style-name="Táboa4.A1" table:number-rows-spanned="2" office:value-type="string">
              <text:p text:style-name="P3">Proposta de tradución</text:p>
            </table:table-cell>
            <table:table-cell table:style-name="Táboa4.A1" table:number-columns-spanned="2" office:value-type="string">
              <text:p text:style-name="P5"><text:s/>Tamaño</text:p>
            </table:table-cell>
            <table:covered-table-cell/>
            <table:table-cell table:style-name="Táboa4.E1" table:number-rows-spanned="2" office:value-type="string">
              <text:p text:style-name="P3">Comentarios</text:p>
            </table:table-cell>
          </table:table-row>
          <table:table-row>
            <table:covered-table-cell/>
            <table:covered-table-cell/>
            <table:table-cell table:style-name="Táboa4.A2" office:value-type="string">
              <text:p text:style-name="P5">mm.</text:p>
            </table:table-cell>
            <table:table-cell table:style-name="Táboa4.A2" office:value-type="string">
              <text:p text:style-name="P5">Polgadas</text:p>
            </table:table-cell>
            <table:covered-table-cell/>
          </table:table-row>
          <table:table-row>
            <table:table-cell table:style-name="Táboa4.A2" office:value-type="string">
              <text:p text:style-name="P1">Quad Demy</text:p>
            </table:table-cell>
            <table:table-cell table:style-name="Táboa4.A2" office:value-type="string">
              <text:p text:style-name="P7">Cuádruplo Demy</text:p>
            </table:table-cell>
            <table:table-cell table:style-name="Táboa4.A2" office:value-type="string">
              <text:p text:style-name="P4">1.143 × 889</text:p>
            </table:table-cell>
            <table:table-cell table:style-name="Táboa4.A2" office:value-type="string">
              <text:p text:style-name="P4">45 × 35</text:p>
            </table:table-cell>
            <table:table-cell table:style-name="Táboa4.E2" office:value-type="string">
              <text:p text:style-name="P6">É un formato para imprimir.</text:p>
            </table:table-cell>
          </table:table-row>
          <table:table-row>
            <table:table-cell table:style-name="Táboa4.A2" office:value-type="string">
              <text:p text:style-name="P1">Double Demy</text:p>
            </table:table-cell>
            <table:table-cell table:style-name="Táboa4.A2" office:value-type="string">
              <text:p text:style-name="P7">Dobre Demy</text:p>
            </table:table-cell>
            <table:table-cell table:style-name="Táboa4.A2" office:value-type="string">
              <text:p text:style-name="P4">889 × 571</text:p>
            </table:table-cell>
            <table:table-cell table:style-name="Táboa4.A2" office:value-type="string">
              <text:p text:style-name="P4">35 × 22,5</text:p>
            </table:table-cell>
            <table:table-cell table:style-name="Táboa4.E2" office:value-type="string">
              <text:p text:style-name="P6">É un formato para imprimir, escribir ou debuxar.</text:p>
            </table:table-cell>
          </table:table-row>
          <table:table-row>
            <table:table-cell table:style-name="Táboa4.A2" office:value-type="string">
              <text:p text:style-name="P1">Demy</text:p>
            </table:table-cell>
            <table:table-cell table:style-name="Táboa4.A2" office:value-type="string">
              <text:p text:style-name="P7">Demy</text:p>
            </table:table-cell>
            <table:table-cell table:style-name="Táboa4.A2" office:value-type="string">
              <text:p text:style-name="P4">508 × 394</text:p>
            </table:table-cell>
            <table:table-cell table:style-name="Táboa4.A2" office:value-type="string">
              <text:p text:style-name="P4">20 × 15,5</text:p>
            </table:table-cell>
            <table:table-cell table:style-name="Táboa4.E2" office:value-type="string">
              <text:p text:style-name="P6">Tamén se atopa referenciado con medidas levemente maiores (22,5'' × 17,5'') ao falar de impresión.</text:p>
              <text:p text:style-name="P6">É un formato para imprimir, escribir ou debuxar.</text:p>
            </table:table-cell>
          </table:table-row>
          <table:table-row>
            <table:table-cell table:style-name="Táboa4.A2" office:value-type="string">
              <text:p text:style-name="P1">Demy folio</text:p>
            </table:table-cell>
            <table:table-cell table:style-name="Táboa4.A2" office:value-type="string">
              <text:p text:style-name="P7">Demy a folio</text:p>
            </table:table-cell>
            <table:table-cell table:style-name="Táboa4.A2" office:value-type="string">
              <text:p text:style-name="P4">445 × 286</text:p>
            </table:table-cell>
            <table:table-cell table:style-name="Táboa4.A2" office:value-type="string">
              <text:p text:style-name="P4">17,5 × 11,25</text:p>
            </table:table-cell>
            <table:table-cell table:style-name="Táboa4.E2" office:value-type="string">
              <text:p text:style-name="P6">É un formato de libro encadernado.</text:p>
            </table:table-cell>
          </table:table-row>
          <table:table-row>
            <table:table-cell table:style-name="Táboa4.A2" office:value-type="string">
              <text:p text:style-name="P1">Demy quarto</text:p>
            </table:table-cell>
            <table:table-cell table:style-name="Táboa4.A2" office:value-type="string">
              <text:p text:style-name="P7">Cuarto de Demy</text:p>
            </table:table-cell>
            <table:table-cell table:style-name="Táboa4.A2" office:value-type="string">
              <text:p text:style-name="P4">286 × 222</text:p>
            </table:table-cell>
            <table:table-cell table:style-name="Táboa4.A2" office:value-type="string">
              <text:p text:style-name="P4">11,25 × 8,75</text:p>
            </table:table-cell>
            <table:table-cell table:style-name="Táboa4.E2" office:value-type="string">
              <text:p text:style-name="P6">É un formato de libro encadernado.</text:p>
              <text:p text:style-name="P6">Libro en cuarto.</text:p>
              <text:p text:style-name="P6">Demy a folio dobrado a metade.</text:p>
            </table:table-cell>
          </table:table-row>
          <table:table-row>
            <table:table-cell table:style-name="Táboa4.A2" office:value-type="string">
              <text:p text:style-name="P1">Demy octave</text:p>
            </table:table-cell>
            <table:table-cell table:style-name="Táboa4.A2" office:value-type="string">
              <text:p text:style-name="P7">Oitavo de Demy</text:p>
            </table:table-cell>
            <table:table-cell table:style-name="Táboa4.A2" office:value-type="string">
              <text:p text:style-name="P4">222 × 143</text:p>
            </table:table-cell>
            <table:table-cell table:style-name="Táboa4.A2" office:value-type="string">
              <text:p text:style-name="P4">8,75 × 5,625</text:p>
            </table:table-cell>
            <table:table-cell table:style-name="Táboa4.E2" office:value-type="string">
              <text:p text:style-name="P6">É un formato de libro encadernado.</text:p>
              <text:p text:style-name="P6">Demy a folio dobrado dúas veces.</text:p>
            </table:table-cell>
          </table:table-row>
          <table:table-row>
            <table:table-cell table:style-name="Táboa4.A2" office:value-type="string">
              <text:p text:style-name="P1">Demy 16mo</text:p>
            </table:table-cell>
            <table:table-cell table:style-name="Táboa4.A2" office:value-type="string">
              <text:p text:style-name="P7">16abo Demy</text:p>
            </table:table-cell>
            <table:table-cell table:style-name="Táboa4.A2" office:value-type="string">
              <text:p text:style-name="P4">143 × 111</text:p>
            </table:table-cell>
            <table:table-cell table:style-name="Táboa4.A2" office:value-type="string">
              <text:p text:style-name="P4">5,625 × 4,3</text:p>
            </table:table-cell>
            <table:table-cell table:style-name="Táboa4.E2" office:value-type="string">
              <text:p text:style-name="P6">É un formato de libro encadernado.</text:p>
              <text:p text:style-name="P6">Demy a folio dobrado tres veces.</text:p>
            </table:table-cell>
          </table:table-row>
          <table:table-row>
            <table:table-cell table:style-name="Táboa4.A2" office:value-type="string">
              <text:p text:style-name="P1">Demy 18mo</text:p>
            </table:table-cell>
            <table:table-cell table:style-name="Táboa4.A2" office:value-type="string">
              <text:p text:style-name="P7">18abo Demy</text:p>
            </table:table-cell>
            <table:table-cell table:style-name="Táboa4.A2" office:value-type="string">
              <text:p text:style-name="P4">146 × 95</text:p>
            </table:table-cell>
            <table:table-cell table:style-name="Táboa4.A2" office:value-type="string">
              <text:p text:style-name="P4">5,75 × 3,75</text:p>
            </table:table-cell>
            <table:table-cell table:style-name="Táboa4.E2" office:value-type="string">
              <text:p text:style-name="P6">É un formato de libro encadernado.</text:p>
              <text:p text:style-name="P6">Demy a folio dobrado catro veces.</text:p>
            </table:table-cell>
          </table:table-row>
        </table:table>
        <text:p text:style-name="Preformatted_20_Text"/>
        <text:h text:style-name="Heading_20_3" text:outline-level="3">Serie Imperial</text:h>
        <table:table table:name="Táboa5" table:style-name="Táboa5">
          <table:table-column table:style-name="Táboa5.A"/>
          <table:table-column table:style-name="Táboa5.B"/>
          <table:table-column table:style-name="Táboa5.C"/>
          <table:table-column table:style-name="Táboa5.D"/>
          <table:table-column table:style-name="Táboa5.E"/>
          <table:table-row>
            <table:table-cell table:style-name="Táboa5.A1" table:number-rows-spanned="2" office:value-type="string">
              <text:p text:style-name="P3">Nome orixinal</text:p>
            </table:table-cell>
            <table:table-cell table:style-name="Táboa5.A1" table:number-rows-spanned="2" office:value-type="string">
              <text:p text:style-name="P3">Proposta de tradución</text:p>
            </table:table-cell>
            <table:table-cell table:style-name="Táboa5.A1" table:number-columns-spanned="2" office:value-type="string">
              <text:p text:style-name="P5"><text:s/>Tamaño</text:p>
            </table:table-cell>
            <table:covered-table-cell/>
            <table:table-cell table:style-name="Táboa5.E1" table:number-rows-spanned="2" office:value-type="string">
              <text:p text:style-name="P3">Comentarios</text:p>
            </table:table-cell>
          </table:table-row>
          <table:table-row>
            <table:covered-table-cell/>
            <table:covered-table-cell/>
            <table:table-cell table:style-name="Táboa5.A2" office:value-type="string">
              <text:p text:style-name="P5">mm.</text:p>
            </table:table-cell>
            <table:table-cell table:style-name="Táboa5.A2" office:value-type="string">
              <text:p text:style-name="P5">Polgadas</text:p>
            </table:table-cell>
            <table:covered-table-cell/>
          </table:table-row>
          <table:table-row>
            <table:table-cell table:style-name="Táboa5.A2" office:value-type="string">
              <text:p text:style-name="P1">Double Imperial </text:p>
            </table:table-cell>
            <table:table-cell table:style-name="Táboa5.A2" office:value-type="string">
              <text:p text:style-name="P7">Dobre Imperial</text:p>
            </table:table-cell>
            <table:table-cell table:style-name="Táboa5.A2" office:value-type="string">
              <text:p text:style-name="P4">1.143 × 736</text:p>
            </table:table-cell>
            <table:table-cell table:style-name="Táboa5.A2" office:value-type="string">
              <text:p text:style-name="P4">45 × 29</text:p>
            </table:table-cell>
            <table:table-cell table:style-name="Táboa5.E2" office:value-type="string">
              <text:p text:style-name="P6">É un formato de papel de embalar.</text:p>
            </table:table-cell>
          </table:table-row>
          <table:table-row>
            <table:table-cell table:style-name="Táboa5.A2" office:value-type="string">
              <text:p text:style-name="P1">Imperial</text:p>
            </table:table-cell>
            <table:table-cell table:style-name="Táboa5.A2" office:value-type="string">
              <text:p text:style-name="P7">Imperial</text:p>
            </table:table-cell>
            <table:table-cell table:style-name="Táboa5.A2" office:value-type="string">
              <text:p text:style-name="P4">762 × 559</text:p>
            </table:table-cell>
            <table:table-cell table:style-name="Táboa5.A2" office:value-type="string">
              <text:p text:style-name="P4">30 × 22</text:p>
            </table:table-cell>
            <table:table-cell table:style-name="Táboa5.E2" office:value-type="string">
              <text:p text:style-name="P6">É un formato para imprimir, escribir ou debuxar.</text:p>
            </table:table-cell>
          </table:table-row>
          <table:table-row>
            <table:table-cell table:style-name="Táboa5.A2" office:value-type="string">
              <text:p text:style-name="P1">Imperial folio</text:p>
            </table:table-cell>
            <table:table-cell table:style-name="Táboa5.A2" office:value-type="string">
              <text:p text:style-name="P7">Imperial a folio</text:p>
            </table:table-cell>
            <table:table-cell table:style-name="Táboa5.A2" office:value-type="string">
              <text:p text:style-name="P4">559 × 381</text:p>
            </table:table-cell>
            <table:table-cell table:style-name="Táboa5.A2" office:value-type="string">
              <text:p text:style-name="P4">22 × 15</text:p>
            </table:table-cell>
            <table:table-cell table:style-name="Táboa5.E2" office:value-type="string">
              <text:p text:style-name="P12"/>
            </table:table-cell>
          </table:table-row>
          <table:table-row>
            <table:table-cell table:style-name="Táboa5.A2" office:value-type="string">
              <text:p text:style-name="P1">Imperial quarto</text:p>
            </table:table-cell>
            <table:table-cell table:style-name="Táboa5.A2" office:value-type="string">
              <text:p text:style-name="P7">Cuarto de Imperial</text:p>
            </table:table-cell>
            <table:table-cell table:style-name="Táboa5.A2" office:value-type="string">
              <text:p text:style-name="P4">279 × 279</text:p>
            </table:table-cell>
            <table:table-cell table:style-name="Táboa5.A2" office:value-type="string">
              <text:p text:style-name="P4">11 × 11</text:p>
            </table:table-cell>
            <table:table-cell table:style-name="Táboa5.E2" office:value-type="string">
              <text:p text:style-name="P6">É un formato de libro encadernado.</text:p>
            </table:table-cell>
          </table:table-row>
          <table:table-row>
            <table:table-cell table:style-name="Táboa5.A2" office:value-type="string">
              <text:p text:style-name="P1">Imperial octave</text:p>
            </table:table-cell>
            <table:table-cell table:style-name="Táboa5.A2" office:value-type="string">
              <text:p text:style-name="P7">Oitavo de Imperial</text:p>
            </table:table-cell>
            <table:table-cell table:style-name="Táboa5.A2" office:value-type="string">
              <text:p text:style-name="P4">279 × 190</text:p>
            </table:table-cell>
            <table:table-cell table:style-name="Táboa5.A2" office:value-type="string">
              <text:p text:style-name="P4">11 × 7,5</text:p>
            </table:table-cell>
            <table:table-cell table:style-name="Táboa5.E2" office:value-type="string">
              <text:p text:style-name="P6">É un formato de libro encadernado.</text:p>
            </table:table-cell>
          </table:table-row>
        </table:table>
        <text:p text:style-name="Preformatted_20_Text"/>
        <text:h text:style-name="Heading_20_3" text:outline-level="3">Serie Royal</text:h>
        <table:table table:name="Táboa6" table:style-name="Táboa6">
          <table:table-column table:style-name="Táboa6.A"/>
          <table:table-column table:style-name="Táboa6.B"/>
          <table:table-column table:style-name="Táboa6.C"/>
          <table:table-column table:style-name="Táboa6.D"/>
          <table:table-column table:style-name="Táboa6.E"/>
          <table:table-row>
            <table:table-cell table:style-name="Táboa6.A1" table:number-rows-spanned="2" office:value-type="string">
              <text:p text:style-name="P3">Nome orixinal</text:p>
            </table:table-cell>
            <table:table-cell table:style-name="Táboa6.A1" table:number-rows-spanned="2" office:value-type="string">
              <text:p text:style-name="P3">Proposta de tradución</text:p>
            </table:table-cell>
            <table:table-cell table:style-name="Táboa6.A1" table:number-columns-spanned="2" office:value-type="string">
              <text:p text:style-name="P5"><text:s/>Tamaño</text:p>
            </table:table-cell>
            <table:covered-table-cell/>
            <table:table-cell table:style-name="Táboa6.E1" table:number-rows-spanned="2" office:value-type="string">
              <text:p text:style-name="P3">Comentarios</text:p>
            </table:table-cell>
          </table:table-row>
          <table:table-row>
            <table:covered-table-cell/>
            <table:covered-table-cell/>
            <table:table-cell table:style-name="Táboa6.A2" office:value-type="string">
              <text:p text:style-name="P5">mm.</text:p>
            </table:table-cell>
            <table:table-cell table:style-name="Táboa6.A2" office:value-type="string">
              <text:p text:style-name="P5">Polgadas</text:p>
            </table:table-cell>
            <table:covered-table-cell/>
          </table:table-row>
          <text:soft-page-break/>
          <table:table-row>
            <table:table-cell table:style-name="Táboa6.A2" office:value-type="string">
              <text:p text:style-name="P1">Double Royal </text:p>
            </table:table-cell>
            <table:table-cell table:style-name="Táboa6.A2" office:value-type="string">
              <text:p text:style-name="P7">Dobre Royal</text:p>
            </table:table-cell>
            <table:table-cell table:style-name="Táboa6.A2" office:value-type="string">
              <text:p text:style-name="P4">1.016 × 635</text:p>
            </table:table-cell>
            <table:table-cell table:style-name="Táboa6.A2" office:value-type="string">
              <text:p text:style-name="P4">40 × 25</text:p>
            </table:table-cell>
            <table:table-cell table:style-name="Táboa6.E2" office:value-type="string">
              <text:p text:style-name="P12"/>
            </table:table-cell>
          </table:table-row>
          <table:table-row>
            <table:table-cell table:style-name="Táboa6.A2" office:value-type="string">
              <text:p text:style-name="P1">Super Royal</text:p>
            </table:table-cell>
            <table:table-cell table:style-name="Táboa6.A2" office:value-type="string">
              <text:p text:style-name="P7">Super Royal</text:p>
            </table:table-cell>
            <table:table-cell table:style-name="Táboa6.A2" office:value-type="string">
              <text:p text:style-name="P4">686 × 482</text:p>
            </table:table-cell>
            <table:table-cell table:style-name="Táboa6.A2" office:value-type="string">
              <text:p text:style-name="P4">27 × 19</text:p>
            </table:table-cell>
            <table:table-cell table:style-name="Táboa6.E2" office:value-type="string">
              <text:p text:style-name="P6">É un formato para imprimir, escribir ou debuxar.</text:p>
            </table:table-cell>
          </table:table-row>
          <table:table-row>
            <table:table-cell table:style-name="Táboa6.A2" office:value-type="string">
              <text:p text:style-name="P1">Royal</text:p>
            </table:table-cell>
            <table:table-cell table:style-name="Táboa6.A2" office:value-type="string">
              <text:p text:style-name="P7">Royal</text:p>
            </table:table-cell>
            <table:table-cell table:style-name="Táboa6.A2" office:value-type="string">
              <text:p text:style-name="P4">609 × 482</text:p>
            </table:table-cell>
            <table:table-cell table:style-name="Táboa6.A2" office:value-type="string">
              <text:p text:style-name="P4">24 × 19</text:p>
            </table:table-cell>
            <table:table-cell table:style-name="Táboa6.E2" office:value-type="string">
              <text:p text:style-name="P6">É un formato para imprimir, escribir ou debuxar.</text:p>
            </table:table-cell>
          </table:table-row>
          <table:table-row>
            <table:table-cell table:style-name="Táboa6.A2" office:value-type="string">
              <text:p text:style-name="P1">Royal folio</text:p>
            </table:table-cell>
            <table:table-cell table:style-name="Táboa6.A2" office:value-type="string">
              <text:p text:style-name="P7">Royal folio</text:p>
            </table:table-cell>
            <table:table-cell table:style-name="Táboa6.A2" office:value-type="string">
              <text:p text:style-name="P4">508 × 317</text:p>
            </table:table-cell>
            <table:table-cell table:style-name="Táboa6.A2" office:value-type="string">
              <text:p text:style-name="P4">20 × 12,5</text:p>
            </table:table-cell>
            <table:table-cell table:style-name="Táboa6.E2" office:value-type="string">
              <text:p text:style-name="P6">É un formato de libro encadernado.</text:p>
            </table:table-cell>
          </table:table-row>
          <table:table-row>
            <table:table-cell table:style-name="Táboa6.A2" office:value-type="string">
              <text:p text:style-name="P1">Royal quarto</text:p>
            </table:table-cell>
            <table:table-cell table:style-name="Táboa6.A2" office:value-type="string">
              <text:p text:style-name="P7">Cuarto de Royal</text:p>
            </table:table-cell>
            <table:table-cell table:style-name="Táboa6.A2" office:value-type="string">
              <text:p text:style-name="P4">317 × 254</text:p>
            </table:table-cell>
            <table:table-cell table:style-name="Táboa6.A2" office:value-type="string">
              <text:p text:style-name="P4">12,5 × 10</text:p>
            </table:table-cell>
            <table:table-cell table:style-name="Táboa6.E2" office:value-type="string">
              <text:p text:style-name="P6">É un formato de libro encadernado.</text:p>
            </table:table-cell>
          </table:table-row>
          <table:table-row>
            <table:table-cell table:style-name="Táboa6.A2" office:value-type="string">
              <text:p text:style-name="P1">Super Royal octave</text:p>
            </table:table-cell>
            <table:table-cell table:style-name="Táboa6.A2" office:value-type="string">
              <text:p text:style-name="P7">Oitavo de super Royal</text:p>
            </table:table-cell>
            <table:table-cell table:style-name="Táboa6.A2" office:value-type="string">
              <text:p text:style-name="P4">260 × 175</text:p>
            </table:table-cell>
            <table:table-cell table:style-name="Táboa6.A2" office:value-type="string">
              <text:p text:style-name="P4">10,25 × 6,9</text:p>
            </table:table-cell>
            <table:table-cell table:style-name="Táboa6.E2" office:value-type="string">
              <text:p text:style-name="P6">É un formato de libro encadernado.</text:p>
            </table:table-cell>
          </table:table-row>
          <table:table-row>
            <table:table-cell table:style-name="Táboa6.A2" office:value-type="string">
              <text:p text:style-name="P1">Royal octave</text:p>
            </table:table-cell>
            <table:table-cell table:style-name="Táboa6.A2" office:value-type="string">
              <text:p text:style-name="P7">Oitavo de Royal</text:p>
            </table:table-cell>
            <table:table-cell table:style-name="Táboa6.A2" office:value-type="string">
              <text:p text:style-name="P4">254 × 158</text:p>
            </table:table-cell>
            <table:table-cell table:style-name="Táboa6.A2" office:value-type="string">
              <text:p text:style-name="P4">10 × 6,25</text:p>
            </table:table-cell>
            <table:table-cell table:style-name="Táboa6.E2" office:value-type="string">
              <text:p text:style-name="P6">É un formato de libro encadernado.</text:p>
            </table:table-cell>
          </table:table-row>
        </table:table>
        <text:p text:style-name="Preformatted_20_Text"/>
        <text:h text:style-name="Heading_20_3" text:outline-level="3">Serie Post</text:h>
        <table:table table:name="Táboa7" table:style-name="Táboa7">
          <table:table-column table:style-name="Táboa7.A"/>
          <table:table-column table:style-name="Táboa7.B"/>
          <table:table-column table:style-name="Táboa7.C"/>
          <table:table-column table:style-name="Táboa7.D"/>
          <table:table-column table:style-name="Táboa7.E"/>
          <table:table-row>
            <table:table-cell table:style-name="Táboa7.A1" table:number-rows-spanned="2" office:value-type="string">
              <text:p text:style-name="P3">Nome orixinal</text:p>
            </table:table-cell>
            <table:table-cell table:style-name="Táboa7.A1" table:number-rows-spanned="2" office:value-type="string">
              <text:p text:style-name="P3">Proposta de tradución</text:p>
            </table:table-cell>
            <table:table-cell table:style-name="Táboa7.C1" table:number-columns-spanned="2" office:value-type="string">
              <text:p text:style-name="P5"><text:s/>Tamaño</text:p>
            </table:table-cell>
            <table:covered-table-cell/>
            <table:table-cell table:style-name="Táboa7.E1" table:number-rows-spanned="2" office:value-type="string">
              <text:p text:style-name="P3">Comentarios</text:p>
            </table:table-cell>
          </table:table-row>
          <table:table-row>
            <table:covered-table-cell/>
            <table:covered-table-cell/>
            <table:table-cell table:style-name="Táboa7.A2" office:value-type="string">
              <text:p text:style-name="P5">mm.</text:p>
            </table:table-cell>
            <table:table-cell table:style-name="Táboa7.A2" office:value-type="string">
              <text:p text:style-name="P5">Polgadas</text:p>
            </table:table-cell>
            <table:covered-table-cell/>
          </table:table-row>
          <table:table-row>
            <table:table-cell table:style-name="Táboa7.A2" office:value-type="string">
              <text:p text:style-name="P1">Double Large Post </text:p>
            </table:table-cell>
            <table:table-cell table:style-name="Táboa7.A2" office:value-type="string">
              <text:p text:style-name="P7">Dobre Post largo</text:p>
            </table:table-cell>
            <table:table-cell table:style-name="Táboa7.A2" office:value-type="string">
              <text:p text:style-name="P4">838 × 533</text:p>
            </table:table-cell>
            <table:table-cell table:style-name="Táboa7.A2" office:value-type="string">
              <text:p text:style-name="P4">33 × 21</text:p>
            </table:table-cell>
            <table:table-cell table:style-name="Táboa7.E2" office:value-type="string">
              <text:p text:style-name="P6">É un formato para imprimir, escribir ou debuxar. É o dobre dun Large Post.</text:p>
            </table:table-cell>
          </table:table-row>
          <table:table-row>
            <table:table-cell table:style-name="Táboa7.A2" office:value-type="string">
              <text:p text:style-name="P1">Double Post</text:p>
            </table:table-cell>
            <table:table-cell table:style-name="Táboa7.A2" office:value-type="string">
              <text:p text:style-name="P7">Dobre Post</text:p>
            </table:table-cell>
            <table:table-cell table:style-name="Táboa7.A2" office:value-type="string">
              <text:p text:style-name="P4">774 × 482</text:p>
            </table:table-cell>
            <table:table-cell table:style-name="Táboa7.A2" office:value-type="string">
              <text:p text:style-name="P4">30,5 × 19</text:p>
            </table:table-cell>
            <table:table-cell table:style-name="Táboa7.E2" office:value-type="string">
              <text:p text:style-name="P6">É un formato para imprimir, escribir ou debuxar. É o dobre dun Post</text:p>
            </table:table-cell>
          </table:table-row>
          <table:table-row>
            <table:table-cell table:style-name="Táboa7.A2" office:value-type="string">
              <text:p text:style-name="P1">Sheet ou ½ Post</text:p>
            </table:table-cell>
            <table:table-cell table:style-name="Táboa7.A2" office:value-type="string">
              <text:p text:style-name="P7">Folla ou ½ Post</text:p>
            </table:table-cell>
            <table:table-cell table:style-name="Táboa7.A2" office:value-type="string">
              <text:p text:style-name="P4">597 × 495</text:p>
            </table:table-cell>
            <table:table-cell table:style-name="Táboa7.A2" office:value-type="string">
              <text:p text:style-name="P4">23,5 × 19,5</text:p>
            </table:table-cell>
            <table:table-cell table:style-name="Táboa7.E2" office:value-type="string">
              <text:p text:style-name="P12"/>
            </table:table-cell>
          </table:table-row>
          <table:table-row>
            <table:table-cell table:style-name="Táboa7.A2" office:value-type="string">
              <text:p text:style-name="P1">Large Post</text:p>
            </table:table-cell>
            <table:table-cell table:style-name="Táboa7.A2" office:value-type="string">
              <text:p text:style-name="P7">Post largo</text:p>
            </table:table-cell>
            <table:table-cell table:style-name="Táboa7.A2" office:value-type="string">
              <text:p text:style-name="P4">533 × 419</text:p>
            </table:table-cell>
            <table:table-cell table:style-name="Táboa7.A2" office:value-type="string">
              <text:p text:style-name="P4">21 × 16,5</text:p>
            </table:table-cell>
            <table:table-cell table:style-name="Táboa7.E2" office:value-type="string">
              <text:p text:style-name="P6">É un formato para escribir ou debuxar.</text:p>
            </table:table-cell>
          </table:table-row>
          <table:table-row>
            <table:table-cell table:style-name="Táboa7.A2" office:value-type="string">
              <text:p text:style-name="P1">Post</text:p>
            </table:table-cell>
            <table:table-cell table:style-name="Táboa7.A2" office:value-type="string">
              <text:p text:style-name="P7">Post</text:p>
            </table:table-cell>
            <table:table-cell table:style-name="Táboa7.A2" office:value-type="string">
              <text:p text:style-name="P4">482 × 387</text:p>
            </table:table-cell>
            <table:table-cell table:style-name="Táboa7.A2" office:value-type="string">
              <text:p text:style-name="P4">19 × 15,25</text:p>
            </table:table-cell>
            <table:table-cell table:style-name="Táboa7.E2" office:value-type="string">
              <text:p text:style-name="P6">O tamaño base da serie. É un formato para imprimir, escribir ou debuxar.</text:p>
            </table:table-cell>
          </table:table-row>
          <table:table-row>
            <table:table-cell table:style-name="Táboa7.A2" office:value-type="string">
              <text:p text:style-name="P1">Pinched Post</text:p>
            </table:table-cell>
            <table:table-cell table:style-name="Táboa7.A2" office:value-type="string">
              <text:p text:style-name="P7">Post pinzado</text:p>
            </table:table-cell>
            <table:table-cell table:style-name="Táboa7.A2" office:value-type="string">
              <text:p text:style-name="P4">470 × 368</text:p>
            </table:table-cell>
            <table:table-cell table:style-name="Táboa7.A2" office:value-type="string">
              <text:p text:style-name="P4">18,5 × 14,5</text:p>
            </table:table-cell>
            <table:table-cell table:style-name="Táboa7.E2" office:value-type="string">
              <text:p text:style-name="P6">É un formato para escribir ou debuxar.</text:p>
            </table:table-cell>
          </table:table-row>
        </table:table>
        <text:p text:style-name="Preformatted_20_Text"/>
        <text:h text:style-name="Heading_20_3" text:outline-level="3">Serie Medium</text:h>
        <table:table table:name="Táboa8" table:style-name="Táboa8">
          <table:table-column table:style-name="Táboa8.A"/>
          <table:table-column table:style-name="Táboa8.B"/>
          <table:table-column table:style-name="Táboa8.C"/>
          <table:table-column table:style-name="Táboa8.D"/>
          <table:table-column table:style-name="Táboa8.E"/>
          <table:table-row>
            <table:table-cell table:style-name="Táboa8.A1" table:number-rows-spanned="2" office:value-type="string">
              <text:p text:style-name="P3">Nome orixinal</text:p>
            </table:table-cell>
            <table:table-cell table:style-name="Táboa8.A1" table:number-rows-spanned="2" office:value-type="string">
              <text:p text:style-name="P3">Proposta de tradución</text:p>
            </table:table-cell>
            <table:table-cell table:style-name="Táboa8.C1" table:number-columns-spanned="2" office:value-type="string">
              <text:p text:style-name="P5"><text:s/>Tamaño</text:p>
            </table:table-cell>
            <table:covered-table-cell/>
            <table:table-cell table:style-name="Táboa8.E1" table:number-rows-spanned="2" office:value-type="string">
              <text:p text:style-name="P3">Comentarios</text:p>
            </table:table-cell>
          </table:table-row>
          <table:table-row>
            <table:covered-table-cell/>
            <table:covered-table-cell/>
            <table:table-cell table:style-name="Táboa8.A2" office:value-type="string">
              <text:p text:style-name="P5">mm.</text:p>
            </table:table-cell>
            <table:table-cell table:style-name="Táboa8.A2" office:value-type="string">
              <text:p text:style-name="P5">Polgadas</text:p>
            </table:table-cell>
            <table:covered-table-cell/>
          </table:table-row>
          <table:table-row>
            <table:table-cell table:style-name="Táboa8.A2" office:value-type="string">
              <text:p text:style-name="P1">Double Medium</text:p>
            </table:table-cell>
            <table:table-cell table:style-name="Táboa8.A2" office:value-type="string">
              <text:p text:style-name="P7">Dobre Medium</text:p>
            </table:table-cell>
            <table:table-cell table:style-name="Táboa8.A2" office:value-type="string">
              <text:p text:style-name="P4">914 × 584</text:p>
            </table:table-cell>
            <table:table-cell table:style-name="Táboa8.A2" office:value-type="string">
              <text:p text:style-name="P4">36 × 23</text:p>
            </table:table-cell>
            <table:table-cell table:style-name="Táboa8.E2" office:value-type="string">
              <text:p text:style-name="P6"/>
            </table:table-cell>
          </table:table-row>
          <table:table-row>
            <table:table-cell table:style-name="Táboa8.A2" office:value-type="string">
              <text:p text:style-name="P1">Medium</text:p>
            </table:table-cell>
            <table:table-cell table:style-name="Táboa8.A2" office:value-type="string">
              <text:p text:style-name="P7">Medium</text:p>
            </table:table-cell>
            <table:table-cell table:style-name="Táboa8.A2" office:value-type="string">
              <text:p text:style-name="P4">584 × 457</text:p>
            </table:table-cell>
            <table:table-cell table:style-name="Táboa8.A2" office:value-type="string">
              <text:p text:style-name="P4">23 × 18</text:p>
            </table:table-cell>
            <table:table-cell table:style-name="Táboa8.E2" office:value-type="string">
              <text:p text:style-name="P6">É un formato para imprimir, escribir ou debuxar.</text:p>
            </table:table-cell>
          </table:table-row>
          <table:table-row>
            <table:table-cell table:style-name="Táboa8.A2" office:value-type="string">
              <text:p text:style-name="P1">Medium quarto</text:p>
            </table:table-cell>
            <table:table-cell table:style-name="Táboa8.A2" office:value-type="string">
              <text:p text:style-name="P7">Cuarto de Medium</text:p>
            </table:table-cell>
            <table:table-cell table:style-name="Táboa8.A2" office:value-type="string">
              <text:p text:style-name="P4">305 × 241</text:p>
            </table:table-cell>
            <table:table-cell table:style-name="Táboa8.A2" office:value-type="string">
              <text:p text:style-name="P4">12 × 9,5</text:p>
            </table:table-cell>
            <table:table-cell table:style-name="Táboa8.E2" office:value-type="string">
              <text:p text:style-name="P6"/>
            </table:table-cell>
          </table:table-row>
          <table:table-row>
            <table:table-cell table:style-name="Táboa8.A2" office:value-type="string">
              <text:p text:style-name="P1">Medium octave</text:p>
            </table:table-cell>
            <table:table-cell table:style-name="Táboa8.A2" office:value-type="string">
              <text:p text:style-name="P7">Oitavo de Medium</text:p>
            </table:table-cell>
            <table:table-cell table:style-name="Táboa8.A2" office:value-type="string">
              <text:p text:style-name="P4">241 × 152</text:p>
            </table:table-cell>
            <table:table-cell table:style-name="Táboa8.A2" office:value-type="string">
              <text:p text:style-name="P4"/>
            </table:table-cell>
            <table:table-cell table:style-name="Táboa8.E2" office:value-type="string">
              <text:p text:style-name="P6">É un formato de libro encadernado.</text:p>
            </table:table-cell>
          </table:table-row>
        </table:table>
        <text:p text:style-name="Preformatted_20_Text"/>
        <text:h text:style-name="Heading_20_2" text:outline-level="2">Outros formatos</text:h>
        <table:table table:name="Táboa9" table:style-name="Táboa9">
          <table:table-column table:style-name="Táboa9.A" table:number-columns-repeated="2"/>
          <table:table-column table:style-name="Táboa9.C"/>
          <table:table-column table:style-name="Táboa9.D"/>
          <table:table-column table:style-name="Táboa9.E"/>
          <table:table-row>
            <table:table-cell table:style-name="Táboa9.A1" table:number-rows-spanned="2" office:value-type="string">
              <text:p text:style-name="P3">Nome orixinal</text:p>
            </table:table-cell>
            <table:table-cell table:style-name="Táboa9.A1" table:number-rows-spanned="2" office:value-type="string">
              <text:p text:style-name="P3">Proposta de tradución</text:p>
            </table:table-cell>
            <table:table-cell table:style-name="Táboa9.C1" table:number-columns-spanned="2" office:value-type="string">
              <text:p text:style-name="P5"><text:s/>Tamaño</text:p>
            </table:table-cell>
            <table:covered-table-cell/>
            <table:table-cell table:style-name="Táboa9.E1" table:number-rows-spanned="2" office:value-type="string">
              <text:p text:style-name="P3">Comentarios</text:p>
            </table:table-cell>
          </table:table-row>
          <table:table-row>
            <table:covered-table-cell/>
            <table:covered-table-cell/>
            <table:table-cell table:style-name="Táboa9.A2" office:value-type="string">
              <text:p text:style-name="P5">mm.</text:p>
            </table:table-cell>
            <table:table-cell table:style-name="Táboa9.A2" office:value-type="string">
              <text:p text:style-name="P5">Polgadas</text:p>
            </table:table-cell>
            <table:covered-table-cell/>
          </table:table-row>
          <table:table-row>
            <table:table-cell table:style-name="Táboa9.A2" office:value-type="string">
              <text:p text:style-name="P1">Antiquarian</text:p>
            </table:table-cell>
            <table:table-cell table:style-name="Táboa9.A2" office:value-type="string">
              <text:p text:style-name="P7">Antiquarian</text:p>
            </table:table-cell>
            <table:table-cell table:style-name="Táboa9.A2" office:value-type="string">
              <text:p text:style-name="P4">1.346 × 787</text:p>
            </table:table-cell>
            <table:table-cell table:style-name="Táboa9.A2" office:value-type="string">
              <text:p text:style-name="P4">53 × 31</text:p>
            </table:table-cell>
            <table:table-cell table:style-name="Táboa9.E2" office:value-type="string">
              <text:p text:style-name="P6">É un formato para escribir ou debuxar.</text:p>
            </table:table-cell>
          </table:table-row>
          <table:table-row>
            <table:table-cell table:style-name="Táboa9.A2" office:value-type="string">
              <text:p text:style-name="P1">Grand Eagle</text:p>
            </table:table-cell>
            <table:table-cell table:style-name="Táboa9.A2" office:value-type="string">
              <text:p text:style-name="P7">Grand Eagle</text:p>
            </table:table-cell>
            <table:table-cell table:style-name="Táboa9.A2" office:value-type="string">
              <text:p text:style-name="P4">1.067 × 730</text:p>
            </table:table-cell>
            <table:table-cell table:style-name="Táboa9.A2" office:value-type="string">
              <text:p text:style-name="P4">42 × 28,75</text:p>
            </table:table-cell>
            <table:table-cell table:style-name="Táboa9.E2" office:value-type="string">
              <text:p text:style-name="P6">É un formato para escribir ou debuxar.</text:p>
            </table:table-cell>
          </table:table-row>
          <table:table-row>
            <table:table-cell table:style-name="Táboa9.A2" office:value-type="string">
              <text:p text:style-name="P1">Colombier</text:p>
            </table:table-cell>
            <table:table-cell table:style-name="Táboa9.A2" office:value-type="string">
              <text:p text:style-name="P7">Colombier</text:p>
            </table:table-cell>
            <table:table-cell table:style-name="Táboa9.A2" office:value-type="string">
              <text:p text:style-name="P4">876 × 597</text:p>
            </table:table-cell>
            <table:table-cell table:style-name="Táboa9.A2" office:value-type="string">
              <text:p text:style-name="P4">34,5 × 23,5</text:p>
            </table:table-cell>
            <table:table-cell table:style-name="Táboa9.E2" office:value-type="string">
              <text:p text:style-name="P6">É un formato para escribir ou debuxar.</text:p>
            </table:table-cell>
          </table:table-row>
          <table:table-row>
            <table:table-cell table:style-name="Táboa9.A2" office:value-type="string">
              <text:p text:style-name="P1">Atlas</text:p>
            </table:table-cell>
            <table:table-cell table:style-name="Táboa9.A2" office:value-type="string">
              <text:p text:style-name="P7">Atlas</text:p>
            </table:table-cell>
            <table:table-cell table:style-name="Táboa9.A2" office:value-type="string">
              <text:p text:style-name="P4">863 × 660</text:p>
            </table:table-cell>
            <table:table-cell table:style-name="Táboa9.A2" office:value-type="string">
              <text:p text:style-name="P4">34 × 26</text:p>
            </table:table-cell>
            <table:table-cell table:style-name="Táboa9.E2" office:value-type="string">
              <text:p text:style-name="P6">É un formato para escribir ou debuxar.</text:p>
            </table:table-cell>
          </table:table-row>
          <table:table-row>
            <table:table-cell table:style-name="Táboa9.A2" office:value-type="string">
              <text:p text:style-name="P1">Cartridge</text:p>
            </table:table-cell>
            <table:table-cell table:style-name="Táboa9.A2" office:value-type="string">
              <text:p text:style-name="P7">Cartridge</text:p>
            </table:table-cell>
            <table:table-cell table:style-name="Táboa9.A2" office:value-type="string">
              <text:p text:style-name="P4">660 × 533</text:p>
            </table:table-cell>
            <table:table-cell table:style-name="Táboa9.A2" office:value-type="string">
              <text:p text:style-name="P4">26 × 21</text:p>
            </table:table-cell>
            <table:table-cell table:style-name="Táboa9.E2" office:value-type="string">
              <text:p text:style-name="P6">É un formato para escribir ou debuxar.</text:p>
            </table:table-cell>
          </table:table-row>
          <table:table-row>
            <table:table-cell table:style-name="Táboa9.A2" office:value-type="string">
              <text:p text:style-name="P8">Copy ou Draft (Draught)</text:p>
            </table:table-cell>
            <table:table-cell table:style-name="Táboa9.A2" office:value-type="string">
              <text:p text:style-name="P9">Copy ou Draft (Draught)</text:p>
            </table:table-cell>
            <table:table-cell table:style-name="Táboa9.A2" office:value-type="string">
              <text:p text:style-name="P4">508 × 406</text:p>
            </table:table-cell>
            <table:table-cell table:style-name="Táboa9.A2" office:value-type="string">
              <text:p text:style-name="P4">20 × 16</text:p>
            </table:table-cell>
            <table:table-cell table:style-name="Táboa9.E2" office:value-type="string">
              <text:p text:style-name="P6">É un formato para escribir ou debuxar.</text:p>
            </table:table-cell>
          </table:table-row>
          <table:table-row>
            <table:table-cell table:style-name="Táboa9.A2" office:value-type="string">
              <text:p text:style-name="P1">Pott </text:p>
            </table:table-cell>
            <table:table-cell table:style-name="Táboa9.A2" office:value-type="string">
              <text:p text:style-name="P7">Pott</text:p>
            </table:table-cell>
            <table:table-cell table:style-name="Táboa9.A2" office:value-type="string">
              <text:p text:style-name="P4">381 × 317</text:p>
            </table:table-cell>
            <table:table-cell table:style-name="Táboa9.A2" office:value-type="string">
              <text:p text:style-name="P4">15 × 12,5</text:p>
            </table:table-cell>
            <table:table-cell table:style-name="Táboa9.E2" office:value-type="string">
              <text:p text:style-name="P6">É un formato para escribir ou debuxar.</text:p>
            </table:table-cell>
          </table:table-row>
          <table:table-row>
            <table:table-cell table:style-name="Táboa9.A2" office:value-type="string">
              <text:p text:style-name="P1">Double Pott</text:p>
            </table:table-cell>
            <table:table-cell table:style-name="Táboa9.A2" office:value-type="string">
              <text:p text:style-name="P7">Dobre Pott</text:p>
            </table:table-cell>
            <table:table-cell table:style-name="Táboa9.A2" office:value-type="string">
              <text:p text:style-name="P4">381 × 635</text:p>
            </table:table-cell>
            <table:table-cell table:style-name="Táboa9.A2" office:value-type="string">
              <text:p text:style-name="P4">15 × 25</text:p>
            </table:table-cell>
            <table:table-cell table:style-name="Táboa9.E2" office:value-type="string">
              <text:p text:style-name="P12"/>
            </table:table-cell>
          </table:table-row>
        </table:table>
        <text:p text:style-name="Preformatted_20_Text"/>
        <text:h text:style-name="Heading_20_2" text:outline-level="2"><text:soft-page-break/>Algúns casos especiais</text:h>
        <text:p text:style-name="Preformatted_20_Text">Hai varios tamaños de papel anglosaxóns que podemos poñer nun separadamente especial, xa que se atopan case sempre definidos na maioría das impresoras e programas capaces de imprimir en papel.</text:p>
        <table:table table:name="Táboa10" table:style-name="Táboa10">
          <table:table-column table:style-name="Táboa10.A"/>
          <table:table-column table:style-name="Táboa10.B"/>
          <table:table-column table:style-name="Táboa10.C"/>
          <table:table-column table:style-name="Táboa10.D"/>
          <table:table-column table:style-name="Táboa10.E"/>
          <table:table-row>
            <table:table-cell table:style-name="Táboa10.A1" table:number-rows-spanned="2" office:value-type="string">
              <text:p text:style-name="P3">Nome orixinal</text:p>
            </table:table-cell>
            <table:table-cell table:style-name="Táboa10.A1" table:number-rows-spanned="2" office:value-type="string">
              <text:p text:style-name="P3">Proposta de tradución</text:p>
            </table:table-cell>
            <table:table-cell table:style-name="Táboa10.C1" table:number-columns-spanned="2" office:value-type="string">
              <text:p text:style-name="P5"><text:s/>Tamaño</text:p>
            </table:table-cell>
            <table:covered-table-cell/>
            <table:table-cell table:style-name="Táboa10.E1" table:number-rows-spanned="2" office:value-type="string">
              <text:p text:style-name="P3">Comentarios</text:p>
            </table:table-cell>
          </table:table-row>
          <table:table-row>
            <table:covered-table-cell/>
            <table:covered-table-cell/>
            <table:table-cell table:style-name="Táboa10.A2" office:value-type="string">
              <text:p text:style-name="P5">mm.</text:p>
            </table:table-cell>
            <table:table-cell table:style-name="Táboa10.A2" office:value-type="string">
              <text:p text:style-name="P5">Polgadas</text:p>
            </table:table-cell>
            <table:covered-table-cell/>
          </table:table-row>
          <table:table-row>
            <table:table-cell table:style-name="Táboa10.A2" office:value-type="string">
              <text:p text:style-name="P1">US Letter </text:p>
            </table:table-cell>
            <table:table-cell table:style-name="Táboa10.A2" office:value-type="string">
              <text:p text:style-name="P7">Carta US</text:p>
            </table:table-cell>
            <table:table-cell table:style-name="Táboa10.A2" office:value-type="string">
              <text:p text:style-name="P4">279,4 × 215,9</text:p>
            </table:table-cell>
            <table:table-cell table:style-name="Táboa10.A2" office:value-type="string">
              <text:p text:style-name="P4">11 × 8 ½</text:p>
            </table:table-cell>
            <table:table-cell table:style-name="Táboa10.E2" office:value-type="string">
              <text:p text:style-name="P6">É o formato equivalente ao DIN A4, do que difiere só en décimas de milímetro.</text:p>
            </table:table-cell>
          </table:table-row>
          <table:table-row>
            <table:table-cell table:style-name="Táboa10.A2" office:value-type="string">
              <text:p text:style-name="P1">US Legal </text:p>
            </table:table-cell>
            <table:table-cell table:style-name="Táboa10.A2" office:value-type="string">
              <text:p text:style-name="P7">Oficio US</text:p>
            </table:table-cell>
            <table:table-cell table:style-name="Táboa10.A2" office:value-type="string">
              <text:p text:style-name="P1">355,6× 215,9</text:p>
            </table:table-cell>
            <table:table-cell table:style-name="Táboa10.A2" office:value-type="string">
              <text:p text:style-name="P1">14 × 8 ½</text:p>
            </table:table-cell>
            <table:table-cell table:style-name="Táboa10.E2" office:value-type="string">
              <text:p text:style-name="P6">É a versión alongada do formato anterior (uns 7,5 cm máis).</text:p>
            </table:table-cell>
          </table:table-row>
          <table:table-row>
            <table:table-cell table:style-name="Táboa10.A2" office:value-type="string">
              <text:p text:style-name="P1">US Tabloid </text:p>
            </table:table-cell>
            <table:table-cell table:style-name="Táboa10.A2" office:value-type="string">
              <text:p text:style-name="P7">Tabloide US</text:p>
            </table:table-cell>
            <table:table-cell table:style-name="Táboa10.A2" office:value-type="string">
              <text:p text:style-name="P1">431,8× 279,4</text:p>
            </table:table-cell>
            <table:table-cell table:style-name="Táboa10.A2" office:value-type="string">
              <text:p text:style-name="P1">17 × 11</text:p>
            </table:table-cell>
            <table:table-cell table:style-name="Táboa10.E2" office:value-type="string">
              <text:p text:style-name="P6">É un tamaño similar ao DIN A3 (420 × 297 mm), só que algo máis curto e longo.</text:p>
            </table:table-cell>
          </table:table-row>
          <table:table-row>
            <table:table-cell table:style-name="Táboa10.A2" office:value-type="string">
              <text:p text:style-name="P1">US Executive </text:p>
            </table:table-cell>
            <table:table-cell table:style-name="Táboa10.A2" office:value-type="string">
              <text:p text:style-name="P7">Executivo US</text:p>
            </table:table-cell>
            <table:table-cell table:style-name="Táboa10.A2" office:value-type="string">
              <text:p text:style-name="P1">190 × 254</text:p>
            </table:table-cell>
            <table:table-cell table:style-name="Táboa10.A2" office:value-type="string">
              <text:p text:style-name="P1">7,5 × 10</text:p>
            </table:table-cell>
            <table:table-cell table:style-name="Táboa10.E2" office:value-type="string">
              <text:p text:style-name="P12"/>
            </table:table-cell>
          </table:table-row>
        </table:table>
        <text:p text:style-name="Preformatted_20_Text"><text:span text:style-name="T2"/></text:p>
        <text:p text:style-name="Preformatted_20_Text"><text:span text:style-name="T2">Extraido de: </text:span><text:a xlink:type="simple" xlink:href="http://www.gusgsm.com/los_formatos_de_papel_anglosajones">http://www.gusgsm.com/los_formatos_de_papel_anglosajones</text:a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" svg:font-family="Arial"/>
    <style:font-face style:name="Times New Roman1" svg:font-family="'Times New Roman'"/>
    <style:font-face style:name="Times New Roman" svg:font-family="'Times New Roman'" style:font-family-generic="roman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Times New Roman" fo:font-size="12pt" fo:language="en" fo:country="US" style:font-name-asian="DejaVu Sans" style:font-size-asian="12pt" style:language-asian="en" style:country-asian="US" style:font-name-complex="DejaVu Sans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Caption" style:family="paragraph" style:parent-style-name="Normal" style:class="extra">
      <style:paragraph-properties fo:margin-top="0.212cm" fo:margin-bottom="0.212cm"/>
      <style:text-properties fo:font-size="12pt" fo:font-style="italic"/>
    </style:style>
    <style:style style:name="Normal" style:family="paragraph">
      <style:paragraph-properties style:writing-mode="lr-tb"/>
      <style:text-properties style:font-name="Times New Roman1" fo:font-size="12pt" fo:language="gl" fo:country="ES"/>
    </style:style>
    <style:style style:name="Title" style:family="paragraph" style:parent-style-name="Normal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Normal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Normal" style:class="html">
      <style:paragraph-properties fo:margin-top="0cm" fo:margin-bottom="0cm"/>
      <style:text-properties style:font-name="Times New Roman1" fo:font-size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Title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Title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itle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Reference" style:family="text">
      <style:text-properties fo:font-size="10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1$Unix OpenOffice.org_project/310m19$Build-9420</meta:generator>
    <dc:date>2010-03-13T12:21:32</dc:date>
    <dc:creator>Miguel Bouzada</dc:creator>
    <meta:editing-duration>PT03H21M30S</meta:editing-duration>
    <meta:editing-cycles>15</meta:editing-cycles>
    <meta:document-statistic meta:table-count="10" meta:image-count="0" meta:object-count="0" meta:page-count="4" meta:paragraph-count="374" meta:word-count="1497" meta:character-count="7849"/>
  </office:meta>
</office:document-meta>
</file>