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"/>
    <style:font-face style:name="TlwgMono" svg:font-family="TlwgMono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>
      <style:text-properties style:font-name="TlwgMono"/>
    </style:style>
    <style:style style:name="P2" style:family="paragraph" style:parent-style-name="Standard" style:list-style-name="L1"/>
    <style:style style:name="P3" style:family="paragraph" style:parent-style-name="Standard">
      <style:text-properties fo:font-weight="bold" style:font-weight-asian="bold" style:font-weight-complex="bold"/>
    </style:style>
    <style:style style:name="T1" style:family="text">
      <style:text-properties style:font-name="TlwgMono"/>
    </style:style>
    <style:style style:name="T2" style:family="text">
      <style:text-properties fo:font-weight="bold" style:font-weight-asian="bold" style:font-weight-complex="bold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Iniciar, revisar, mantemento e reutilización de traducións</text:p>
      <text:p text:style-name="Standard"></text:p>
      <text:p text:style-name="Standard">- Como inicio/colaboro na tradución dun aplicativo</text:p>
      <text:p text:style-name="Standard"><text:tab/>Ilusión inicial → abandono</text:p>
      <text:p text:style-name="Standard"><text:tab/>Análise de interese temático</text:p>
      <text:p text:style-name="Standard"><text:tab/>Análise de idoneidade do proxecto</text:p>
      <text:p text:style-name="Standard"><text:tab/>Análise da metodoloxía do proxecto</text:p>
      <text:p text:style-name="Standard"><text:tab/>Análise da dispoñibilidade persoal</text:p>
      <text:p text:style-name="Standard"><text:tab/>Idoneidade ou adecuación ao noso interese do proxecto</text:p>
      <text:p text:style-name="Standard"><text:tab/>Asunción do compromiso</text:p>
      <text:p text:style-name="Standard"><text:tab/><text:tab/>Proceso de presentación</text:p>
      <text:p text:style-name="Standard"><text:tab/><text:tab/>Período de proba</text:p>
      <text:p text:style-name="Standard"><text:tab/><text:tab/><text:tab/>Admisión de críticas</text:p>
      <text:p text:style-name="Standard"><text:tab/><text:tab/><text:tab/>Desexo de aprendizaxe</text:p>
      <text:p text:style-name="Standard"><text:tab/><text:tab/>Fase de "validación"</text:p>
      <text:p text:style-name="Standard"><text:tab/><text:tab/><text:tab/>Aceptación de acordos</text:p>
      <text:p text:style-name="Standard"><text:tab/><text:tab/><text:tab/><text:tab/>Terminolóxicos</text:p>
      <text:p text:style-name="Standard"><text:tab/><text:tab/><text:tab/><text:tab/>Estilo</text:p>
      <text:p text:style-name="Standard"><text:tab/><text:tab/>Compromiso de traballo → seguimento (RSS, listas de correo, robots, etc...)</text:p>
      <text:p text:style-name="Standard"><text:tab/>Adscrición e/ou rexistro do/ao proxecto</text:p>
      <text:p text:style-name="Standard"><text:tab/><text:tab/>Grandes proxectos</text:p>
      <text:p text:style-name="Standard"><text:tab/><text:tab/><text:tab/>Grupos dependentes de «dev» → Caso «Sugar/Abiword» <text:a xlink:type="simple" xlink:href="http://translate.sugarlabs.org/">http://translate.sugarlabs.org/</text:a></text:p>
      <text:p text:style-name="Standard"><text:tab/><text:tab/><text:tab/>- Proxectos máis importantes (Ubuntu)</text:p>
      <text:p text:style-name="Standard"><text:tab/><text:tab/>Grupos transversais</text:p>
      <text:p text:style-name="Standard"><text:tab/><text:tab/><text:tab/>Trasno e → O caso «Debian»</text:p>
      <text:p text:style-name="Standard"><text:tab/><text:tab/>Grupos rexionais → «esquema Transifex»</text:p>
      <text:p text:style-name="Standard"><text:tab/>A frustración...</text:p>
      <text:p text:style-name="Standard"><text:tab/><text:tab/>MeeGo :(</text:p>
      <text:p text:style-name="Standard"><text:tab/><text:tab/><text:tab/>Meses de traballo no lixo?</text:p>
      <text:p text:style-name="Standard"><text:tab/>Abrindo proxectos «novos»</text:p>
      <text:p text:style-name="Standard"><text:tab/><text:tab/>Interese social, persoal ou «protagonismo» ?</text:p>
      <text:p text:style-name="Standard"></text:p>
      <text:p text:style-name="Standard">- Tipos de ficheiros de tradución</text:p>
      <text:p text:style-name="Standard"><text:tab/>As vantaxes e as desvantaxes da tradución en entorno web</text:p>
      <text:p text:style-name="Standard"><text:tab/>Cando a complexidade do aplicativo aconsella traballar en "local"</text:p>
      <text:p text:style-name="Standard"><text:tab/><text:tab/>Os formatos determinados polos proxectos</text:p>
      <text:p text:style-name="Standard"></text:p>
      <text:p text:style-name="Standard">New file formats</text:p>
      <text:p text:style-name="Standard">The addition of support for more file formats allows you to translate a wider variety of content and software, <text:span text:style-name="T2">including</text:span> <text:span text:style-name="T2">XHTML</text:span>, Ruby on Rails <text:span text:style-name="T2">YAML</text:span>, Apple iPhone, Mac OS apps (.<text:span text:style-name="T2">strings</text:span>), <text:span text:style-name="T2">XLIFF</text:span>, Microsoft .NET (.<text:span text:style-name="T2">resx</text:span>), Subtitles (<text:span text:style-name="T2">sbv</text:span>, <text:span text:style-name="T2">subviewer</text:span>, <text:span text:style-name="T2">srt</text:span>) and FreeDesktop Entries (.<text:span text:style-name="T2">desktop</text:span>). See all 13 file formats supported.</text:p>
      <text:p text:style-name="Standard">→ <text:a xlink:type="simple" xlink:href="http://transifex.us1.list-manage.com/track/click?u=14154d471be565eb94c9e3e00&amp;id=bf8a253415&amp;e=280209f980">http://transifex.us1.list-manage.com/track/click?u=14154d471be565eb94c9e3e00&amp;id=bf8a253415&amp;e=280209f980</text:a></text:p>
      <text:p text:style-name="Standard"><text:a xlink:type="simple" xlink:href="http://help.transifex.net/features/formats.html?utm_source=Transifex+Newsletter&amp;utm_campaign=2578f50802-Transifex_Paid_Plans9_7_2011&amp;utm_medium=email">http://help.transifex.net/features/formats.html?utm_source=Transifex+Newsletter&amp;utm_campaign=2578f50802-Transifex_Paid_Plans9_7_2011&amp;utm_medium=email</text:a></text:p>
      <text:p text:style-name="Standard"></text:p>
      <text:p text:style-name="Standard"></text:p>
      <text:p text:style-name="Standard">- Aplicativos máis destacados (Qtlinguist)</text:p>
      <text:p text:style-name="Standard"><text:tab/>.ts e .qm → Un caso particular</text:p>
      <text:p text:style-name="Standard"><text:soft-page-break/></text:p>
      <text:list xml:id="list358841455" text:style-name="L1">
        <text:list-item>
          <text:p text:style-name="P2">Onde atopar axuda para o futuro</text:p>
        </text:list-item>
        <text:list-item>
          <text:p text:style-name="P2">Refrerencias Trasno</text:p>
        </text:list-item>
      </text:list>
      <text:p text:style-name="Standard"></text:p>
      <text:p text:style-name="Standard">http://twitter.com/#!/tweettopics_app/status/111485703203987456</text:p>
      <text:p text:style-name="Standard"></text:p>
      <text:p text:style-name="Standard">Entidades HTML e outros caracteres especiais</text:p>
      <text:p text:style-name="Standard">google, buscar por → html character entities</text:p>
      <text:p text:style-name="Standard">p.ex.:</text:p>
      <text:p text:style-name="Standard"><text:a xlink:type="simple" xlink:href="http://en.wikipedia.org/wiki/List_of_XML_and_HTML_character_entity_references">http://en.wikipedia.org/wiki/List_of_XML_and_HTML_character_entity_references</text:a></text:p>
      <text:p text:style-name="Standard">ou</text:p>
      <text:p text:style-name="Standard"><text:a xlink:type="simple" xlink:href="http://www.intuitive.com/coolweb/entities.html">http://www.intuitive.com/coolweb/entities.html</text:a></text:p>
      <text:p text:style-name="Standard">chuletas</text:p>
      <text:p text:style-name="Standard"><text:a xlink:type="simple" xlink:href="http://www.addedbytes.com/cheat-sheets/html-character-entities-cheat-sheet/">http://www.addedbytes.com/cheat-sheets/html-character-entities-cheat-sheet/</text:a></text:p>
      <text:p text:style-name="Standard"></text:p>
      <text:p text:style-name="Standard"></text:p>
      <text:p text:style-name="Standard"></text:p>
      <text:p text:style-name="Standard"><text:span text:style-name="T2">Java</text:span></text:p>
      <text:p text:style-name="P1">%$1s in %$2s has %$3d errors.</text:p>
      <text:p text:style-name="Standard"><text:a xlink:type="simple" xlink:href="http://developers.sun.com/dev/gadc/i18ntesting/checklists/appendixb/appendixb.html#SubTopic7">http://developers.sun.com/dev/gadc/i18ntesting/checklists/appendixb/appendixb.html#SubTopic7</text:a></text:p>
      <text:p text:style-name="Standard"></text:p>
      <text:p text:style-name="Standard"><text:span text:style-name="T2">Perl</text:span></text:p>
      <text:p text:style-name="P1">"C'est le %$2s %$1s."</text:p>
      <text:p text:style-name="Standard"><text:a xlink:type="simple" xlink:href="http://perl.enstimac.fr/perl5.8.5/site_perl/5.8.5/Locale/Messages.html#functions">http://perl.enstimac.fr/perl5.8.5/site_perl/5.8.5/Locale/Messages.html#functions</text:a></text:p>
      <text:p text:style-name="Standard"></text:p>
      <text:p text:style-name="Standard"><text:span text:style-name="T2">XLIFF</text:span></text:p>
      <text:p text:style-name="Standard">For some source formats special consideration is needed when reordering parameters. For example:</text:p>
      <text:p text:style-name="Standard"></text:p>
      <text:p text:style-name="Standard"><text:span text:style-name="T1">Hello %s, your score is %d.</text:span></text:p>
      <text:p text:style-name="Standard"></text:p>
      <text:p text:style-name="Standard">If we here in the target language wanted to write:</text:p>
      <text:p text:style-name="Standard"></text:p>
      <text:p text:style-name="P1">Score: %d. Name: %s</text:p>
      <text:p text:style-name="Standard"></text:p>
      <text:p text:style-name="Standard">we would have to specify the position of the parameters:</text:p>
      <text:p text:style-name="Standard"></text:p>
      <text:p text:style-name="P1">Score is %2$d for %1$s</text:p>
      <text:p text:style-name="Standard"></text:p>
      <text:p text:style-name="Standard">Most XLIFF editors do not provide a way for translators to edit the content of &lt;ph&gt; elements, and with &lt;x/&gt; elements the content is fully abstracted, meaning this logic would have to be implemented in the filters.</text:p>
      <text:p text:style-name="Standard"></text:p>
      <text:p text:style-name="Standard">For example, in the following PO fragment:</text:p>
      <text:p text:style-name="Standard"></text:p>
      <text:p text:style-name="P1">#, c-format</text:p>
      <text:p text:style-name="P1">msgid "Hello %s, your score is %d."</text:p>
      <text:p text:style-name="P1">msgstr ""</text:p>
      <text:p text:style-name="Standard"></text:p>
      <text:p text:style-name="Standard">---</text:p>
      <text:p text:style-name="Standard"></text:p>
      <text:p text:style-name="P1">#, c-format</text:p>
      <text:p text:style-name="P1"><text:soft-page-break/>msgid "Hello %s, your score is %d."</text:p>
      <text:p text:style-name="Standard"><text:span text:style-name="T1">msgstr "Score is %2$d for %1$s"</text:span></text:p>
      <text:p text:style-name="Standard"></text:p>
      <text:p text:style-name="Standard"><text:a xlink:type="simple" xlink:href="http://docs.oasis-open.org/xliff/v1.2/xliff-profile-po/xliff-profile-po-1.2-cd02.html">http://docs.oasis-open.org/xliff/v1.2/xliff-profile-po/xliff-profile-po-1.2-cd02.html</text:a></text:p>
      <text:p text:style-name="Standard"></text:p>
      <text:p text:style-name="Standard"></text:p>
      <text:p text:style-name="P3">C format</text:p>
      <text:p text:style-name="Standard">Although format strings with positions that reorder arguments, such as</text:p>
      <text:p text:style-name="Standard"></text:p>
      <text:p text:style-name="Standard"><text:s text:c="5"/><text:span text:style-name="T1">"Only %2$d bytes free on '%1$s'."</text:span></text:p>
      <text:p text:style-name="Standard"></text:p>
      <text:p text:style-name="Standard">which is semantically equivalent to</text:p>
      <text:p text:style-name="Standard"></text:p>
      <text:p text:style-name="Standard"><text:s text:c="5"/><text:span text:style-name="T1">"'%s' has only %d bytes free."</text:span></text:p>
      <text:p text:style-name="Standard"></text:p>
      <text:p text:style-name="Standard"><text:a xlink:type="simple" xlink:href="http://www.gnu.org/software/hello/manual/gettext/c_002dformat.html#c_002dformat">http://www.gnu.org/software/hello/manual/gettext/c_002dformat.html#c_002dformat</text:a></text:p>
      <text:p text:style-name="Standard"></text:p>
      <text:p text:style-name="Standard">Traballando con "marcadores"</text:p>
      <text:p text:style-name="Standard"><text:tab/>O caso <text:span text:style-name="T2">RoxFiller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OpenSymbol" svg:font-family="OpenSymbol"/>
    <style:font-face style:name="TlwgMono" svg:font-family="TlwgMono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gl" fo:country="E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gl" fo:country="ES" style:letter-kerning="true" style:font-name-asian="WenQuanYi Micro Hei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WenQuanYi Micro Hei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guel Bouzada</meta:initial-creator>
    <meta:creation-date>2011-09-07T21:45:05</meta:creation-date>
    <meta:document-statistic meta:table-count="0" meta:image-count="0" meta:object-count="0" meta:page-count="3" meta:paragraph-count="0" meta:word-count="427" meta:character-count="3655" meta:non-whitespace-character-count="3139"/>
    <dc:date>2011-09-07T21:58:20</dc:date>
    <dc:creator>Miguel Bouzada</dc:creator>
    <meta:editing-duration>PT13M17S</meta:editing-duration>
    <meta:editing-cycles>1</meta:editing-cycles>
    <meta:generator>LibreOffice/3.4$Unix LibreOffice_project/340m1$Build-12</meta:generator>
  </office:meta>
</office:document-meta>
</file>