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Pictures/100002010000109F0000071863437998.png"/>
  <manifest:file-entry manifest:media-type="image/png" manifest:full-path="Pictures/1000020100000040000000408CA862E2.pn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Hindi1" svg:font-family="'Lohit Hindi'"/>
    <style:font-face style:name="OpenSymbol" svg:font-family="OpenSymbol"/>
    <style:font-face style:name="Ubuntu" svg:font-family="Ubuntu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ohit Hindi" svg:font-family="'Lohit Hindi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P1" style:family="paragraph" style:parent-style-name="Text_20_body">
      <style:text-properties style:font-name="Ubuntu"/>
    </style:style>
    <style:style style:name="P2" style:family="paragraph" style:parent-style-name="Standard">
      <style:text-properties style:font-name="Ubuntu" fo:font-size="20pt" style:font-size-asian="20pt" style:font-size-complex="20pt"/>
    </style:style>
    <style:style style:name="P3" style:family="paragraph" style:parent-style-name="Standard">
      <style:paragraph-properties fo:text-align="center" style:justify-single-word="false"/>
      <style:text-properties style:font-name="Ubuntu" fo:font-size="16pt" style:font-size-asian="16pt" style:font-size-complex="16pt"/>
    </style:style>
    <style:style style:name="P4" style:family="paragraph" style:parent-style-name="Standard">
      <style:text-properties fo:font-size="20pt" style:font-size-asian="20pt" style:font-size-complex="20pt"/>
    </style:style>
    <style:style style:name="P5" style:family="paragraph" style:parent-style-name="Standard">
      <style:paragraph-properties fo:text-align="center" style:justify-single-word="false"/>
      <style:text-properties fo:font-size="16pt" style:font-size-asian="16pt" style:font-size-complex="16pt"/>
    </style:style>
    <style:style style:name="P6" style:family="paragraph" style:parent-style-name="Heading_20_2">
      <style:text-properties style:font-name="Ubuntu"/>
    </style:style>
    <style:style style:name="P7" style:family="paragraph" style:parent-style-name="Heading_20_2">
      <style:paragraph-properties fo:text-align="center" style:justify-single-word="false"/>
      <style:text-properties style:font-name="Ubuntu" fo:font-size="26pt" style:font-size-asian="26pt" style:font-size-complex="26pt"/>
    </style:style>
    <style:style style:name="P8" style:family="paragraph" style:parent-style-name="Standard" style:list-style-name="L1">
      <style:paragraph-properties fo:margin-left="2.501cm" fo:margin-right="0cm" fo:text-indent="-0.635cm" style:auto-text-indent="false"/>
      <style:text-properties style:font-name="Ubuntu" fo:font-size="20pt" fo:font-weight="bold" style:font-size-asian="20pt" style:font-weight-asian="bold" style:font-size-complex="20pt" style:font-weight-complex="bold"/>
    </style:style>
    <style:style style:name="P9" style:family="paragraph" style:parent-style-name="Standard" style:list-style-name="L1">
      <style:paragraph-properties fo:margin-left="3.752cm" fo:margin-right="0cm" fo:text-indent="-0.635cm" style:auto-text-indent="false"/>
      <style:text-properties style:font-name="Ubuntu" fo:font-size="16pt" style:font-size-asian="16pt" style:font-size-complex="16pt"/>
    </style:style>
    <style:style style:name="T1" style:family="text">
      <style:text-properties fo:font-size="26pt" style:font-size-asian="26pt" style:font-size-complex="26pt"/>
    </style:style>
    <style:style style:name="T2" style:family="text">
      <style:text-properties style:font-name="Ubuntu"/>
    </style:style>
    <style:style style:name="T3" style:family="text">
      <style:text-properties fo:font-size="14pt" style:font-size-asian="14pt" style:font-size-complex="14pt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7" text:outline-level="2">Os grupos de tradución ao galego de software libre</text:h>
      <text:p text:style-name="P1"><draw:frame draw:style-name="fr1" draw:name="imaxes2" text:anchor-type="paragraph" svg:width="8.322cm" svg:height="3.552cm" draw:z-index="1"><draw:image xlink:href="Pictures/100002010000109F0000071863437998.png" xlink:type="simple" xlink:show="embed" xlink:actuate="onLoad"/></draw:frame></text:p>
      <text:p text:style-name="P1"/>
      <text:h text:style-name="P6" text:outline-level="2"><text:s/></text:h>
      <text:h text:style-name="P6" text:outline-level="2"/>
      <text:p text:style-name="P1"><draw:frame draw:style-name="fr2" draw:name="imaxes1" text:anchor-type="paragraph" svg:x="1.281cm" svg:y="0.386cm" svg:width="2.298cm" svg:height="2.298cm" draw:z-index="0"><draw:image xlink:href="Pictures/1000020100000040000000408CA862E2.png" xlink:type="simple" xlink:show="embed" xlink:actuate="onLoad"/></draw:frame></text:p>
      <text:p text:style-name="P1"/>
      <text:h text:style-name="P6" text:outline-level="2"><text:s/><text:span text:style-name="T1">Ubuntu Galician Translators</text:span></text:h>
      <text:p text:style-name="Standard"/>
      <text:p text:style-name="P2">Precisan da vosa axuda para a tradución de aplicativos de interese xeral <text:s/><text:span text:style-name="T3">(fundamentalmente de tipo didáctico para ensino primario e secundario)</text:span>, correspondentes a áreas técnicas ou científicas moi especificas e de todas as disciplinas, entre eles:</text:p>
      <text:list xml:id="list1894425155" text:style-name="L1">
        <text:list-item>
          <text:p text:style-name="P8">Matemáticas e enxeñarías</text:p>
        </text:list-item>
        <text:list-item>
          <text:p text:style-name="P9"><text:a xlink:type="simple" xlink:href="http://projects.gnome.org/gnumeric/">http://projects.gnome.org/gnumeric/</text:a></text:p>
        </text:list-item>
        <text:list-item>
          <text:p text:style-name="P8">Química</text:p>
        </text:list-item>
        <text:list-item>
          <text:p text:style-name="P9"><text:a xlink:type="simple" xlink:href="http://jmol.sourceforge.net/">http://jmol.sourceforge.net/</text:a></text:p>
        </text:list-item>
        <text:list-item>
          <text:p text:style-name="P8">Xeolocalización</text:p>
        </text:list-item>
        <text:list-item>
          <text:p text:style-name="P9"><text:a xlink:type="simple" xlink:href="http://josm.openstreetmap.de/">http://josm.openstreetmap.de/</text:a></text:p>
        </text:list-item>
        <text:list-item>
          <text:p text:style-name="P8">Xestión de centros docentes</text:p>
        </text:list-item>
        <text:list-item>
          <text:p text:style-name="P9"><text:a xlink:type="simple" xlink:href="http://www.schooltool.org/">http://www.schooltool.org/</text:a></text:p>
        </text:list-item>
      </text:list>
      <text:p text:style-name="P4"/>
      <text:p text:style-name="P3">Podedes contactar directamente con:</text:p>
      <text:p text:style-name="P5"><text:a xlink:type="simple" xlink:href="mailto:info@trasno.net"><text:span text:style-name="T2">info@trasno.net</text:span></text:a></text:p>
      <text:p text:style-name="P3">ou rexistrarvos na rolda de correo:</text:p>
      <text:p text:style-name="P5"><text:a xlink:type="simple" xlink:href="http://trasno.net/trasno%3Alista"><text:span text:style-name="T2">http://trasno.net/trasno:lista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ohit Hindi1" svg:font-family="'Lohit Hindi'"/>
    <style:font-face style:name="OpenSymbol" svg:font-family="OpenSymbol"/>
    <style:font-face style:name="Ubuntu" svg:font-family="Ubuntu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ohit Hindi" svg:font-family="'Lohit Hindi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gl" fo:country="ES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gl" fo:country="ES" style:letter-kerning="true" style:font-name-asian="WenQuanYi Micro Hei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WenQuanYi Micro Hei" style:font-size-asian="14pt" style:font-name-complex="Lohit Hindi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 style:font-name-complex="Lohit Hindi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ohit Hind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text-properties style:font-name="Times New Roman" fo:font-size="18pt" fo:font-weight="bold" style:font-name-asian="WenQuanYi Micro Hei" style:font-size-asian="18pt" style:font-weight-asian="bold" style:font-name-complex="Lohit Hindi" style:font-size-complex="18pt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iguel Bouzada</meta:initial-creator>
    <meta:creation-date>2011-10-14T09:48:08</meta:creation-date>
    <dc:date>2011-10-14T12:47:53</dc:date>
    <dc:creator>Miguel Bouzada</dc:creator>
    <meta:editing-duration>PT6M25S</meta:editing-duration>
    <meta:editing-cycles>4</meta:editing-cycles>
    <meta:generator>LibreOffice/3.4$Unix LibreOffice_project/340m1$Build-12</meta:generator>
    <meta:document-statistic meta:table-count="0" meta:image-count="2" meta:object-count="0" meta:page-count="1" meta:paragraph-count="0" meta:word-count="81" meta:character-count="641" meta:non-whitespace-character-count="580"/>
  </office:meta>
</office:document-meta>
</file>