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640000004B06A243EC6.jpg"/>
  <manifest:file-entry manifest:media-type="image/gif" manifest:full-path="Pictures/100000000000001E0000001E6A3E73D6.gif"/>
  <manifest:file-entry manifest:media-type="image/png" manifest:full-path="Pictures/1000020100000320000002580F6333E9.png"/>
  <manifest:file-entry manifest:media-type="image/png" manifest:full-path="Pictures/1000020100000320000002589E733AF9.png"/>
  <manifest:file-entry manifest:media-type="image/gif" manifest:full-path="Pictures/100000000000001D0000001D03395BF6.gif"/>
  <manifest:file-entry manifest:media-type="image/png" manifest:full-path="Pictures/100002010000008000000080D26139E8.png"/>
  <manifest:file-entry manifest:media-type="image/png" manifest:full-path="Pictures/1000020100000074000000742B3FFE75.png"/>
  <manifest:file-entry manifest:media-type="image/jpeg" manifest:full-path="Pictures/1000000000000280000001E044838965.jpg"/>
  <manifest:file-entry manifest:media-type="image/png" manifest:full-path="Pictures/100002010000032000000258F8152CD7.png"/>
  <manifest:file-entry manifest:media-type="image/png" manifest:full-path="Pictures/10000201000000300000003000EF527F.png"/>
  <manifest:file-entry manifest:media-type="image/png" manifest:full-path="Pictures/10000201000000A0000000A03F412F03.png"/>
  <manifest:file-entry manifest:media-type="image/png" manifest:full-path="Pictures/10000201000003200000025858B5EE3B.png"/>
  <manifest:file-entry manifest:media-type="image/gif" manifest:full-path="Pictures/10000000000000220000001BD74639D4.gif"/>
  <manifest:file-entry manifest:media-type="image/png" manifest:full-path="Pictures/100002010000032000000258A747FCBA.png"/>
  <manifest:file-entry manifest:media-type="image/png" manifest:full-path="Pictures/10000201000000180000000AB2B8EE36.png"/>
  <manifest:file-entry manifest:media-type="image/png" manifest:full-path="Pictures/1000020100000076000000290D2F4F5C.png"/>
  <manifest:file-entry manifest:media-type="image/png" manifest:full-path="Pictures/10000201000000FA000000418034F5DF.png"/>
  <manifest:file-entry manifest:media-type="image/png" manifest:full-path="Pictures/10000201000001F4000001F44FC950A1.png"/>
  <manifest:file-entry manifest:media-type="image/gif" manifest:full-path="Pictures/10000000000000220000001B9BF7A417.gif"/>
  <manifest:file-entry manifest:media-type="image/png" manifest:full-path="Pictures/100002010000006E0000006EBA683805.png"/>
  <manifest:file-entry manifest:media-type="image/png" manifest:full-path="Pictures/100002010000032000000258588F6494.png"/>
  <manifest:file-entry manifest:media-type="image/png" manifest:full-path="Pictures/100002010000032000000258A9346B7E.png"/>
  <manifest:file-entry manifest:media-type="image/png" manifest:full-path="Pictures/100002010000032000000258D9EF9AF0.png"/>
  <manifest:file-entry manifest:media-type="image/png" manifest:full-path="Pictures/100002010000032000000258899D3B3D.png"/>
  <manifest:file-entry manifest:media-type="image/png" manifest:full-path="Pictures/100002010000032000000258CA2C1AE1.png"/>
  <manifest:file-entry manifest:media-type="image/png" manifest:full-path="Pictures/10000201000003200000025848CFF2EC.png"/>
  <manifest:file-entry manifest:media-type="image/gif" manifest:full-path="Pictures/100000000000001D000000202156658A.gif"/>
  <manifest:file-entry manifest:media-type="image/jpeg" manifest:full-path="Pictures/100000000000002400000010D08FABE0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06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0M02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horizontal"/>
    </style:style>
    <style:style style:name="gr4" style:family="graphic" style:parent-style-name="standard">
      <style:graphic-properties svg:stroke-width="0.2cm" svg:stroke-color="#23ff23" draw:marker-start-width="0.6cm" draw:marker-end-width="0.6cm" draw:fill="solid" draw:fill-color="#ffffcc" draw:textarea-horizontal-align="justify" draw:textarea-vertical-align="middle" draw:auto-grow-height="false" fo:padding-top="0.225cm" fo:padding-bottom="0.225cm" fo:padding-left="0.35cm" fo:padding-right="0.35cm"/>
    </style:style>
    <style:style style:name="gr5" style:family="graphic" style:parent-style-name="standard">
      <style:graphic-properties svg:stroke-width="0.2cm" svg:stroke-color="#ff0000" draw:marker-start-width="0.6cm" draw:marker-end="Arrow" draw:marker-end-width="0.6cm" draw:textarea-horizontal-align="center" draw:textarea-vertical-align="middle" fo:padding-top="0.225cm" fo:padding-bottom="0.225cm" fo:padding-left="0.35cm" fo:padding-right="0.35cm"/>
    </style:style>
    <style:style style:name="gr6" style:family="graphic" style:parent-style-name="standard">
      <style:graphic-properties svg:stroke-width="0.2cm" svg:stroke-color="#23ff23" draw:marker-start-width="0.6cm" draw:marker-end-width="0.6cm" draw:fill="none" draw:textarea-horizontal-align="justify" draw:textarea-vertical-align="middle" draw:auto-grow-height="false" fo:padding-top="0.225cm" fo:padding-bottom="0.225cm" fo:padding-left="0.35cm" fo:padding-right="0.35cm"/>
    </style:style>
    <style:style style:name="gr7" style:family="graphic" style:parent-style-name="standard">
      <style:graphic-properties svg:stroke-width="0.3cm" svg:stroke-color="#ff0000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4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letterpress-subtitle">
      <style:graphic-properties draw:fill-color="#ffffff" draw:auto-grow-height="true" fo:min-height="13.86cm"/>
    </style:style>
    <style:style style:name="pr5" style:family="presentation" style:parent-style-name="letterpress-notes">
      <style:graphic-properties draw:fill-color="#ffffff" fo:min-height="12.322cm"/>
    </style:style>
    <style:style style:name="pr6" style:family="presentation" style:parent-style-name="letterpress-outline1" style:list-style-name="L3">
      <style:graphic-properties draw:fill-color="#ffffff" fo:min-height="8.089cm"/>
    </style:style>
    <style:style style:name="pr7" style:family="presentation" style:parent-style-name="letterpress-outline1" style:list-style-name="L3">
      <style:graphic-properties draw:fill-color="#ffffff" fo:min-height="8.089cm"/>
    </style:style>
    <style:style style:name="pr8" style:family="presentation" style:parent-style-name="letterpress-outline1" style:list-style-name="L3">
      <style:graphic-properties draw:fill-color="#ffffff" fo:min-height="8.089cm"/>
    </style:style>
    <style:style style:name="pr9" style:family="presentation" style:parent-style-name="letterpress-outline1" style:list-style-name="L3">
      <style:graphic-properties draw:fill-color="#ffffff" fo:min-height="8.089cm"/>
    </style:style>
    <style:style style:name="pr10" style:family="presentation" style:parent-style-name="letterpress-outline1" style:list-style-name="L3">
      <style:graphic-properties draw:fill-color="#ffffff" fo:min-height="4.999cm"/>
    </style:style>
    <style:style style:name="pr11" style:family="presentation" style:parent-style-name="letterpress-outline1" style:list-style-name="L3">
      <style:graphic-properties draw:fill-color="#ffffff" fo:min-height="4.999cm"/>
    </style:style>
    <style:style style:name="pr12" style:family="presentation" style:parent-style-name="letterpress-outline1" style:list-style-name="L3">
      <style:graphic-properties draw:fill-color="#ffffff" fo:min-height="4.999cm"/>
    </style:style>
    <style:style style:name="pr13" style:family="presentation" style:parent-style-name="letterpress-outline1" style:list-style-name="L3">
      <style:graphic-properties draw:fill-color="#ffffff" fo:min-height="4.999cm"/>
    </style:style>
    <style:style style:name="pr14" style:family="presentation" style:parent-style-name="letterpress-outline1" style:list-style-name="L3">
      <style:graphic-properties draw:fill-color="#ffffff" fo:min-height="4.999cm"/>
    </style:style>
    <style:style style:name="pr15" style:family="presentation" style:parent-style-name="letterpress-outline1" style:list-style-name="L3">
      <style:graphic-properties draw:fill-color="#ffffff" fo:min-height="4.999cm"/>
    </style:style>
    <style:style style:name="pr16" style:family="presentation" style:parent-style-name="letterpress-outline1" style:list-style-name="L3">
      <style:graphic-properties draw:fill-color="#ffffff" fo:min-height="8.089cm"/>
    </style:style>
    <style:style style:name="pr17" style:family="presentation" style:parent-style-name="letterpress-outline1" style:list-style-name="L3">
      <style:graphic-properties draw:fill-color="#ffffff" fo:min-height="8.089cm"/>
    </style:style>
    <style:style style:name="pr18" style:family="presentation" style:parent-style-name="letterpress-outline1" style:list-style-name="L3">
      <style:graphic-properties draw:fill-color="#ffffff" fo:min-height="8.089cm"/>
    </style:style>
    <style:style style:name="pr19" style:family="presentation" style:parent-style-name="letterpress-outline1" style:list-style-name="L3">
      <style:graphic-properties draw:fill-color="#ffffff" fo:min-height="4.999cm"/>
    </style:style>
    <style:style style:name="pr20" style:family="presentation" style:parent-style-name="Docendo1-outline1" style:list-style-name="L5">
      <style:graphic-properties draw:fill-color="#ffffff" fo:min-height="1.5cm"/>
    </style:style>
    <style:style style:name="pr21" style:family="presentation" style:parent-style-name="Docendo1-title">
      <style:graphic-properties draw:fill-color="#ffffff" draw:auto-grow-height="true" fo:min-height="2.692cm"/>
    </style:style>
    <style:style style:name="pr22" style:family="presentation" style:parent-style-name="Docendo1-notes">
      <style:graphic-properties draw:fill-color="#ffffff" fo:min-height="12.322cm"/>
    </style:style>
    <style:style style:name="pr23" style:family="presentation" style:parent-style-name="letterpress-outline1" style:list-style-name="L3">
      <style:graphic-properties draw:fill-color="#ffffff" fo:min-height="8.089cm"/>
    </style:style>
    <style:style style:name="pr24" style:family="presentation" style:parent-style-name="Docendo1-outline1" style:list-style-name="L3">
      <style:graphic-properties draw:fill-color="#ffffff" fo:min-height="4.086cm"/>
    </style:style>
    <style:style style:name="pr25" style:family="presentation" style:parent-style-name="Docendo1-subtitle" style:list-style-name="L6">
      <style:graphic-properties draw:fill-color="#ffffff" draw:auto-grow-height="true" fo:min-height="13.86cm"/>
    </style:style>
    <style:style style:name="pr26" style:family="presentation" style:parent-style-name="Docendo1-title">
      <style:graphic-properties draw:fill-color="#ffffff" draw:auto-grow-height="true" fo:min-height="2.5cm"/>
    </style:style>
    <style:style style:name="pr27" style:family="presentation" style:parent-style-name="letterpress-outline1" style:list-style-name="L3">
      <style:graphic-properties draw:fill-color="#ffffff" fo:min-height="13.609cm"/>
    </style:style>
    <style:style style:name="pr28" style:family="presentation" style:parent-style-name="letterpress-title">
      <style:graphic-properties draw:fill-color="#ffffff" draw:auto-grow-height="true" fo:min-height="2.69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0cm" fo:margin-right="0cm" fo:margin-top="0cm" fo:margin-bottom="0cm" text:enable-numbering="false" fo:text-indent="0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0" style:family="paragraph">
      <style:paragraph-properties fo:margin-left="0.6cm" fo:margin-right="0cm" fo:text-indent="-0.6cm"/>
    </style:style>
    <style:style style:name="P11" style:family="paragraph">
      <style:paragraph-properties fo:margin-left="0cm" fo:margin-right="0cm" fo:text-align="start" text:enable-numbering="false" fo:text-indent="0cm"/>
    </style:style>
    <style:style style:name="P12" style:family="paragraph">
      <style:paragraph-properties fo:margin-left="0cm" fo:margin-right="0cm" fo:text-align="start" text:enable-numbering="false" fo:text-indent="0cm"/>
      <style:text-properties style:use-window-font-color="true" fo:font-family="'Bitstream Vera Sans Mono'" style:font-family-generic="swiss" style:font-pitch="fixed" fo:font-size="36pt" style:font-size-asian="36pt" style:font-size-complex="36pt"/>
    </style:style>
    <style:style style:name="P13" style:family="paragraph">
      <style:paragraph-properties fo:margin-left="0cm" fo:margin-right="0cm" fo:text-align="start" text:enable-numbering="false" fo:text-indent="0cm">
        <style:tab-stops/>
      </style:paragraph-properties>
    </style:style>
    <style:style style:name="P14" style:family="paragraph">
      <style:paragraph-properties fo:margin-left="0cm" fo:margin-right="0cm" text:enable-numbering="false" fo:text-indent="0cm">
        <style:tab-stops/>
      </style:paragraph-properties>
    </style:style>
    <style:style style:name="P15" style:family="paragraph">
      <style:paragraph-properties fo:margin-left="0cm" fo:margin-right="0cm" fo:text-align="start" text:enable-numbering="false" fo:text-indent="0cm"/>
      <style:text-properties fo:color="#ffffff" fo:font-family="'Bitstream Vera Sans Mono'" style:font-family-generic="swiss" style:font-pitch="fixed" fo:font-size="36pt" style:font-size-asian="36pt" style:font-size-complex="36pt"/>
    </style:style>
    <style:style style:name="P16" style:family="paragraph">
      <style:paragraph-properties fo:margin-left="0cm" fo:margin-right="0cm" text:enable-numbering="false" fo:text-indent="0cm"/>
    </style:style>
    <style:style style:name="P17" style:family="paragraph">
      <style:paragraph-properties fo:margin-left="0cm" fo:margin-right="0cm" text:enable-numbering="false" fo:text-indent="0cm"/>
      <style:text-properties fo:color="#ffffff" fo:font-family="augie" style:font-pitch="variable"/>
    </style:style>
    <style:style style:name="P18" style:family="paragraph">
      <style:paragraph-properties fo:margin-left="0cm" fo:margin-right="0cm" text:enable-numbering="false" fo:text-indent="0cm"/>
      <style:text-properties fo:color="#ff0000" fo:font-family="augie" style:font-pitch="variable"/>
    </style:style>
    <style:style style:name="P19" style:family="paragraph">
      <style:paragraph-properties fo:margin-left="0cm" fo:margin-right="0cm" fo:text-align="center" text:enable-numbering="false" fo:text-indent="0cm"/>
    </style:style>
    <style:style style:name="P20" style:family="paragraph">
      <style:paragraph-properties fo:margin-left="1.2cm" fo:margin-right="0cm" fo:text-align="center" fo:text-indent="-0.9cm"/>
      <style:text-properties fo:color="#ffffff" fo:font-family="'Bitstream Vera Sans Mono'" style:font-family-generic="swiss" style:font-pitch="fixed" fo:font-size="28pt"/>
    </style:style>
    <style:style style:name="P21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/>
    </style:style>
    <style:style style:name="P22" style:family="paragraph">
      <style:paragraph-properties fo:margin-left="1.2cm" fo:margin-right="0cm" fo:text-indent="-0.6cm"/>
    </style:style>
    <style:style style:name="P23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24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style:use-window-font-color="true" fo:font-family="'Bitstream Vera Sans Mono'" style:font-family-generic="swiss" style:font-pitch="fixed" fo:font-size="36pt" style:font-size-asian="36pt" style:font-size-complex="36pt"/>
    </style:style>
    <style:style style:name="T11" style:family="text">
      <style:text-properties fo:color="#ffffff" fo:font-family="'Bitstream Vera Sans Mono'" style:font-family-generic="swiss" style:font-pitch="fixed" fo:font-size="36pt" style:font-size-asian="36pt" style:font-size-complex="36pt"/>
    </style:style>
    <style:style style:name="T12" style:family="text">
      <style:text-properties fo:color="#ffffff" fo:font-family="augie" style:font-pitch="variable" fo:font-size="36pt" style:font-size-asian="36pt" style:font-size-complex="36pt"/>
    </style:style>
    <style:style style:name="T13" style:family="text">
      <style:text-properties fo:color="#ffffff" fo:font-family="augie" style:font-pitch="variable"/>
    </style:style>
    <style:style style:name="T14" style:family="text">
      <style:text-properties fo:color="#ffffff" fo:font-family="augie" style:font-pitch="variable" fo:font-weight="normal" style:font-weight-asian="normal" style:font-weight-complex="normal"/>
    </style:style>
    <style:style style:name="T15" style:family="text">
      <style:text-properties fo:color="#ffffff" fo:font-family="'Bitstream Vera Sans Mono'" style:font-family-generic="swiss" style:font-pitch="fixed" fo:font-size="28pt"/>
    </style:style>
    <style:style style:name="T16" style:family="text">
      <style:text-properties fo:font-family="'Bitstream Vera Sans Mono'" style:font-family-generic="swiss" style:font-pitch="fixed"/>
    </style:style>
    <style:style style:name="T17" style:family="text">
      <style:text-properties fo:color="#000080" fo:font-family="'Bitstream Vera Sans Mono'" style:font-family-generic="swiss" style:font-pitch="fixed" fo:font-size="96pt" fo:language="es" fo:country="ES" style:font-size-asian="96pt" style:font-size-complex="96pt"/>
    </style:style>
    <style:style style:name="T18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9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20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21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5">
      <text:list-level-style-image text:level="1" xlink:href="Pictures/100000000000001D0000001D03395BF6.gif" xlink:type="simple" xlink:show="embed" xlink:actuate="onLoad">
        <style:list-level-properties text:space-before="0.3cm" text:min-label-width="0.9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6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letterpress" presentation:presentation-page-layout-name="AL2T0">
        <office:forms form:automatic-focus="false" form:apply-design-mode="false"/>
        <draw:frame presentation:style-name="pr4" draw:text-style-name="P9" draw:id="id4" draw:layer="layout" svg:width="25.199cm" svg:height="13.86cm" svg:x="1.4cm" svg:y="4.914cm" presentation:class="subtitle">
          <draw:text-box>
            <text:p text:style-name="P1"><text:span text:style-name="T9">Apagado</text:span></text:p>
            <text:p text:style-name="P1"><text:span text:style-name="T9">do</text:span></text:p>
            <text:p text:style-name="P1"><text:span text:style-name="T9">computador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5" draw:text-style-name="P10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" draw:text-style-name="P12" draw:layer="layout" svg:width="21cm" svg:height="13.303cm" svg:x="4cm" svg:y="4.812cm" presentation:class="outline" presentation:user-transformed="true">
          <draw:text-box>
            <text:list text:style-name="L2">
              <text:list-item>
                <text:p text:id="id5" text:style-name="P11"><text:span text:style-name="T10">Imos ver agora como facemos para abandonar o traballo na computadora e <text:s/>como apagar o equipo.</text:span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id="id6" text:style-name="P11"><text:span text:style-name="T10">O primeiro será buscar a “icona” <text:s/>ou botón de apagado, chamado tamén de “Saír”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" anim:sub-item="text" smil:attributeName="visibility" smil:to="visible"/>
                  <anim:transitionFilter smil:dur="0.5s" smil:targetElement="id5" anim:sub-item="text" smil:type="slideWipe" smil:subtype="fromLeft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" anim:sub-item="text" smil:attributeName="visibility" smil:to="visible"/>
                  <anim:transitionFilter smil:dur="0.5s" smil:targetElement="id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5" draw:text-style-name="P10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5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12" draw:layer="layout" svg:width="21cm" svg:height="13.303cm" svg:x="4cm" svg:y="4.812cm" presentation:class="outline" presentation:user-transformed="true">
          <draw:text-box>
            <text:list text:style-name="L2">
              <text:list-item>
                <text:p text:id="id7" text:style-name="P13"><text:span text:style-name="T10">Normalmente terá una forma similar a unha de estas:</text:span></text:p>
              </text:list-item>
            </text:list>
            <text:list text:style-name="L2">
              <text:list-item>
                <text:p text:style-name="P13"><text:span text:style-name="T10"/></text:p>
              </text:list-item>
            </text:list>
            <text:list text:style-name="L2">
              <text:list-item>
                <text:p text:style-name="P13"><text:span text:style-name="T10"/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id="id10" text:style-name="P14"><text:span text:style-name="T10">E estará situado na esquina superior dereita.</text:span></text:p>
              </text:list-item>
            </text:list>
            <text:list text:style-name="L2">
              <text:list-item>
                <text:p text:style-name="P14"><text:span text:style-name="T10"/></text:p>
              </text:list-item>
            </text:list>
          </draw:text-box>
        </draw:frame>
        <draw:frame draw:style-name="gr1" draw:text-style-name="P7" draw:id="id8" draw:layer="layout" svg:width="3.7cm" svg:height="4.17cm" svg:x="7.1cm" svg:y="8.6cm">
          <draw:image xlink:href="Pictures/10000201000000300000003000EF527F.png" xlink:type="simple" xlink:show="embed" xlink:actuate="onLoad">
            <text:p text:style-name="P1"/>
          </draw:image>
        </draw:frame>
        <draw:frame draw:style-name="gr1" draw:text-style-name="P7" draw:id="id9" draw:layer="layout" svg:width="3.772cm" svg:height="3.884cm" svg:x="15.5cm" svg:y="8.727cm">
          <draw:image xlink:href="Pictures/100002010000008000000080D26139E8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" anim:sub-item="text" smil:attributeName="visibility" smil:to="visible"/>
                  <anim:transitionFilter smil:dur="0.5s" smil:targetElement="id7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  <anim:par smil:begin="0.501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  <anim:par smil:begin="0.502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22.5cm" svg:height="16.5cm" svg:x="2.5cm" svg:y="3cm">
          <draw:image xlink:href="Pictures/100002010000032000000258899D3B3D.png" xlink:type="simple" xlink:show="embed" xlink:actuate="onLoad">
            <text:p text:style-name="P1"/>
          </draw:image>
        </draw:frame>
        <draw:frame draw:style-name="gr1" draw:text-style-name="P7" draw:id="id14" draw:layer="layout" svg:width="22.5cm" svg:height="16.5cm" svg:x="2.5cm" svg:y="3cm">
          <draw:image xlink:href="Pictures/100002010000032000000258F8152CD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" draw:text-style-name="P15" draw:layer="layout" svg:width="21cm" svg:height="10.347cm" svg:x="4cm" svg:y="8.153cm" presentation:class="outline" presentation:user-transformed="true">
          <draw:text-box>
            <text:list text:style-name="L2">
              <text:list-item>
                <text:p text:id="id11" text:style-name="P11"><text:span text:style-name="T11">Diriximos o punteiro deica a icona ou botón</text:span></text:p>
              </text:list-item>
            </text:list>
            <text:list text:style-name="L2">
              <text:list-item>
                <text:p text:style-name="P11"><text:span text:style-name="T11"/></text:p>
              </text:list-item>
            </text:list>
            <text:list text:style-name="L2">
              <text:list-item>
                <text:p text:id="id13" text:style-name="P11"><text:span text:style-name="T11">Ó situalo enriba aparece una lenda que nos indica que é o que se fai con esa “icona” ou botón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3" draw:text-style-name="P7" draw:id="id12" draw:layer="layout" svg:width="3.103cm" svg:height="3.103cm" svg:x="10.5cm" svg:y="11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" anim:sub-item="text" smil:attributeName="visibility" smil:to="visible"/>
                  <anim:transitionFilter smil:dur="0.5s" smil:targetElement="id11" anim:sub-item="text" smil:type="slideWipe" smil:subtype="fromLeft"/>
                </anim:par>
              </anim:par>
              <anim:par smil:begin="0.5s">
                <anim:par smil:begin="6s" smil:fill="hold" presentation:node-type="after-previous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  <anim:par smil:begin="6.501s">
                <anim:par smil:begin="1.5s" smil:fill="hold" smil:accelerate="0.5" smil:decelerate="0.5" presentation:node-type="after-previous" presentation:preset-class="motion-path">
                  <anim:animateMotion smil:dur="3s" smil:fill="hold" smil:targetElement="id12" svg:path="m-0.00728571428571429-0.0128571428571429c0.0228571428571429 0.0049047619047619 0.0365357142857143-0.0193809523809524 0.0564285714285714-0.0281904761904762 0.0177492329350374-0.00786022284376278 0.0347142857142857-0.0198095238095238 0.0493571428571429-0.0357619047619048 0.015113760433926-0.0164653975459031 0.0335-0.0253333333333333 0.0479642857142857-0.0432380952380952 0.0138710895651446-0.0171704680707635 0.0326785714285714-0.0223809523809524 0.0493571428571429-0.0338571428571428 0.0209371486940108-0.0144064320778204 0.0398571428571428-0.0317619047619048 0.0620714285714286-0.0432380952380952 0.0187570304143282-0.00969012718082127 0.0399285714285715-0.00919047619047619 0.0563928571428572-0.0244285714285714 0.0156422765207352-0.0144773058181786 0.0320714285714285-0.0244285714285714 0.0493571428571428-0.0338571428571429 0.0182494311528586-0.00995423517428651 0.0289642857142857-0.0295714285714285 0.0352857142857143-0.0507619047619047 0.00599542687165894-0.0200976644662016 0.0131428571428571-0.0382857142857143 0.0183214285714285-0.0582857142857143l0.0098571428571429-0.015047619047619"/>
                </anim:par>
              </anim:par>
              <anim:par smil:begin="11.001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slideWipe" smil:subtype="fromLeft"/>
                </anim:par>
              </anim:par>
              <anim:par smil:begin="13.501s">
                <anim:par smil:begin="2s" smil:fill="hold" presentation:node-type="after-previous" presentation:preset-class="exit" presentation:preset-id="ooo-exit-disappear">
                  <anim:set smil:begin="0s" smil:dur="0.001s" smil:fill="hold" smil:targetElement="id12" smil:attributeName="visibility" smil:to="hidden"/>
                </anim:par>
              </anim:par>
              <anim:par smil:begin="15.502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2.5cm" svg:height="16.5cm" svg:x="2.5cm" svg:y="3cm">
          <draw:image xlink:href="Pictures/100002010000032000000258899D3B3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" draw:text-style-name="P15" draw:layer="layout" svg:width="21cm" svg:height="8.089cm" svg:x="4cm" svg:y="8.154cm" presentation:class="outline" presentation:user-transformed="true">
          <draw:text-box>
            <text:list text:style-name="L2">
              <text:list-item>
                <text:p text:id="id15" text:style-name="P11"><text:span text:style-name="T12">Facemos UN só clic sobre el e ..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3" draw:text-style-name="P7" draw:id="id16" draw:layer="layout" svg:width="3.103cm" svg:height="3.103cm" svg:x="22.585cm" svg:y="2.971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5" anim:sub-item="text" smil:attributeName="visibility" smil:to="visible"/>
                  <anim:transitionFilter smil:dur="0.5s" smil:targetElement="id15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mphasis" presentation:preset-id="ooo-emphasis-flash-bulb">
                  <anim:transitionFilter smil:dur="1s" smil:targetElement="id16" smil:keySplines="0,0;0.2,0.5;0.8,0.5;1,0" smil:type="fade" smil:subtype="crossfade" smil:mode="out"/>
                  <anim:animateTransform smil:dur="0.5s" smil:fill="hold" smil:autoReverse="true" smil:targetElement="id1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pr10" draw:text-style-name="P17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17" text:style-name="P16"><text:span text:style-name="T13">Aparécenos isto</text:span></text:p>
              </text:list-item>
            </text:list>
            <text:list text:style-name="L2">
              <text:list-item>
                <text:p text:style-name="P16"><text:span text:style-name="T13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7" anim:sub-item="text" smil:attributeName="visibility" smil:to="visible"/>
                  <anim:transitionFilter smil:dur="0.5s" smil:targetElement="id1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pr11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18" text:style-name="P16"><text:span text:style-name="T13">Imos ver para que é cada icona ou bot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8" anim:sub-item="text" smil:attributeName="visibility" smil:to="visible"/>
                  <anim:transitionFilter smil:dur="0.5s" smil:targetElement="id1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pr12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19" text:style-name="P16"><text:span text:style-name="T13">Comezamos pola orde de importancia no seu us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9" anim:sub-item="text" smil:attributeName="visibility" smil:to="visible"/>
                  <anim:transitionFilter smil:dur="0.5s" smil:targetElement="id1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pr13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20" text:style-name="P16"><text:span text:style-name="T13">Ide poñendo o rato de riba de cada icon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0" anim:sub-item="text" smil:attributeName="visibility" smil:to="visible"/>
                  <anim:transitionFilter smil:dur="0.5s" smil:targetElement="id2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pr14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21" text:style-name="P16"><text:span text:style-name="T13">E fixádevos na lenda que aparece aquí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4" draw:text-style-name="P7" draw:id="id23" draw:layer="layout" svg:width="8.5cm" svg:height="2.5cm" svg:x="9cm" svg:y="13.2cm">
          <text:p text:style-name="P1"/>
          <draw:enhanced-geometry svg:viewBox="0 0 21600 21600" draw:type="rectangle" draw:enhanced-path="M 0 0 L 21600 0 21600 21600 0 21600 0 0 Z N"/>
        </draw:custom-shape>
        <draw:polyline draw:style-name="gr5" draw:text-style-name="P7" draw:id="id22" draw:layer="layout" svg:width="0cm" svg:height="8.999cm" svg:x="13cm" svg:y="5.5cm" svg:viewBox="0 0 0 9000" draw:points="0,0 0,900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1" anim:sub-item="text" smil:attributeName="visibility" smil:to="visible"/>
                  <anim:transitionFilter smil:dur="0.5s" smil:targetElement="id21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2" smil:attributeName="visibility" smil:to="visible"/>
                </anim:par>
              </anim:par>
              <anim:par smil:begin="1.5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48CFF2EC.png" xlink:type="simple" xlink:show="embed" xlink:actuate="onLoad">
            <text:p text:style-name="P1"/>
          </draw:image>
        </draw:frame>
        <draw:frame presentation:style-name="pr15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id="id24" text:style-name="P16"><text:span text:style-name="T13">Como ben di a lenda, </text:span><text:span text:style-name="T14">apaga completamente o computador</text:span><text:span text:style-name="T13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6" draw:text-style-name="P7" draw:id="id26" draw:layer="layout" svg:width="7.51cm" svg:height="1cm" svg:x="8.8cm" svg:y="13.9cm">
          <text:p text:style-name="P1"/>
          <draw:enhanced-geometry svg:viewBox="0 0 21600 21600" draw:type="rectangle" draw:enhanced-path="M 0 0 L 21600 0 21600 21600 0 21600 0 0 Z N"/>
        </draw:custom-shape>
        <draw:custom-shape draw:style-name="gr7" draw:text-style-name="P7" draw:id="id25" draw:layer="layout" svg:width="4.505cm" svg:height="3.305cm" svg:x="16.823cm" svg:y="10.101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4" anim:sub-item="text" smil:attributeName="visibility" smil:to="visible"/>
                  <anim:transitionFilter smil:dur="0.5s" smil:targetElement="id24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5" smil:attributeName="visibility" smil:to="visible"/>
                </anim:par>
              </anim:par>
              <anim:par smil:begin="1.501s">
                <anim:par smil:begin="1s" smil:fill="remove" presentation:node-type="after-previous" presentation:preset-class="emphasis" presentation:preset-id="ooo-emphasis-complementary-color-2">
                  <anim:animateColor smil:dur="0.5s" smil:fill="hold" smil:targetElement="id25" smil:attributeName="color" smil:by="hsl(-120,0%,0%)" anim:color-interpolation="hsl" anim:color-interpolation-direction="clockwise"/>
                  <anim:animateColor smil:dur="0.5s" smil:fill="hold" smil:targetElement="id25" smil:attributeName="fill-color" smil:by="hsl(-120,0%,0%)" anim:color-interpolation="hsl" anim:color-interpolation-direction="clockwise"/>
                  <anim:animateColor smil:dur="0.5s" smil:fill="hold" smil:targetElement="id25" smil:attributeName="stroke-color" smil:by="hsl(-120,0%,0%)" anim:color-interpolation="hsl" anim:color-interpolation-direction="clockwise"/>
                  <anim:set smil:dur="0.5s" smil:fill="hold" smil:targetElement="id25" smil:attributeName="fill" smil:to="solid"/>
                </anim:par>
              </anim:par>
              <anim:par smil:begin="3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6" smil:attributeName="visibility" smil:to="visible"/>
                </anim:par>
              </anim:par>
              <anim:par smil:begin="4.002s">
                <anim:par smil:begin="1s" smil:fill="remove" presentation:node-type="after-previous" presentation:preset-class="emphasis" presentation:preset-id="ooo-emphasis-complementary-color">
                  <anim:animateColor smil:dur="1s" smil:fill="hold" smil:targetElement="id26" smil:attributeName="color" smil:by="hsl(120,0%,0%)" anim:color-interpolation="hsl" anim:color-interpolation-direction="clockwise"/>
                  <anim:animateColor smil:dur="1s" smil:fill="hold" smil:targetElement="id26" smil:attributeName="fill-color" smil:by="hsl(120,0%,0%)" anim:color-interpolation="hsl" anim:color-interpolation-direction="clockwise"/>
                  <anim:animateColor smil:dur="1s" smil:fill="hold" smil:targetElement="id26" smil:attributeName="stroke-color" smil:by="hsl(120,0%,0%)" anim:color-interpolation="hsl" anim:color-interpolation-direction="clockwise"/>
                  <anim:set smil:dur="1s" smil:fill="hold" smil:targetElement="id26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D9EF9AF0.png" xlink:type="simple" xlink:show="embed" xlink:actuate="onLoad">
            <text:p text:style-name="P1"/>
          </draw:image>
        </draw:frame>
        <draw:frame presentation:style-name="letterpress-outline1" draw:text-style-name="P16" draw:layer="layout" svg:width="21.5cm" svg:height="2.957cm" svg:x="3.5cm" svg:y="3.101cm" presentation:class="outline" presentation:user-transformed="true">
          <draw:text-box>
            <text:list text:style-name="L2">
              <text:list-item>
                <text:p text:id="id27" text:style-name="P13"><text:span text:style-name="T13">Apaga e volve a acender o comput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28" draw:layer="layout" svg:width="4.505cm" svg:height="3.305cm" svg:x="11.724cm" svg:y="10.102cm">
          <text:p text:style-name="P1"/>
          <draw:enhanced-geometry svg:viewBox="0 0 21600 21600" draw:type="rectangle" draw:enhanced-path="M 0 0 L 21600 0 21600 21600 0 21600 0 0 Z N"/>
        </draw:custom-shape>
        <draw:custom-shape draw:style-name="gr6" draw:text-style-name="P7" draw:id="id29" draw:layer="layout" svg:width="5cm" svg:height="1cm" svg:x="10cm" svg:y="13.9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7" anim:sub-item="text" smil:attributeName="visibility" smil:to="visible"/>
                  <anim:transitionFilter smil:dur="0.5s" smil:targetElement="id27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  <anim:par smil:begin="1.501s">
                <anim:par smil:begin="1s" smil:fill="remove" presentation:node-type="after-previous" presentation:preset-class="emphasis" presentation:preset-id="ooo-emphasis-complementary-color-2">
                  <anim:animateColor smil:dur="0.5s" smil:fill="hold" smil:targetElement="id28" smil:attributeName="color" smil:by="hsl(-120,0%,0%)" anim:color-interpolation="hsl" anim:color-interpolation-direction="clockwise"/>
                  <anim:animateColor smil:dur="0.5s" smil:fill="hold" smil:targetElement="id28" smil:attributeName="fill-color" smil:by="hsl(-120,0%,0%)" anim:color-interpolation="hsl" anim:color-interpolation-direction="clockwise"/>
                  <anim:animateColor smil:dur="0.5s" smil:fill="hold" smil:targetElement="id28" smil:attributeName="stroke-color" smil:by="hsl(-120,0%,0%)" anim:color-interpolation="hsl" anim:color-interpolation-direction="clockwise"/>
                  <anim:set smil:dur="0.5s" smil:fill="hold" smil:targetElement="id28" smil:attributeName="fill" smil:to="solid"/>
                </anim:par>
              </anim:par>
              <anim:par smil:begin="3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  <anim:par smil:begin="4.002s">
                <anim:par smil:begin="1s" smil:fill="remove" presentation:node-type="after-previous" presentation:preset-class="emphasis" presentation:preset-id="ooo-emphasis-complementary-color">
                  <anim:animateColor smil:dur="0.5s" smil:fill="hold" smil:targetElement="id29" smil:attributeName="color" smil:by="hsl(120,0%,0%)" anim:color-interpolation="hsl" anim:color-interpolation-direction="clockwise"/>
                  <anim:animateColor smil:dur="0.5s" smil:fill="hold" smil:targetElement="id29" smil:attributeName="fill-color" smil:by="hsl(120,0%,0%)" anim:color-interpolation="hsl" anim:color-interpolation-direction="clockwise"/>
                  <anim:animateColor smil:dur="0.5s" smil:fill="hold" smil:targetElement="id29" smil:attributeName="stroke-color" smil:by="hsl(120,0%,0%)" anim:color-interpolation="hsl" anim:color-interpolation-direction="clockwise"/>
                  <anim:set smil:dur="0.5s" smil:fill="hold" smil:targetElement="id29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A747FCBA.png" xlink:type="simple" xlink:show="embed" xlink:actuate="onLoad">
            <text:p text:style-name="P1"/>
          </draw:image>
        </draw:frame>
        <draw:frame presentation:style-name="letterpress-outline1" draw:text-style-name="P16" draw:layer="layout" svg:width="21.5cm" svg:height="2.957cm" svg:x="3.5cm" svg:y="3.101cm" presentation:class="outline" presentation:user-transformed="true">
          <draw:text-box>
            <text:list text:style-name="L2">
              <text:list-item>
                <text:p text:id="id30" text:style-name="P13"><text:span text:style-name="T13">Para cando nos trabucamos, cancelamos o apagad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31" draw:layer="layout" svg:width="3.598cm" svg:height="2.707cm" svg:x="17.731cm" svg:y="13.8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0" anim:sub-item="text" smil:attributeName="visibility" smil:to="visible"/>
                  <anim:transitionFilter smil:dur="0.5s" smil:targetElement="id30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</anim:par>
              <anim:par smil:begin="1.501s">
                <anim:par smil:begin="1s" smil:fill="remove" presentation:node-type="after-previous" presentation:preset-class="emphasis" presentation:preset-id="ooo-emphasis-complementary-color-2">
                  <anim:animateColor smil:dur="0.5s" smil:fill="hold" smil:targetElement="id31" smil:attributeName="color" smil:by="hsl(-120,0%,0%)" anim:color-interpolation="hsl" anim:color-interpolation-direction="clockwise"/>
                  <anim:animateColor smil:dur="0.5s" smil:fill="hold" smil:targetElement="id31" smil:attributeName="fill-color" smil:by="hsl(-120,0%,0%)" anim:color-interpolation="hsl" anim:color-interpolation-direction="clockwise"/>
                  <anim:animateColor smil:dur="0.5s" smil:fill="hold" smil:targetElement="id31" smil:attributeName="stroke-color" smil:by="hsl(-120,0%,0%)" anim:color-interpolation="hsl" anim:color-interpolation-direction="clockwise"/>
                  <anim:set smil:dur="0.5s" smil:fill="hold" smil:targetElement="id31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9E733AF9.png" xlink:type="simple" xlink:show="embed" xlink:actuate="onLoad">
            <text:p text:style-name="P1"/>
          </draw:image>
        </draw:frame>
        <draw:frame presentation:style-name="letterpress-outline1" draw:text-style-name="P16" draw:layer="layout" svg:width="21.5cm" svg:height="2.957cm" svg:x="3.5cm" svg:y="3.101cm" presentation:class="outline" presentation:user-transformed="true">
          <draw:text-box>
            <text:list text:style-name="L2">
              <text:list-item>
                <text:p text:id="id32" text:style-name="P13"><text:span text:style-name="T13">O resto das opcións deixámolas para máis adiante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presentation:style-name="letterpress-outline1" draw:text-style-name="P16" draw:layer="layout" svg:width="21.5cm" svg:height="1.479cm" svg:x="3.5cm" svg:y="16.902cm" presentation:class="outline" presentation:user-transformed="true">
          <draw:text-box>
            <text:list text:style-name="L2">
              <text:list-item>
                <text:p text:id="id33" text:style-name="P13"><text:span text:style-name="T13">Só imos botarlle unha ollad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2" anim:sub-item="text" smil:attributeName="visibility" smil:to="visible"/>
                  <anim:transitionFilter smil:dur="0.5s" smil:targetElement="id32" anim:sub-item="text" smil:type="slideWipe" smil:subtype="fromLeft"/>
                </anim:par>
              </anim:par>
              <anim:par smil:begin="0.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3" anim:sub-item="text" smil:attributeName="visibility" smil:to="visible"/>
                  <anim:transitionFilter smil:dur="0.5s" smil:targetElement="id3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A9346B7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34" draw:layer="layout" svg:width="4.505cm" svg:height="3.305cm" svg:x="6.624cm" svg:y="6.002cm">
          <text:p text:style-name="P1"/>
          <draw:enhanced-geometry svg:viewBox="0 0 21600 21600" draw:type="rectangle" draw:enhanced-path="M 0 0 L 21600 0 21600 21600 0 21600 0 0 Z N"/>
        </draw:custom-shape>
        <draw:custom-shape draw:style-name="gr6" draw:text-style-name="P7" draw:id="id35" draw:layer="layout" svg:width="11cm" svg:height="1cm" svg:x="7.1cm" svg:y="13.9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34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35" smil:attributeName="visibility" smil:to="visible"/>
                </anim:par>
              </anim:par>
              <anim:par smil:begin="1.001s">
                <anim:par smil:begin="1s" smil:fill="remove" presentation:node-type="after-previous" presentation:preset-class="emphasis" presentation:preset-id="ooo-emphasis-complementary-color">
                  <anim:animateColor smil:dur="0.5s" smil:fill="hold" smil:targetElement="id34" smil:attributeName="color" smil:by="hsl(120,0%,0%)" anim:color-interpolation="hsl" anim:color-interpolation-direction="clockwise"/>
                  <anim:animateColor smil:dur="0.5s" smil:fill="hold" smil:targetElement="id34" smil:attributeName="fill-color" smil:by="hsl(120,0%,0%)" anim:color-interpolation="hsl" anim:color-interpolation-direction="clockwise"/>
                  <anim:animateColor smil:dur="0.5s" smil:fill="hold" smil:targetElement="id34" smil:attributeName="stroke-color" smil:by="hsl(120,0%,0%)" anim:color-interpolation="hsl" anim:color-interpolation-direction="clockwise"/>
                  <anim:set smil:dur="0.5s" smil:fill="hold" smil:targetElement="id34" smil:attributeName="fill" smil:to="solid"/>
                </anim:par>
                <anim:par smil:begin="1s" smil:fill="remove" presentation:node-type="with-previous" presentation:preset-class="emphasis" presentation:preset-id="ooo-emphasis-complementary-color">
                  <anim:animateColor smil:dur="0.5s" smil:fill="hold" smil:targetElement="id35" smil:attributeName="color" smil:by="hsl(120,0%,0%)" anim:color-interpolation="hsl" anim:color-interpolation-direction="clockwise"/>
                  <anim:animateColor smil:dur="0.5s" smil:fill="hold" smil:targetElement="id35" smil:attributeName="fill-color" smil:by="hsl(120,0%,0%)" anim:color-interpolation="hsl" anim:color-interpolation-direction="clockwise"/>
                  <anim:animateColor smil:dur="0.5s" smil:fill="hold" smil:targetElement="id35" smil:attributeName="stroke-color" smil:by="hsl(120,0%,0%)" anim:color-interpolation="hsl" anim:color-interpolation-direction="clockwise"/>
                  <anim:set smil:dur="0.5s" smil:fill="hold" smil:targetElement="id35" smil:attributeName="fill" smil:to="solid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3.968cm" svg:height="10.476cm" svg:x="3.81cm" svg:y="2.123cm" draw:page-number="1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0F6333E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36" draw:layer="layout" svg:width="4.505cm" svg:height="3.305cm" svg:x="11.724cm" svg:y="6.002cm">
          <text:p text:style-name="P1"/>
          <draw:enhanced-geometry svg:viewBox="0 0 21600 21600" draw:type="rectangle" draw:enhanced-path="M 0 0 L 21600 0 21600 21600 0 21600 0 0 Z N"/>
        </draw:custom-shape>
        <draw:custom-shape draw:style-name="gr6" draw:text-style-name="P7" draw:id="id37" draw:layer="layout" svg:width="8.5cm" svg:height="1.2cm" svg:x="8.5cm" svg:y="13.8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36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37" smil:attributeName="visibility" smil:to="visible"/>
                </anim:par>
              </anim:par>
              <anim:par smil:begin="1.001s">
                <anim:par smil:begin="1s" smil:fill="remove" presentation:node-type="after-previous" presentation:preset-class="emphasis" presentation:preset-id="ooo-emphasis-complementary-color">
                  <anim:animateColor smil:dur="0.5s" smil:fill="hold" smil:targetElement="id36" smil:attributeName="color" smil:by="hsl(120,0%,0%)" anim:color-interpolation="hsl" anim:color-interpolation-direction="clockwise"/>
                  <anim:animateColor smil:dur="0.5s" smil:fill="hold" smil:targetElement="id36" smil:attributeName="fill-color" smil:by="hsl(120,0%,0%)" anim:color-interpolation="hsl" anim:color-interpolation-direction="clockwise"/>
                  <anim:animateColor smil:dur="0.5s" smil:fill="hold" smil:targetElement="id36" smil:attributeName="stroke-color" smil:by="hsl(120,0%,0%)" anim:color-interpolation="hsl" anim:color-interpolation-direction="clockwise"/>
                  <anim:set smil:dur="0.5s" smil:fill="hold" smil:targetElement="id36" smil:attributeName="fill" smil:to="solid"/>
                </anim:par>
                <anim:par smil:begin="1s" smil:fill="remove" presentation:node-type="with-previous" presentation:preset-class="emphasis" presentation:preset-id="ooo-emphasis-complementary-color">
                  <anim:animateColor smil:dur="0.5s" smil:fill="hold" smil:targetElement="id37" smil:attributeName="color" smil:by="hsl(120,0%,0%)" anim:color-interpolation="hsl" anim:color-interpolation-direction="clockwise"/>
                  <anim:animateColor smil:dur="0.5s" smil:fill="hold" smil:targetElement="id37" smil:attributeName="fill-color" smil:by="hsl(120,0%,0%)" anim:color-interpolation="hsl" anim:color-interpolation-direction="clockwise"/>
                  <anim:animateColor smil:dur="0.5s" smil:fill="hold" smil:targetElement="id37" smil:attributeName="stroke-color" smil:by="hsl(120,0%,0%)" anim:color-interpolation="hsl" anim:color-interpolation-direction="clockwise"/>
                  <anim:set smil:dur="0.5s" smil:fill="hold" smil:targetElement="id37" smil:attributeName="fill" smil:to="solid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3.968cm" svg:height="10.476cm" svg:x="3.81cm" svg:y="2.123cm" draw:page-number="1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58B5EE3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38" draw:layer="layout" svg:width="4.505cm" svg:height="3.305cm" svg:x="16.824cm" svg:y="6.002cm">
          <text:p text:style-name="P1"/>
          <draw:enhanced-geometry svg:viewBox="0 0 21600 21600" draw:type="rectangle" draw:enhanced-path="M 0 0 L 21600 0 21600 21600 0 21600 0 0 Z N"/>
        </draw:custom-shape>
        <draw:custom-shape draw:style-name="gr6" draw:text-style-name="P7" draw:id="id39" draw:layer="layout" svg:width="9cm" svg:height="1.7cm" svg:x="8.2cm" svg:y="13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38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39" smil:attributeName="visibility" smil:to="visible"/>
                </anim:par>
              </anim:par>
              <anim:par smil:begin="1.001s">
                <anim:par smil:begin="1s" smil:fill="remove" presentation:node-type="after-previous" presentation:preset-class="emphasis" presentation:preset-id="ooo-emphasis-complementary-color">
                  <anim:animateColor smil:dur="0.5s" smil:fill="hold" smil:targetElement="id38" smil:attributeName="color" smil:by="hsl(120,0%,0%)" anim:color-interpolation="hsl" anim:color-interpolation-direction="clockwise"/>
                  <anim:animateColor smil:dur="0.5s" smil:fill="hold" smil:targetElement="id38" smil:attributeName="fill-color" smil:by="hsl(120,0%,0%)" anim:color-interpolation="hsl" anim:color-interpolation-direction="clockwise"/>
                  <anim:animateColor smil:dur="0.5s" smil:fill="hold" smil:targetElement="id38" smil:attributeName="stroke-color" smil:by="hsl(120,0%,0%)" anim:color-interpolation="hsl" anim:color-interpolation-direction="clockwise"/>
                  <anim:set smil:dur="0.5s" smil:fill="hold" smil:targetElement="id38" smil:attributeName="fill" smil:to="solid"/>
                </anim:par>
                <anim:par smil:begin="1s" smil:fill="remove" presentation:node-type="with-previous" presentation:preset-class="emphasis" presentation:preset-id="ooo-emphasis-complementary-color">
                  <anim:animateColor smil:dur="0.5s" smil:fill="hold" smil:targetElement="id39" smil:attributeName="color" smil:by="hsl(120,0%,0%)" anim:color-interpolation="hsl" anim:color-interpolation-direction="clockwise"/>
                  <anim:animateColor smil:dur="0.5s" smil:fill="hold" smil:targetElement="id39" smil:attributeName="fill-color" smil:by="hsl(120,0%,0%)" anim:color-interpolation="hsl" anim:color-interpolation-direction="clockwise"/>
                  <anim:animateColor smil:dur="0.5s" smil:fill="hold" smil:targetElement="id39" smil:attributeName="stroke-color" smil:by="hsl(120,0%,0%)" anim:color-interpolation="hsl" anim:color-interpolation-direction="clockwise"/>
                  <anim:set smil:dur="0.5s" smil:fill="hold" smil:targetElement="id39" smil:attributeName="fill" smil:to="solid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3.968cm" svg:height="10.476cm" svg:x="3.81cm" svg:y="2.123cm" draw:page-number="1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7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588F649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custom-shape draw:style-name="gr7" draw:text-style-name="P7" draw:id="id40" draw:layer="layout" svg:width="4.505cm" svg:height="3.305cm" svg:x="6.624cm" svg:y="10.002cm">
          <text:p text:style-name="P1"/>
          <draw:enhanced-geometry svg:viewBox="0 0 21600 21600" draw:type="rectangle" draw:enhanced-path="M 0 0 L 21600 0 21600 21600 0 21600 0 0 Z N"/>
        </draw:custom-shape>
        <draw:custom-shape draw:style-name="gr6" draw:text-style-name="P7" draw:id="id41" draw:layer="layout" svg:width="11cm" svg:height="1.7cm" svg:x="7.1cm" svg:y="13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40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</anim:par>
              <anim:par smil:begin="1.001s">
                <anim:par smil:begin="1s" smil:fill="remove" presentation:node-type="after-previous" presentation:preset-class="emphasis" presentation:preset-id="ooo-emphasis-complementary-color">
                  <anim:animateColor smil:dur="0.5s" smil:fill="hold" smil:targetElement="id40" smil:attributeName="color" smil:by="hsl(120,0%,0%)" anim:color-interpolation="hsl" anim:color-interpolation-direction="clockwise"/>
                  <anim:animateColor smil:dur="0.5s" smil:fill="hold" smil:targetElement="id40" smil:attributeName="fill-color" smil:by="hsl(120,0%,0%)" anim:color-interpolation="hsl" anim:color-interpolation-direction="clockwise"/>
                  <anim:animateColor smil:dur="0.5s" smil:fill="hold" smil:targetElement="id40" smil:attributeName="stroke-color" smil:by="hsl(120,0%,0%)" anim:color-interpolation="hsl" anim:color-interpolation-direction="clockwise"/>
                  <anim:set smil:dur="0.5s" smil:fill="hold" smil:targetElement="id40" smil:attributeName="fill" smil:to="solid"/>
                </anim:par>
                <anim:par smil:begin="1s" smil:fill="remove" presentation:node-type="with-previous" presentation:preset-class="emphasis" presentation:preset-id="ooo-emphasis-complementary-color">
                  <anim:animateColor smil:dur="0.5s" smil:fill="hold" smil:targetElement="id41" smil:attributeName="color" smil:by="hsl(120,0%,0%)" anim:color-interpolation="hsl" anim:color-interpolation-direction="clockwise"/>
                  <anim:animateColor smil:dur="0.5s" smil:fill="hold" smil:targetElement="id41" smil:attributeName="fill-color" smil:by="hsl(120,0%,0%)" anim:color-interpolation="hsl" anim:color-interpolation-direction="clockwise"/>
                  <anim:animateColor smil:dur="0.5s" smil:fill="hold" smil:targetElement="id41" smil:attributeName="stroke-color" smil:by="hsl(120,0%,0%)" anim:color-interpolation="hsl" anim:color-interpolation-direction="clockwise"/>
                  <anim:set smil:dur="0.5s" smil:fill="hold" smil:targetElement="id41" smil:attributeName="fill" smil:to="solid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3.968cm" svg:height="10.476cm" svg:x="3.81cm" svg:y="2.123cm" draw:page-number="1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6" draw:text-style-name="P12" draw:layer="layout" svg:width="21cm" svg:height="8.869cm" svg:x="4cm" svg:y="4.812cm" presentation:class="outline" presentation:user-transformed="true">
          <draw:text-box>
            <text:list text:style-name="L2">
              <text:list-item>
                <text:p text:style-name="P11"><text:span text:style-name="T10">Como xa rematamos o traballo por hoxe, imos a apagar a computadora.</text:span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id="id42" text:style-name="P11"><text:span text:style-name="T10">Seguide os pasos que indicamos ..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2" anim:sub-item="text" smil:attributeName="visibility" smil:to="visible"/>
                  <anim:transitionFilter smil:dur="0.5s" smil:targetElement="id4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22.5cm" svg:height="16.5cm" svg:x="2.5cm" svg:y="3cm">
          <draw:image xlink:href="Pictures/100002010000032000000258899D3B3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7" draw:text-style-name="P15" draw:layer="layout" svg:width="21cm" svg:height="8.089cm" svg:x="4cm" svg:y="8.153cm" presentation:class="outline" presentation:user-transformed="true">
          <draw:text-box>
            <text:list text:style-name="L2">
              <text:list-item>
                <text:p text:id="id43" text:style-name="P11"><text:span text:style-name="T11">Diriximos o punteiro deica a icona ou botón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3" draw:text-style-name="P7" draw:id="id44" draw:layer="layout" svg:width="3.103cm" svg:height="3.103cm" svg:x="10.5cm" svg:y="11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3" anim:sub-item="text" smil:attributeName="visibility" smil:to="visible"/>
                  <anim:transitionFilter smil:dur="0.5s" smil:targetElement="id43" anim:sub-item="text" smil:type="slideWipe" smil:subtype="fromLeft"/>
                </anim:par>
              </anim:par>
              <anim:par smil:begin="0.5s">
                <anim:par smil:begin="6s" smil:fill="hold" presentation:node-type="after-previous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</anim:par>
              <anim:par smil:begin="6.501s">
                <anim:par smil:begin="1.5s" smil:fill="hold" smil:accelerate="0.5" smil:decelerate="0.5" presentation:node-type="after-previous" presentation:preset-class="motion-path">
                  <anim:animateMotion smil:dur="3s" smil:fill="hold" smil:targetElement="id44" svg:path="m-0.00728571428571429-0.0128571428571429c0.0228571428571429 0.0049047619047619 0.0365357142857143-0.0193809523809524 0.0564285714285714-0.0281904761904762 0.0177492329350374-0.00786022284376278 0.0347142857142857-0.0198095238095238 0.0493571428571429-0.0357619047619048 0.015113760433926-0.0164653975459031 0.0335-0.0253333333333333 0.0479642857142857-0.0432380952380952 0.0138710895651446-0.0171704680707635 0.0326785714285714-0.0223809523809524 0.0493571428571429-0.0338571428571428 0.0209371486940108-0.0144064320778204 0.0398571428571428-0.0317619047619048 0.0620714285714286-0.0432380952380952 0.0187570304143282-0.00969012718082127 0.0399285714285715-0.00919047619047619 0.0563928571428572-0.0244285714285714 0.0156422765207352-0.0144773058181786 0.0320714285714285-0.0244285714285714 0.0493571428571428-0.0338571428571429 0.0182494311528586-0.00995423517428651 0.0289642857142857-0.0295714285714285 0.0352857142857143-0.0507619047619047 0.00599542687165894-0.0200976644662016 0.0131428571428571-0.0382857142857143 0.0183214285714285-0.0582857142857143l0.0098571428571429-0.015047619047619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5" draw:master-page-name="letterpress" presentation:presentation-page-layout-name="AL1T1">
        <office:forms form:automatic-focus="false" form:apply-design-mode="false"/>
        <draw:frame draw:style-name="gr1" draw:text-style-name="P7" draw:layer="layout" svg:width="22.5cm" svg:height="16.5cm" svg:x="2.5cm" svg:y="3cm">
          <draw:image xlink:href="Pictures/100002010000032000000258CA2C1AE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22.5cm" svg:height="16.5cm" svg:x="2.5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8" draw:text-style-name="P15" draw:layer="layout" svg:width="21cm" svg:height="8.089cm" svg:x="4cm" svg:y="8.154cm" presentation:class="outline" presentation:user-transformed="true">
          <draw:text-box>
            <text:list text:style-name="L2">
              <text:list-item>
                <text:p text:id="id45" text:style-name="P11"><text:span text:style-name="T12">Facemos un só clic sobre el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3" draw:text-style-name="P7" draw:id="id46" draw:layer="layout" svg:width="3.103cm" svg:height="3.103cm" svg:x="22.585cm" svg:y="2.971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5" anim:sub-item="text" smil:attributeName="visibility" smil:to="visible"/>
                  <anim:transitionFilter smil:dur="0.5s" smil:targetElement="id45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mphasis" presentation:preset-id="ooo-emphasis-flash-bulb">
                  <anim:transitionFilter smil:dur="1s" smil:targetElement="id46" smil:keySplines="0,0;0.2,0.5;0.8,0.5;1,0" smil:type="fade" smil:subtype="crossfade" smil:mode="out"/>
                  <anim:animateTransform smil:dur="0.5s" smil:fill="hold" smil:autoReverse="true" smil:targetElement="id4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22cm" svg:height="16.5cm" svg:x="3cm" svg:y="3cm">
          <draw:image xlink:href="Pictures/10000201000003200000025848CFF2EC.png" xlink:type="simple" xlink:show="embed" xlink:actuate="onLoad">
            <text:p text:style-name="P1"/>
          </draw:image>
        </draw:frame>
        <draw:frame presentation:style-name="pr19" draw:text-style-name="P18" draw:layer="layout" svg:width="21.5cm" svg:height="4.999cm" svg:x="3.5cm" svg:y="3.101cm" presentation:class="outline" presentation:user-transformed="true">
          <draw:text-box>
            <text:list text:style-name="L2">
              <text:list-item>
                <text:p text:style-name="P16"><text:span text:style-name="T13">Facemos un clic na icona </text:span><text:span text:style-name="T14">Apagar</text:span><text:span text:style-name="T13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1" draw:text-style-name="P7" draw:id="id47" draw:layer="layout" svg:width="3.103cm" svg:height="3.103cm" svg:x="19.085cm" svg:y="11.772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47" smil:attributeName="visibility" smil:to="visible"/>
                </anim:par>
              </anim:par>
              <anim:par smil:begin="2.001s">
                <anim:par smil:begin="0s" smil:fill="hold" presentation:node-type="after-previous" presentation:preset-class="emphasis" presentation:preset-id="ooo-emphasis-flash-bulb">
                  <anim:transitionFilter smil:dur="1s" smil:targetElement="id47" smil:keySplines="0,0;0.2,0.5;0.8,0.5;1,0" smil:type="fade" smil:subtype="crossfade" smil:mode="out"/>
                  <anim:animateTransform smil:dur="0.5s" smil:fill="hold" smil:autoReverse="true" smil:targetElement="id47" smil:by="1.05,1.05" smil:attributeName="transform" svg:type="scale"/>
                </anim:par>
              </anim:par>
              <anim:par smil:begin="3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47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8" draw:master-page-name="Docendo1" presentation:presentation-page-layout-name="AL1T1">
        <office:forms form:automatic-focus="false" form:apply-design-mode="false"/>
        <draw:frame draw:style-name="gr1" draw:text-style-name="P7" draw:layer="layout" svg:width="24cm" svg:height="17.5cm" svg:x="2cm" svg:y="3cm">
          <draw:image xlink:href="Pictures/1000000000000280000001E044838965.jpg" xlink:type="simple" xlink:show="embed" xlink:actuate="onLoad">
            <text:p text:style-name="P1"/>
          </draw:image>
        </draw:frame>
        <draw:frame presentation:style-name="pr20" draw:text-style-name="P20" draw:id="id48" draw:layer="layout" svg:width="24cm" svg:height="1.5cm" svg:x="2cm" svg:y="4.6cm" presentation:class="outline" presentation:user-transformed="true">
          <draw:text-box>
            <text:list text:style-name="L2">
              <text:list-item>
                <text:p text:style-name="P19"><text:span text:style-name="T15">Isto é o que veremos mentres apaga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1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1" draw:text-style-name="P7" draw:id="id49" draw:layer="layout" svg:width="1.346cm" svg:height="0.508cm" svg:x="11.4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0" draw:layer="layout" svg:width="1.346cm" svg:height="0.508cm" svg:x="12.6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1" draw:layer="layout" svg:width="1.346cm" svg:height="0.508cm" svg:x="13.8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2" draw:layer="layout" svg:width="1.346cm" svg:height="0.508cm" svg:x="15.0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3" draw:layer="layout" svg:width="1.346cm" svg:height="0.508cm" svg:x="16.2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4" draw:layer="layout" svg:width="1.346cm" svg:height="0.508cm" svg:x="17.454cm" svg:y="12.139cm">
          <draw:image xlink:href="Pictures/100000000000002400000010D08FABE0.jpg" xlink:type="simple" xlink:show="embed" xlink:actuate="onLoad">
            <text:p text:style-name="P1"/>
          </draw:image>
        </draw:frame>
        <draw:frame draw:style-name="gr1" draw:text-style-name="P7" draw:id="id55" draw:layer="layout" svg:width="1.346cm" svg:height="0.508cm" svg:x="18.654cm" svg:y="12.139cm">
          <draw:image xlink:href="Pictures/100000000000002400000010D08FABE0.jp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expand">
                  <anim:set smil:begin="0s" smil:dur="0.002s" smil:fill="hold" smil:targetElement="id48" smil:attributeName="visibility" smil:to="visible"/>
                  <anim:animate smil:dur="2s" smil:fill="hold" smil:targetElement="id48" smil:attributeName="width" smil:values="width*0.70;width" smil:keyTimes="0;1" smil:additive="base"/>
                  <anim:animate smil:dur="2s" smil:fill="hold" smil:targetElement="id48" smil:attributeName="height" smil:values="height;height" smil:keyTimes="0;1" smil:additive="base"/>
                  <anim:transitionFilter smil:dur="2s" smil:targetElement="id48" smil:type="fade" smil:subtype="crossfade"/>
                </anim:par>
              </anim:par>
              <anim:par smil:begin="2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49" smil:attributeName="visibility" smil:to="hidden"/>
                </anim:par>
              </anim:par>
              <anim:par smil:begin="2.001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0" smil:attributeName="visibility" smil:to="hidden"/>
                </anim:par>
              </anim:par>
              <anim:par smil:begin="3.002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1" smil:attributeName="visibility" smil:to="hidden"/>
                </anim:par>
              </anim:par>
              <anim:par smil:begin="4.003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2" smil:attributeName="visibility" smil:to="hidden"/>
                </anim:par>
              </anim:par>
              <anim:par smil:begin="5.004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3" smil:attributeName="visibility" smil:to="hidden"/>
                </anim:par>
              </anim:par>
              <anim:par smil:begin="6.005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4" smil:attributeName="visibility" smil:to="hidden"/>
                </anim:par>
              </anim:par>
              <anim:par smil:begin="7.006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5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22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4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3" draw:text-style-name="P12" draw:layer="layout" svg:width="21cm" svg:height="13.303cm" svg:x="4cm" svg:y="4.812cm" presentation:class="outline" presentation:user-transformed="true">
          <draw:text-box>
            <text:list text:style-name="L2">
              <text:list-item>
                <text:p text:id="id56" text:style-name="P11"><text:span text:style-name="T10">Coa mesma cortará a corrente,</text:span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id="id57" text:style-name="P11"><text:span text:style-name="T10">Xa só nos queda apagar o monitor.</text:span></text:p>
              </text:list-item>
            </text:list>
            <text:list text:style-name="L2">
              <text:list-item>
                <text:p text:style-name="P11"><text:span text:style-name="T10"/></text:p>
              </text:list-item>
            </text:list>
            <text:list text:style-name="L2">
              <text:list-item>
                <text:p text:id="id58" text:style-name="P11"><text:span text:style-name="T10">Teremos que facelo nos, do mesmo xeito que o acendiamos.</text:span></text:p>
              </text:list-item>
            </text:list>
          </draw:text-box>
        </draw:frame>
        <draw:frame presentation:style-name="pr1" draw:text-style-name="P2" draw:layer="layout" svg:width="23.969cm" svg:height="2.5cm" svg:x="2.002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6" anim:sub-item="text" smil:attributeName="visibility" smil:to="visible"/>
                  <anim:transitionFilter smil:dur="0.5s" smil:targetElement="id56" anim:sub-item="text" smil:type="slideWipe" smil:subtype="fromLeft"/>
                </anim:par>
              </anim:par>
              <anim:par smil:begin="0.5s">
                <anim:par smil:begin="3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7" anim:sub-item="text" smil:attributeName="visibility" smil:to="visible"/>
                  <anim:transitionFilter smil:dur="0.5s" smil:targetElement="id57" anim:sub-item="text" smil:type="slideWipe" smil:subtype="fromLeft"/>
                </anim:par>
              </anim:par>
              <anim:par smil:begin="4s">
                <anim:par smil:begin="3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8" anim:sub-item="text" smil:attributeName="visibility" smil:to="visible"/>
                  <anim:transitionFilter smil:dur="0.5s" smil:targetElement="id5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5" draw:master-page-name="Docendo1" presentation:presentation-page-layout-name="AL1T1">
        <office:forms form:automatic-focus="false" form:apply-design-mode="false"/>
        <draw:frame presentation:style-name="pr24" draw:text-style-name="P21" draw:layer="layout" svg:width="14.6cm" svg:height="4.086cm" svg:x="1.4cm" svg:y="8.514cm" presentation:class="outline" presentation:user-transformed="true">
          <draw:text-box>
            <text:list text:style-name="L3">
              <text:list-item>
                <text:p text:style-name="P16"><text:span text:style-name="T16">Apagamos o monitor.</text:span></text:p>
              </text:list-item>
            </text:list>
          </draw:text-box>
        </draw:frame>
        <draw:frame draw:style-name="gr1" draw:text-style-name="P7" draw:layer="layout" svg:width="11cm" svg:height="10.5cm" svg:x="15.1cm" svg:y="5.5cm">
          <draw:image xlink:href="Pictures/10000201000001F4000001F44FC950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1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Apagado do computador</text:span></text:p>
          </draw:text-box>
        </draw:frame>
        <draw:frame draw:style-name="gr1" draw:text-style-name="P7" draw:id="id59" draw:layer="layout" svg:width="4.09cm" svg:height="4.09cm" svg:x="22.343cm" svg:y="8.953cm">
          <draw:image xlink:href="Pictures/1000020100000074000000742B3FFE7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59" smil:attributeName="visibility" smil:to="visible"/>
                </anim:par>
              </anim:par>
              <anim:par smil:begin="2.001s">
                <anim:par smil:begin="1s" smil:fill="hold" presentation:node-type="after-previous" presentation:preset-class="emphasis" presentation:preset-id="ooo-emphasis-flash-bulb">
                  <anim:transitionFilter smil:dur="2s" smil:targetElement="id59" smil:keySplines="0,0;0.2,0.5;0.8,0.5;1,0" smil:type="fade" smil:subtype="crossfade" smil:mode="out"/>
                  <anim:animateTransform smil:dur="1s" smil:fill="hold" smil:autoReverse="true" smil:targetElement="id59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22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5" draw:master-page-name="Docendo1" presentation:presentation-page-layout-name="AL2T0">
        <office:forms form:automatic-focus="false" form:apply-design-mode="false"/>
        <draw:frame presentation:style-name="pr25" draw:text-style-name="P23" draw:id="id60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22"><text:span text:style-name="T17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22"><text:span text:style-name="T9">d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22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6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60" smil:attributeName="visibility" smil:to="visible"/>
                  <anim:transitionFilter smil:dur="2s" smil:targetElement="id60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22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9" draw:master-page-name="letterpress" presentation:presentation-page-layout-name="AL1T1">
        <office:forms form:automatic-focus="false" form:apply-design-mode="false"/>
        <draw:frame presentation:style-name="pr27" draw:text-style-name="P24" draw:id="id61" draw:layer="layout" svg:width="25.6cm" svg:height="14.912cm" svg:x="0.9cm" svg:y="3.1cm" presentation:class="outline" presentation:user-transformed="true">
          <draw:text-box>
            <text:list text:style-name="L3">
              <text:list-item>
                <text:p text:style-name="P16"><text:span text:style-name="T18">Este traballo foi realizado nun contorno </text:span><text:span text:style-name="T19">Ubuntu Hardy Heron</text:span><text:span text:style-name="T18"> (8.04) empregando </text:span><text:span text:style-name="T19">OpenOffice.org</text:span><text:span text:style-name="T18"> (v2.4)</text:span></text:p>
              </text:list-item>
            </text:list>
            <text:list text:style-name="L3">
              <text:list-item>
                <text:p text:style-name="P16"><text:span text:style-name="T18">Para o traballo de arte, feito por </text:span><text:span text:style-name="T19">odo.suiadan</text:span><text:span text:style-name="T18"> (Andrés Bott), empregouse </text:span><text:span text:style-name="T19">InkScape</text:span><text:span text:style-name="T18"> e </text:span><text:span text:style-name="T19">Gimp</text:span></text:p>
              </text:list-item>
            </text:list>
            <text:list text:style-name="L3">
              <text:list-item>
                <text:p text:style-name="P16"><text:span text:style-name="T18">As capturas de pantalla fixeronse sobre </text:span><text:span text:style-name="T19">VirtualBox OSE</text:span><text:span text:style-name="T20">.</text:span></text:p>
              </text:list-item>
            </text:list>
            <text:list text:style-name="L3">
              <text:list-item>
                <text:p text:style-name="P16"><text:span text:style-name="T21">A conversión a vídeo realizouse con <text:s text:c="4"/></text:span><text:span text:style-name="T19">gtk-recordMyDesktop</text:span></text:p>
              </text:list-item>
            </text:list>
            <text:list text:style-name="L3">
              <text:list-item>
                <text:p text:style-name="P16"><text:span text:style-name="T20">Os textos foron corrixidos empregando a ferramenta libre en liña </text:span><text:span text:style-name="T19">OrtoGal</text:span><text:span text:style-name="T20"> </text:span><text:span text:style-name="T19"><text:a xlink:href="http://sli.uvigo.es/corrector/">http://sli.uvigo.es/corrector/</text:a></text:span><text:span text:style-name="T20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8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61" smil:attributeName="visibility" smil:to="visible"/>
                  <anim:animate smil:dur="0.5s" smil:fill="hold" smil:targetElement="id61" smil:attributeName="x" smil:values="0-width/2;x" smil:keyTimes="0;1"/>
                  <anim:animate smil:dur="0.5s" smil:fill="hold" smil:targetElement="id61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letterpress-title">
      <style:graphic-properties draw:fill-color="#ffffff" draw:auto-grow-height="false" fo:min-height="3.507cm"/>
    </style:style>
    <style:style style:name="pr2" style:family="presentation" style:parent-style-name="letterpress-outline1">
      <style:graphic-properties draw:fill-color="#ffffff" draw:auto-grow-height="false" fo:min-height="13.86cm"/>
    </style:style>
    <style:style style:name="pr3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4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5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Docendo1-title">
      <style:graphic-properties draw:fill-color="#ffffff" draw:auto-grow-height="false" fo:min-height="3.507cm"/>
    </style:style>
    <style:style style:name="pr7" style:family="presentation" style:parent-style-name="Docendo1-outline1">
      <style:graphic-properties draw:fill-color="#ffffff" draw:auto-grow-height="false" fo:min-height="13.86cm"/>
    </style:style>
    <style:style style:name="pr8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9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10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23</text:page-number></text:span></text:p>
        </draw:text-box>
      </draw:frame>
      <draw:page-thumbnail draw:layer="backgroundobjects" svg:width="5.586cm" svg:height="4.189cm" svg:x="2.794cm" svg:y="4.327cm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letterpress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23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23</text:page-number></text:span></text:p>
          </draw:text-box>
        </draw:frame>
      </presentation:notes>
    </style:master-page>
    <style:master-page style:name="Docendo1" style:page-layout-name="PM1" draw:style-name="dp1">
      <draw:frame draw:style-name="gr3" draw:text-style-name="P5" draw:layer="backgroundobjects" svg:width="27.94cm" svg:height="21cm" svg:x="0cm" svg:y="0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23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23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23T11:29:41</dc:date>
    <dc:language>en-US</dc:language>
    <meta:editing-cycles>136</meta:editing-cycles>
    <meta:editing-duration>P1DT14H48M27S</meta:editing-duration>
    <meta:user-defined meta:name="Info 1"/>
    <meta:user-defined meta:name="Info 2"/>
    <meta:user-defined meta:name="Info 3"/>
    <meta:user-defined meta:name="Info 4"/>
    <meta:document-statistic meta:object-count="224"/>
  </office:meta>
</office:document-meta>
</file>