
<file path=META-INF/manifest.xml><?xml version="1.0" encoding="utf-8"?>
<manifest:manifest xmlns:manifest="urn:oasis:names:tc:opendocument:xmlns:manifest:1.0">
  <manifest:file-entry manifest:media-type="application/vnd.oasis.opendocument.text" manifest:version="1.2" manifest:full-path="/"/>
  <manifest:file-entry manifest:media-type="image/jpeg" manifest:full-path="Pictures/10000000000002A1000000F9C13EB2CA.jpg"/>
  <manifest:file-entry manifest:media-type="image/jpeg" manifest:full-path="Pictures/10000000000002AB000000FAE08DB4D7.jpg"/>
  <manifest:file-entry manifest:media-type="image/png" manifest:full-path="Pictures/10000201000000FA0000004113D3FDA4.png"/>
  <manifest:file-entry manifest:media-type="image/png" manifest:full-path="Pictures/1000020100000076000000290D2F4F5C.png"/>
  <manifest:file-entry manifest:media-type="image/jpeg" manifest:full-path="Pictures/10000000000000E4000001A064B6DD35.jpg"/>
  <manifest:file-entry manifest:media-type="image/png" manifest:full-path="Pictures/1000020100000134000001CCBE0ABEDD.pn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field="urn:openoffice:names:experimental:ooo-ms-interop:xmlns:field:1.0" xmlns:formx="urn:openoffice:names:experimental:ooxml-odf-interop:xmlns:form:1.0" xmlns:css3t="http://www.w3.org/TR/css3-text/" grddl:transformation="http://docs.oasis-open.org/office/1.2/xslt/odf2rdf.xsl">
  <office:scripts/>
  <office:font-face-decls>
    <style:font-face style:name="StarSymbol" svg:font-family="StarSymbol"/>
    <style:font-face style:name="Courier 10 Pitch" svg:font-family="'Courier 10 Pitch'" style:font-pitch="fixed"/>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color="#4c4c4c"/>
    </style:style>
    <style:style style:name="P2" style:family="paragraph" style:parent-style-name="Standard">
      <style:paragraph-properties fo:margin-top="0cm" fo:margin-bottom="0.3cm"/>
    </style:style>
    <style:style style:name="P3" style:family="paragraph" style:parent-style-name="Standard">
      <style:paragraph-properties fo:margin-left="1.251cm" fo:margin-right="0cm" fo:margin-top="0cm" fo:margin-bottom="0.3cm" fo:text-indent="0cm" style:auto-text-indent="false"/>
    </style:style>
    <style:style style:name="P4" style:family="paragraph" style:parent-style-name="Standard">
      <style:paragraph-properties fo:margin-left="1.251cm" fo:margin-right="0cm" fo:margin-top="0cm" fo:margin-bottom="0.3cm" fo:text-indent="0cm" style:auto-text-indent="false"/>
      <style:text-properties fo:font-style="italic" fo:font-weight="bold" style:font-style-asian="italic" style:font-weight-asian="bold" style:font-style-complex="italic" style:font-weight-complex="bold"/>
    </style:style>
    <style:style style:name="P5" style:family="paragraph" style:parent-style-name="Text_20_body">
      <style:paragraph-properties fo:margin-left="1.251cm" fo:margin-right="0cm" fo:text-indent="0cm" style:auto-text-indent="false"/>
    </style:style>
    <style:style style:name="P6" style:family="paragraph" style:parent-style-name="Standard">
      <style:paragraph-properties fo:margin-left="2.501cm" fo:margin-right="0cm" fo:margin-top="0cm" fo:margin-bottom="0.3cm" fo:text-indent="0cm" style:auto-text-indent="false"/>
    </style:style>
    <style:style style:name="P7" style:family="paragraph" style:parent-style-name="Text_20_body">
      <style:paragraph-properties fo:margin-left="2.501cm" fo:margin-right="0cm" fo:text-indent="0cm" style:auto-text-indent="false"/>
    </style:style>
    <style:style style:name="P8" style:family="paragraph" style:parent-style-name="Standard">
      <style:paragraph-properties fo:margin-left="0cm" fo:margin-right="0cm" fo:margin-top="0cm" fo:margin-bottom="0.3cm" fo:text-indent="0cm" style:auto-text-indent="false"/>
    </style:style>
    <style:style style:name="P9" style:family="paragraph" style:parent-style-name="Contents_20_2">
      <style:paragraph-properties>
        <style:tab-stops>
          <style:tab-stop style:position="16.499cm" style:type="right" style:leader-style="dotted" style:leader-text="."/>
        </style:tab-stops>
      </style:paragraph-properties>
    </style:style>
    <style:style style:name="P10" style:family="paragraph" style:parent-style-name="Contents_20_3">
      <style:paragraph-properties>
        <style:tab-stops>
          <style:tab-stop style:position="16cm" style:type="right" style:leader-style="dotted" style:leader-text="."/>
        </style:tab-stops>
      </style:paragraph-properties>
    </style:style>
    <style:style style:name="P11" style:family="paragraph" style:parent-style-name="Contents_20_1">
      <style:paragraph-properties>
        <style:tab-stops>
          <style:tab-stop style:position="16.999cm" style:type="right" style:leader-style="dotted" style:leader-text="."/>
        </style:tab-stops>
      </style:paragraph-properties>
    </style:style>
    <style:style style:name="P12" style:family="paragraph" style:parent-style-name="Standard">
      <style:paragraph-properties fo:margin-left="0cm" fo:margin-right="0cm" fo:margin-top="0cm" fo:margin-bottom="0.3cm" fo:text-indent="0cm" style:auto-text-indent="false"/>
    </style:style>
    <style:style style:name="P13" style:family="paragraph" style:parent-style-name="Standard" style:list-style-name="L1">
      <style:paragraph-properties fo:margin-left="0cm" fo:margin-right="0cm" fo:margin-top="0cm" fo:margin-bottom="0.3cm" fo:text-indent="0cm" style:auto-text-indent="false"/>
    </style:style>
    <style:style style:name="P14" style:family="paragraph" style:parent-style-name="Standard" style:list-style-name="L2">
      <style:paragraph-properties fo:margin-left="0cm" fo:margin-right="0cm" fo:margin-top="0cm" fo:margin-bottom="0.3cm" fo:text-indent="0cm" style:auto-text-indent="false"/>
    </style:style>
    <style:style style:name="P15" style:family="paragraph" style:parent-style-name="Standard" style:list-style-name="L3">
      <style:paragraph-properties fo:margin-left="0cm" fo:margin-right="0cm" fo:margin-top="0cm" fo:margin-bottom="0.3cm" fo:text-indent="0cm" style:auto-text-indent="false"/>
    </style:style>
    <style:style style:name="P16" style:family="paragraph" style:parent-style-name="Standard" style:list-style-name="L4">
      <style:paragraph-properties fo:margin-left="0cm" fo:margin-right="0cm" fo:margin-top="0cm" fo:margin-bottom="0.3cm" fo:text-indent="0cm" style:auto-text-indent="false"/>
    </style:style>
    <style:style style:name="P17" style:family="paragraph" style:parent-style-name="Standard" style:list-style-name="L5">
      <style:paragraph-properties fo:margin-left="0cm" fo:margin-right="0cm" fo:margin-top="0cm" fo:margin-bottom="0.3cm" fo:text-indent="0cm" style:auto-text-indent="false"/>
    </style:style>
    <style:style style:name="P18" style:family="paragraph" style:parent-style-name="Standard" style:list-style-name="L6">
      <style:paragraph-properties fo:margin-left="0cm" fo:margin-right="0cm" fo:margin-top="0cm" fo:margin-bottom="0.3cm" fo:text-indent="0cm" style:auto-text-indent="false"/>
    </style:style>
    <style:style style:name="P19" style:family="paragraph" style:parent-style-name="Standard" style:list-style-name="L7">
      <style:paragraph-properties fo:margin-left="0cm" fo:margin-right="0cm" fo:margin-top="0cm" fo:margin-bottom="0.3cm" fo:text-indent="0cm" style:auto-text-indent="false"/>
    </style:style>
    <style:style style:name="P20" style:family="paragraph" style:parent-style-name="Standard" style:list-style-name="L8">
      <style:paragraph-properties fo:margin-left="0cm" fo:margin-right="0cm" fo:margin-top="0cm" fo:margin-bottom="0.3cm" fo:text-indent="0cm" style:auto-text-indent="false"/>
    </style:style>
    <style:style style:name="P21" style:family="paragraph" style:parent-style-name="Standard" style:list-style-name="L9">
      <style:paragraph-properties fo:margin-left="0cm" fo:margin-right="0cm" fo:margin-top="0cm" fo:margin-bottom="0.3cm" fo:text-indent="0cm" style:auto-text-indent="false"/>
    </style:style>
    <style:style style:name="P22" style:family="paragraph" style:parent-style-name="Standard" style:list-style-name="L10">
      <style:paragraph-properties fo:margin-left="0cm" fo:margin-right="0cm" fo:margin-top="0cm" fo:margin-bottom="0.3cm" fo:text-indent="0cm" style:auto-text-indent="false"/>
    </style:style>
    <style:style style:name="P23" style:family="paragraph" style:parent-style-name="Standard" style:list-style-name="L11">
      <style:paragraph-properties fo:margin-left="0cm" fo:margin-right="0cm" fo:margin-top="0cm" fo:margin-bottom="0.3cm" fo:text-indent="0cm" style:auto-text-indent="false"/>
    </style:style>
    <style:style style:name="P24" style:family="paragraph" style:parent-style-name="Standard">
      <style:paragraph-properties fo:margin-left="0cm" fo:margin-right="0cm" fo:margin-top="0cm" fo:margin-bottom="0.3cm" fo:text-indent="0cm" style:auto-text-indent="false"/>
      <style:text-properties style:use-window-font-color="true" style:font-name="Courier 10 Pitch"/>
    </style:style>
    <style:style style:name="P25" style:family="paragraph" style:parent-style-name="Standard" style:list-style-name="L7">
      <style:paragraph-properties fo:margin-left="1.251cm" fo:margin-right="0cm" fo:margin-top="0cm" fo:margin-bottom="0.3cm" fo:text-indent="0cm" style:auto-text-indent="false"/>
    </style:style>
    <style:style style:name="P26" style:family="paragraph" style:parent-style-name="Heading_20_3">
      <style:paragraph-properties fo:break-before="page"/>
    </style:style>
    <style:style style:name="P27" style:family="paragraph" style:parent-style-name="Heading_20_2">
      <style:paragraph-properties fo:break-before="page"/>
    </style:style>
    <style:style style:name="P28" style:family="paragraph" style:parent-style-name="Heading_20_1">
      <style:paragraph-properties fo:break-before="page"/>
    </style:style>
    <style:style style:name="P29" style:family="paragraph">
      <style:paragraph-properties text:enable-numbering="false" fo:margin-left="0cm" fo:margin-right="0cm" fo:margin-top="0cm" fo:margin-bottom="0cm" fo:line-height="100%" fo:text-align="center" fo:text-indent="0cm"/>
      <style:text-properties style:use-window-font-color="true" style:text-outline="false" style:text-line-through-style="none" style:font-name="Arial1" fo:font-size="18pt" fo:font-style="normal" fo:text-shadow="none" style:text-underline-style="none" fo:font-weight="normal" style:letter-kerning="true" style:font-name-asian="DejaVu Sans" style:font-size-asian="18pt" style:font-style-asian="normal" style:font-weight-asian="normal" style:font-name-complex="DejaVu Sans" style:font-size-complex="18pt" style:font-style-complex="normal" style:font-weight-complex="normal" style:text-emphasize="none" style:font-relief="none"/>
    </style:style>
    <style:style style:name="P30" style:family="paragraph">
      <style:paragraph-properties text:enable-numbering="false" fo:margin-left="0cm" fo:margin-right="0cm" fo:margin-top="0.42cm" fo:margin-bottom="0.349cm" fo:line-height="100%" fo:text-indent="0cm"/>
    </style:style>
    <style:style style:name="P31" style:family="paragraph">
      <style:paragraph-properties text:enable-numbering="false" fo:margin-left="0cm" fo:margin-right="0cm" fo:margin-top="0.42cm" fo:margin-bottom="0.349cm" fo:line-height="100%" fo:text-indent="0cm"/>
      <style:text-properties style:use-window-font-color="true" style:text-outline="false" style:text-line-through-style="none" style:font-name="Arial1" fo:font-size="12pt" fo:font-style="normal" fo:text-shadow="none" style:text-underline-style="none" fo:font-weight="normal" style:letter-kerning="true" style:font-name-asian="DejaVu Sans" style:font-size-asian="12pt" style:font-style-asian="normal" style:font-weight-asian="normal" style:font-name-complex="DejaVu Sans" style:font-size-complex="12pt" style:font-style-complex="normal" style:font-weight-complex="normal" style:text-emphasize="none" style:font-relief="none"/>
    </style:style>
    <style:style style:name="P32" style:family="paragraph">
      <style:paragraph-properties text:enable-numbering="false" fo:margin-left="0cm" fo:margin-right="0cm" fo:margin-top="0cm" fo:margin-bottom="0cm" fo:line-height="100%" fo:text-indent="0cm"/>
    </style:style>
    <style:style style:name="P33" style:family="paragraph">
      <style:paragraph-properties text:enable-numbering="false" fo:margin-left="0cm" fo:margin-right="0cm" fo:margin-top="0cm" fo:margin-bottom="0cm" fo:line-height="100%" fo:text-indent="0cm"/>
      <style:text-properties style:use-window-font-color="true" style:text-outline="false" style:text-line-through-style="none" style:font-name="Arial1" fo:font-size="16pt" fo:font-style="normal" fo:text-shadow="none" style:text-underline-style="none" fo:font-weight="normal" style:letter-kerning="true" style:font-name-asian="DejaVu Sans" style:font-size-asian="16pt" style:font-style-asian="normal" style:font-weight-asian="normal" style:font-name-complex="DejaVu Sans" style:font-size-complex="16pt" style:font-style-complex="normal" style:font-weight-complex="normal" style:text-emphasize="none" style:font-relief="none"/>
    </style:style>
    <style:style style:name="P34" style:family="paragraph">
      <style:paragraph-properties text:enable-numbering="false" fo:margin-left="0cm" fo:margin-right="0cm" fo:margin-top="0cm" fo:margin-bottom="0cm" fo:line-height="100%" fo:text-indent="0cm"/>
      <style:text-properties style:use-window-font-color="true" style:text-outline="false" style:text-line-through-style="none" style:font-name="Arial1" fo:font-size="18pt" fo:font-style="normal" fo:text-shadow="none" style:text-underline-style="none" fo:font-weight="normal" style:letter-kerning="true" style:font-name-asian="DejaVu Sans" style:font-size-asian="18pt" style:font-style-asian="normal" style:font-weight-asian="normal" style:font-name-complex="DejaVu Sans" style:font-size-complex="18pt" style:font-style-complex="normal" style:font-weight-complex="normal" style:text-emphasize="none" style:font-relief="none"/>
    </style:style>
    <style:style style:name="T1" style:family="text">
      <style:text-properties fo:color="#4c4c4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color="#804c19" style:font-name="Courier 10 Pitch"/>
    </style:style>
    <style:style style:name="T5" style:family="text">
      <style:text-properties fo:color="#ff0000" style:font-name="Courier 10 Pitch" fo:font-weight="bold" style:font-weight-asian="bold" style:font-weight-complex="bold"/>
    </style:style>
    <style:style style:name="T6" style:family="text">
      <style:text-properties style:text-position="super 58%" style:font-size-asian="10.5pt"/>
    </style:style>
    <style:style style:name="T7" style:family="text">
      <style:text-properties officeooo:rsid="0013c73a"/>
    </style:style>
    <style:style style:name="T8" style:family="text">
      <style:text-properties style:use-window-font-color="true" style:text-outline="false" style:text-line-through-style="none" style:font-name="Arial1" fo:font-size="12pt" fo:font-style="normal" fo:text-shadow="none" style:text-underline-style="none" fo:font-weight="bold" style:letter-kerning="true" style:font-name-asian="DejaVu Sans" style:font-size-asian="12pt" style:font-style-asian="normal" style:font-weight-asian="bold" style:font-name-complex="DejaVu Sans" style:font-size-complex="12pt" style:font-style-complex="normal" style:font-weight-complex="bold" style:text-emphasize="none" style:font-relief="none"/>
    </style:style>
    <style:style style:name="T9" style:family="text">
      <style:text-properties style:use-window-font-color="true" style:text-outline="false" style:text-line-through-style="none" style:font-name="Arial1" fo:font-size="12pt" fo:font-style="normal" fo:text-shadow="none" style:text-underline-style="none" fo:font-weight="normal" style:letter-kerning="true" style:font-name-asian="DejaVu Sans" style:font-size-asian="12pt" style:font-style-asian="normal" style:font-weight-asian="normal" style:font-name-complex="DejaVu Sans" style:font-size-complex="12pt" style:font-style-complex="normal" style:font-weight-complex="normal" style:text-emphasize="none" style:font-relief="none"/>
    </style:style>
    <style:style style:name="T10" style:family="text">
      <style:text-properties style:use-window-font-color="true" style:text-outline="false" style:text-line-through-style="none" style:font-name="Arial1" fo:font-size="16pt" fo:font-style="normal" fo:text-shadow="none" style:text-underline-style="none" fo:font-weight="normal" style:letter-kerning="true" style:font-name-asian="DejaVu Sans" style:font-size-asian="16pt" style:font-style-asian="normal" style:font-weight-asian="normal" style:font-name-complex="DejaVu Sans" style:font-size-complex="16pt" style:font-style-complex="normal" style:font-weight-complex="normal" style:text-emphasize="none" style:font-relief="none"/>
    </style:style>
    <style:style style:name="T11" style:family="text">
      <style:text-properties style:use-window-font-color="true" style:text-outline="false" style:text-line-through-style="none" style:font-name="Arial1" fo:font-size="22pt" fo:font-style="normal" fo:text-shadow="none" style:text-underline-style="none" fo:font-weight="bold" style:letter-kerning="true" style:font-name-asian="DejaVu Sans" style:font-size-asian="22pt" style:font-style-asian="normal" style:font-weight-asian="bold" style:font-name-complex="DejaVu Sans" style:font-size-complex="22pt" style:font-style-complex="normal" style:font-weight-complex="bold" style:text-emphasize="none" style:font-relief="none"/>
    </style:style>
    <style:style style:name="T12" style:family="text">
      <style:text-properties style:use-window-font-color="true" style:text-outline="false" style:text-line-through-style="none" style:font-name="Arial1" fo:font-size="18pt" fo:font-style="normal" fo:text-shadow="none" style:text-underline-style="none" fo:font-weight="normal" style:letter-kerning="true" style:font-name-asian="DejaVu Sans" style:font-size-asian="18pt" style:font-style-asian="normal" style:font-weight-asian="normal" style:font-name-complex="DejaVu Sans" style:font-size-complex="18pt" style:font-style-complex="normal" style:font-weight-complex="normal" style:text-emphasize="none" style:font-relief="non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3cm" style:vertical-pos="from-top" style:vertical-rel="paragraph" style:horizontal-pos="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499cm" fo:margin-right="0cm" fo:margin-top="0cm" fo:margin-bottom="0.199cm" style:run-through="foreground" style:wrap="parallel" style:number-wrapped-paragraphs="no-limit" style:wrap-contour="true" style:wrap-contour-mode="full" style:vertical-pos="from-top" style:vertical-rel="paragraph" style:horizontal-pos="from-left" style:horizontal-rel="paragraph" style:shadow="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2">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0">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style:style style:name="gr1" style:family="graphic">
      <style:graphic-properties svg:stroke-width="0.199cm" svg:stroke-color="#ff6633" draw:marker-start-width="0.651cm" draw:marker-end-width="0.651cm" draw:fill="none" draw:textarea-horizontal-align="justify" draw:textarea-vertical-align="middle" draw:auto-grow-height="false" fo:padding-top="0.099cm" fo:padding-bottom="0.099cm" fo:padding-left="0.099cm" fo:padding-right="0.09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svg:stroke-width="0cm" svg:stroke-color="#000000" draw:marker-start="" draw:marker-start-width="0.3cm" draw:marker-start-center="false" draw:marker-end="" draw:marker-end-width="0.3cm" draw:marker-end-center="false" draw:fill="none" draw:fill-color="#99ccff" draw:textarea-horizontal-align="center" draw:textarea-vertical-align="middle" fo:padding-top="0.125cm" fo:padding-bottom="0.125cm" fo:padding-left="0.25cm" fo:padding-right="0.25cm" draw:shadow="hidden" draw:shadow-offset-x="0.3cm" draw:shadow-offset-y="0.3cm" draw:shadow-color="#808080" draw:color-mode="standard" draw:luminance="0%" draw:contrast="0%" draw:gamma="100%" draw:red="0%" draw:green="0%" draw:blue="0%" fo:clip="rect(0cm, 0cm, 0cm, 0cm)" draw:image-opacity="100%" style:mirror="none" style:run-through="foreground"/>
    </style:style>
    <style:style style:name="gr4" style:family="graphic">
      <style:graphic-properties draw:stroke="none" svg:stroke-width="0cm" svg:stroke-color="#000000" draw:marker-start="" draw:marker-start-width="0.3cm" draw:marker-start-center="false" draw:marker-end="" draw:marker-end-width="0.3cm" draw:marker-end-center="false" draw:fill="none" draw:fill-color="#99ccff" fo:min-height="7.451cm" fo:padding-top="0.125cm" fo:padding-bottom="0.125cm" fo:padding-left="0.25cm" fo:padding-right="0.25cm" draw:shadow="hidden" draw:shadow-offset-x="0.3cm" draw:shadow-offset-y="0.3cm" draw:shadow-color="#808080" style:run-through="foreground"/>
    </style:style>
    <style:style style:name="gr5" style:family="graphic">
      <style:graphic-properties draw:stroke="none" svg:stroke-width="0cm" svg:stroke-color="#000000" draw:marker-start="" draw:marker-start-width="0.3cm" draw:marker-start-center="false" draw:marker-end="" draw:marker-end-width="0.3cm" draw:marker-end-center="false" draw:fill="none" draw:fill-color="#ffffff" draw:textarea-horizontal-align="left" draw:auto-grow-height="true" draw:auto-grow-width="true" fo:min-height="0cm" fo:min-width="0cm" fo:padding-top="0.125cm" fo:padding-bottom="0.125cm" fo:padding-left="0.25cm" fo:padding-right="0.25cm" draw:shadow="hidden" draw:shadow-offset-x="0.3cm" draw:shadow-offset-y="0.3cm" draw:shadow-color="#808080" style:run-through="foreground"/>
    </style:style>
    <style:style style:name="gr6" style:family="graphic">
      <style:graphic-properties draw:stroke="none" svg:stroke-width="0cm" svg:stroke-color="#000000" draw:marker-start="" draw:marker-start-width="0.3cm" draw:marker-start-center="false" draw:marker-end="" draw:marker-end-width="0.3cm" draw:marker-end-center="false" draw:fill="none" draw:fill-color="#ffffff" draw:textarea-horizontal-align="left" draw:auto-grow-height="true" draw:auto-grow-width="false" fo:min-height="0.85cm" fo:min-width="3cm" fo:padding-top="0.125cm" fo:padding-bottom="0.125cm" fo:padding-left="0.25cm" fo:padding-right="0.25cm" draw:shadow="hidden" draw:shadow-offset-x="0.3cm" draw:shadow-offset-y="0.3cm" draw:shadow-color="#808080" style:run-through="foreground"/>
    </style:style>
    <style:style style:name="gr7" style:family="graphic">
      <style:graphic-properties draw:stroke="solid" svg:stroke-width="0.15cm" svg:stroke-color="#ff0000" draw:marker-start="" draw:marker-start-width="0.529cm" draw:marker-start-center="false" draw:marker-end="Arrow" draw:marker-end-width="0.529cm" draw:marker-end-center="false" draw:fill="solid" draw:fill-color="#99ccff" draw:textarea-horizontal-align="center" draw:textarea-vertical-align="middle" fo:padding-top="0.199cm" fo:padding-bottom="0.199cm" fo:padding-left="0.325cm" fo:padding-right="0.325cm" draw:shadow="hidden" draw:shadow-offset-x="0.3cm" draw:shadow-offset-y="0.3cm" draw:shadow-color="#808080"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table-of-content text:style-name="Sect1" text:protected="true" text:name="Índice de contenido1">
        <text:table-of-content-source text:outline-level="10">
          <text:index-title-template text:style-name="Contents_20_Heading">Índice do contido</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Índice de contenido1_Head">
            <text:p text:style-name="Contents_20_Heading">Índice do contido</text:p>
          </text:index-title>
          <text:p text:style-name="P11">Manual para monitores/profesores nos cursos de Alfabetización TIC para adultos empregando o material didáctico “Docendo discimus”.<text:tab/>2</text:p>
          <text:p text:style-name="P9">Que material empregar?<text:tab/>2</text:p>
          <text:p text:style-name="P10">Nota importante:<text:tab/>2</text:p>
          <text:p text:style-name="P9">Máquinas do alumnado.<text:tab/>2</text:p>
          <text:p text:style-name="P10">Galeguizar<text:tab/>2</text:p>
          <text:p text:style-name="P10">Locales “es” ou “pt” no canto de “en”<text:tab/>3</text:p>
          <text:p text:style-name="P9">Orde de presentación das unidades<text:tab/>4</text:p>
          <text:p text:style-name="P9">Descrición do contido das unidades<text:tab/>5</text:p>
          <text:p text:style-name="P10">Aceso<text:tab/>5</text:p>
          <text:p text:style-name="P10">Apagado<text:tab/>5</text:p>
          <text:p text:style-name="P10">O_rato<text:tab/>5</text:p>
          <text:p text:style-name="P10">Practicas_rato<text:tab/>5</text:p>
          <text:p text:style-name="P10">O_escritorio<text:tab/>5</text:p>
          <text:p text:style-name="P10">O_Teclado<text:tab/>6</text:p>
          <text:p text:style-name="P10">Traballo_escritorio-Parte_1<text:tab/>6</text:p>
          <text:p text:style-name="P10">Traballo_escritorio-Parte_2<text:tab/>6</text:p>
          <text:p text:style-name="P10">Traballo_ventas<text:tab/>6</text:p>
          <text:p text:style-name="P9">Anexos<text:tab/>8</text:p>
          <text:p text:style-name="P10">Anexo 1<text:tab/>9</text:p>
        </text:index-body>
      </text:table-of-content>
      <text:h text:style-name="Heading_20_1" text:outline-level="1"/>
      <text:h text:style-name="Heading_20_1" text:outline-level="1"/>
      <text:p text:style-name="Text_20_body"/>
      <text:p text:style-name="Text_20_body">Licenza:</text:p>
      <text:p text:style-name="Text_20_body">Este material, <text:span text:style-name="T7">incluídas</text:span> as presentacións, <text:span text:style-name="T7">vídeos</text:span> etc. son propiedade de <text:a xlink:type="simple" xlink:href="mailto:mbouzada@gmail.com">Miguel Anxo Bouzada</text:a> quen cede todo<text:span text:style-name="T7">s </text:span>os dereitos a <text:a xlink:type="simple" xlink:href="http://galpon.org/">GALPon</text:a> (Grupo de Amigos Linux de Pontevedra).</text:p>
      <text:p text:style-name="Text_20_body"><draw:a xlink:type="simple" xlink:href="http://creativecommons.org/licenses/by-sa/3.0/es/legalcode.gl"><draw:frame draw:style-name="fr2" draw:name="HTTP://CREATIVECOMMONS.ORG/LICENSES/BY-SA/3.0/ES/LEGALCODE.GL" text:anchor-type="paragraph" svg:y="0.109cm" svg:width="3.764cm" svg:height="1.307cm" draw:z-index="0"><draw:image xlink:href="Pictures/1000020100000076000000290D2F4F5C.png" xlink:type="simple" xlink:show="embed" xlink:actuate="onLoad"/></draw:frame></draw:a>Asemade, este material publícase baixo licenza <text:a xlink:type="simple" xlink:href="http://creativecommons.org/licenses/by-sa/3.0/es/legalcode.gl">Creative Commons Recoñecemento Compartir igual versión actual 3.0</text:a> (Attribution ShareAlike Aliases: CC-BY-SA <text:s/>Current version: 3.0)</text:p>
      <text:h text:style-name="P28" text:outline-level="1">Manual para monitores/profesores nos cursos de <text:span text:style-name="T2">Alfabetización TIC para adultos</text:span> empregando o material didáctico “<text:span text:style-name="T2">Docendo discimus</text:span>”.</text:h>
      <text:h text:style-name="Heading_20_2" text:outline-level="2">Que material empregar?</text:h>
      <text:p text:style-name="P2">O máis axeitado é empregar as presentacións “.odp” reproducidas con OpenOffice impress. Hai dúas versións, a versión fonte que é a máis pesada (a nivel de recursos da máquina) e unha versión <text:span text:style-name="T7">cuxo</text:span> nome remata en “_M” (as contidas no cartafol ODP) que está “minimizada” á calidade dun proxector, ou o que é o mesmo os gráficos axustados a 150 ppp.</text:p>
      <text:p text:style-name="P2"><draw:frame draw:style-name="fr3" draw:name="gráficos2" text:anchor-type="paragraph" svg:x="10.896cm" svg:y="0.51cm" svg:width="6.092cm" svg:height="9.098cm" draw:z-index="10"><draw:image xlink:href="Pictures/1000020100000134000001CCBE0ABEDD.png" xlink:type="simple" xlink:show="embed" xlink:actuate="onLoad"/><draw:contour-polygon svg:width="10.793cm" svg:height="16.154cm" svg:viewBox="0 0 10793 16154" draw:points="35,35 35,70 35,105 35,141 35,176 35,211 35,246 35,282 35,317 35,352 35,387 35,423 35,458 35,493 35,529 35,564 35,599 35,634 35,670 35,705 35,740 35,775 35,811 35,846 35,881 35,917 35,952 35,987 35,1022 35,1058 35,1093 35,1128 35,1163 35,1199 35,1234 35,1269 35,1305 35,1340 35,1375 35,1410 35,1446 35,1481 35,1516 35,1551 35,1587 35,1622 35,1657 35,1693 35,1728 35,1763 35,1798 35,1834 35,1869 35,1904 35,1939 35,1975 35,2010 35,2045 35,2081 35,2116 35,2151 35,2186 35,2222 35,2257 35,2292 35,2327 35,2363 35,2398 35,2433 35,2469 35,2504 35,2539 35,2574 35,2610 35,2645 35,2680 35,2715 35,2751 35,2786 35,2821 35,2857 35,2892 35,2927 35,2962 35,2998 35,3033 35,3068 35,3103 35,3139 35,3174 35,3209 35,3244 35,3280 35,3315 35,3350 35,3386 35,3421 35,3456 35,3491 35,3527 35,3562 35,3597 35,3632 35,3668 35,3703 35,3738 35,3774 35,3809 35,3844 35,3879 35,3915 35,3950 35,3985 35,4020 35,4056 35,4091 35,4126 35,4162 35,4197 35,4232 35,4267 35,4303 35,4338 35,4373 35,4408 35,4444 35,4479 35,4514 35,4550 35,4585 35,4620 35,4655 35,4691 35,4726 35,4761 35,4796 35,4832 35,4867 35,4902 35,4938 35,4973 35,5008 35,5043 35,5079 35,5114 35,5149 35,5184 35,5220 35,5255 35,5290 35,5326 35,5361 35,5396 35,5431 35,5467 35,5502 35,5537 35,5572 35,5608 35,5643 35,5678 35,5714 35,5749 35,5784 35,5819 35,5855 35,5890 35,5925 35,5960 35,5996 35,6031 35,6066 35,6102 35,6137 35,6172 35,6207 35,6243 35,6278 35,6313 35,6348 35,6384 35,6419 35,6454 35,6489 35,6525 35,6560 35,6595 35,6631 35,6666 35,6701 35,6736 35,6772 35,6807 35,6842 35,6877 35,6913 35,6948 35,6983 35,7019 35,7054 35,7089 35,7124 35,7160 35,7195 35,7230 35,7265 35,7301 35,7336 35,7371 35,7407 35,7442 35,7477 35,7512 35,7548 35,7583 35,7618 35,7653 35,7689 35,7724 35,7759 35,7795 35,7830 35,7865 35,7900 35,7936 35,7971 35,8006 35,8041 35,8077 35,8112 35,8147 35,8183 35,8218 35,8253 35,8288 35,8324 35,8359 35,8394 35,8429 35,8465 35,8500 35,8535 35,8571 35,8606 35,8641 35,8676 35,8712 35,8747 35,8782 35,8817 35,8853 35,8888 35,8923 35,8959 35,8994 35,9029 35,9064 35,9100 35,9135 35,9170 35,9205 35,9241 35,9276 35,9311 35,9347 35,9382 35,9417 35,9452 35,9488 35,9523 35,9558 35,9593 35,9629 35,9664 35,9699 35,9734 35,9770 35,9805 35,9840 35,9876 35,9911 35,9946 35,9981 35,10017 35,10052 35,10087 35,10122 35,10158 35,10193 35,10228 35,10264 35,10299 35,10334 35,10369 35,10405 35,10440 35,10475 35,10510 35,10546 35,10581 35,10616 35,10652 35,10687 35,10722 35,10757 35,10793 35,10828 35,10863 35,10898 35,10934 35,10969 35,11004 35,11040 35,11075 35,11110 35,11145 35,11181 35,11216 35,11251 35,11286 35,11322 35,11357 35,11392 35,11428 35,11463 35,11498 35,11533 35,11569 35,11604 35,11639 35,11674 35,11710 35,11745 35,11780 35,11816 35,11851 35,11886 35,11921 35,11957 35,11992 35,12027 35,12062 35,12098 35,12133 35,12168 35,12204 35,12239 35,12274 35,12309 35,12345 35,12380 35,12415 35,12450 35,12486 35,12521 35,12556 35,12592 35,12627 35,12662 35,12697 35,12733 35,12768 35,12803 35,12838 35,12874 35,12909 35,12944 35,12979 35,13015 35,13050 35,13085 35,13121 35,13156 35,13191 35,13226 35,13262 35,13297 35,13332 35,13367 35,13403 35,13438 35,13473 35,13509 35,13544 35,13579 35,13614 35,13650 35,13685 35,13720 35,13755 35,13791 35,13826 35,13861 35,13897 35,13932 35,13967 35,14002 35,14038 35,14073 35,14108 35,14143 35,14179 35,14214 35,14249 35,14285 35,14320 35,14355 35,14390 35,14426 35,14461 35,14496 35,14531 35,14567 35,14602 35,14637 35,14673 35,14708 35,14743 35,14778 35,14814 35,14849 35,14884 35,14919 35,14955 35,14990 35,15025 35,15061 35,15096 35,15131 35,15166 35,15202 35,15237 35,15272 35,15307 35,15343 35,15378 35,15413 35,15449 35,15484 35,15519 35,15554 35,15590 35,15625 35,15660 35,15695 35,15731 35,15766 35,15801 35,15837 35,15872 35,15907 35,15942 35,15978 35,16013 35,16048 35,16083 35,16119 35,16154 10793,16154 10793,16119 10793,16083 10793,16048 10793,16013 10793,15978 10793,15942 10793,15907 10793,15872 10793,15837 10793,15801 10793,15766 10793,15731 10793,15695 10793,15660 10793,15625 10793,15590 10793,15554 10793,15519 10793,15484 10793,15449 10793,15413 10793,15378 10793,15343 10793,15307 10793,15272 10793,15237 10793,15202 10793,15166 10793,15131 10793,15096 10793,15061 10793,15025 10793,14990 10793,14955 10793,14919 10793,14884 10793,14849 10793,14814 10793,14778 10793,14743 10793,14708 10793,14673 10793,14637 10793,14602 10793,14567 10793,14531 10793,14496 10793,14461 10793,14426 10793,14390 10793,14355 10793,14320 10793,14285 10793,14249 10793,14214 10793,14179 10793,14143 10793,14108 10793,14073 10793,14038 10793,14002 10793,13967 10793,13932 10793,13897 10793,13861 10793,13826 10793,13791 10793,13755 10793,13720 10793,13685 10793,13650 10793,13614 10793,13579 10793,13544 10793,13509 10793,13473 10793,13438 10793,13403 10793,13367 10793,13332 10793,13297 10793,13262 10793,13226 10793,13191 10793,13156 10793,13121 10793,13085 10793,13050 10793,13015 10793,12979 10793,12944 10793,12909 10793,12874 10793,12838 10793,12803 10793,12768 10793,12733 10793,12697 10793,12662 10793,12627 10793,12592 10793,12556 10793,12521 10793,12486 10793,12450 10793,12415 10793,12380 10793,12345 10793,12309 10793,12274 10793,12239 10793,12204 10793,12168 10793,12133 10793,12098 10793,12062 10793,12027 10793,11992 10793,11957 10793,11921 10793,11886 10793,11851 10793,11816 10793,11780 10793,11745 10793,11710 10793,11674 10793,11639 10793,11604 10793,11569 10793,11533 10793,11498 10793,11463 10793,11428 10793,11392 10793,11357 10793,11322 10793,11286 10793,11251 10793,11216 10793,11181 10793,11145 10793,11110 10793,11075 10793,11040 10793,11004 10793,10969 10793,10934 10793,10898 10793,10863 10793,10828 10793,10793 10793,10757 10793,10722 10793,10687 10793,10652 10793,10616 10793,10581 10793,10546 10793,10510 10793,10475 10793,10440 10793,10405 10793,10369 10793,10334 10793,10299 10793,10264 10793,10228 10793,10193 10793,10158 10793,10122 10793,10087 10793,10052 10793,10017 10793,9981 10793,9946 10793,9911 10793,9876 10793,9840 10793,9805 10793,9770 10793,9734 10793,9699 10793,9664 10793,9629 10793,9593 10793,9558 10793,9523 10793,9488 10793,9452 10793,9417 10793,9382 10793,9347 10793,9311 10793,9276 10793,9241 10793,9205 10793,9170 10793,9135 10793,9100 10793,9064 10793,9029 10793,8994 10793,8959 10793,8923 10793,8888 10793,8853 10793,8817 10793,8782 10793,8747 10793,8712 10793,8676 10793,8641 10793,8606 10793,8571 10793,8535 10793,8500 10793,8465 10793,8429 10793,8394 10793,8359 10793,8324 10793,8288 10793,8253 10793,8218 10793,8183 10793,8147 10793,8112 10793,8077 10793,8041 10793,8006 10793,7971 10793,7936 10793,7900 10793,7865 10793,7830 10793,7795 10793,7759 10793,7724 10793,7689 10793,7653 10793,7618 10793,7583 10793,7548 10793,7512 10793,7477 10793,7442 10793,7407 10793,7371 10793,7336 10793,7301 10793,7265 10793,7230 10793,7195 10793,7160 10793,7124 10793,7089 10793,7054 10793,7019 10793,6983 10793,6948 10793,6913 10793,6877 10793,6842 10793,6807 10793,6772 10793,6736 10793,6701 10793,6666 10793,6631 10793,6595 10793,6560 10793,6525 10793,6489 10793,6454 10793,6419 10793,6384 10793,6348 10793,6313 10793,6278 10793,6243 10793,6207 10793,6172 10793,6137 10793,6102 10793,6066 10793,6031 10793,5996 10793,5960 10793,5925 10793,5890 10793,5855 10793,5819 10793,5784 10793,5749 10793,5714 10793,5678 10793,5643 10793,5608 10793,5572 10793,5537 10793,5502 10793,5467 10793,5431 10793,5396 10793,5361 10793,5326 10793,5290 10793,5255 10793,5220 10793,5184 10793,5149 10793,5114 10793,5079 10793,5043 10793,5008 10793,4973 10793,4938 10793,4902 10793,4867 10793,4832 10793,4796 10793,4761 10793,4726 10793,4691 10793,4655 10793,4620 10793,4585 10793,4550 10793,4514 10793,4479 10793,4444 10793,4408 10793,4373 10793,4338 10793,4303 10793,4267 10793,4232 10793,4197 10793,4162 10793,4126 10793,4091 10793,4056 10793,4020 10793,3985 10793,3950 10793,3915 10793,3879 10793,3844 10793,3809 10793,3774 10793,3738 10793,3703 10793,3668 10793,3632 10793,3597 10793,3562 10793,3527 10793,3491 10793,3456 10793,3421 10793,3386 10793,3350 10793,3315 10793,3280 10793,3244 10793,3209 10793,3174 10793,3139 10793,3103 10793,3068 10793,3033 10793,2998 10793,2962 10793,2927 10793,2892 10793,2857 10793,2821 10793,2786 10793,2751 10793,2715 10793,2680 10793,2645 10793,2610 10793,2574 10793,2539 10793,2504 10793,2469 10793,2433 10793,2398 10793,2363 10793,2327 10793,2292 10793,2257 10793,2222 10793,2186 10793,2151 10793,2116 10793,2081 10793,2045 10793,2010 10793,1975 10793,1939 10793,1904 10793,1869 10793,1834 10793,1798 10793,1763 10793,1728 10793,1693 10793,1657 10793,1622 10793,1587 10793,1551 10793,1516 10793,1481 10793,1446 10793,1410 10793,1375 10793,1340 10793,1305 10793,1269 10793,1234 10793,1199 10793,1163 10793,1128 10793,1093 10793,1058 10793,1022 10793,987 10793,952 10793,917 10793,881 10793,846 10793,811 10793,775 10793,740 10793,705 10793,670 10793,634 10793,599 10793,564 10793,529 10793,493 10793,458 10793,423 10793,387 10793,352 10793,317 10793,282 10793,246 10793,211 10793,176 10793,141 10793,105 10793,70 10793,35" draw:recreate-on-edit="true"/></draw:frame>Empregando calquera das dúas deberase axustar o tempo de transición entre diapositivas a “facer clic” para ter o maior control posible sobre os tempos. </text:p>
      <text:p text:style-name="P2">Algunhas presentacións incorporan un vídeo, este está aloxado no mesmo cartafol que a presentación propiamente dita, isto non é recomendable modificalo, para iso incorporamos paquetes comprimidos das presentacións que levan vídeos <text:span text:style-name="T7">incrustados</text:span>.</text:p>
      <text:p text:style-name="P2"><draw:custom-shape text:anchor-type="paragraph" draw:z-index="13" draw:style-name="gr1" svg:width="3.107cm" svg:height="0.742cm" svg:x="10.896cm" svg:y="1.464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text:anchor-type="paragraph" draw:z-index="12" draw:style-name="gr1" svg:width="5.779cm" svg:height="0.645cm" svg:x="10.896cm" svg:y="-0.155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eberemos ter coidado si facemos reaxustes de tempo naquelas presentacións que inclúen vídeos, xa que si o tempo de transición e menor que o de duración do vídeo, este será cortado en cuanto se alcance o tempo de transición.</text:p>
      <text:p text:style-name="P2"><draw:custom-shape text:anchor-type="paragraph" draw:z-index="11" draw:style-name="gr1" svg:width="5.409cm" svg:height="0.962cm" svg:x="10.896cm" svg:y="0.335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Así mesmo, xa que as presentacións inclúen películas, o sistema reprodutor debe ter instalado o módulo “gstreamer” que é o prede<text:span text:style-name="T7">terminado</text:span> en gnome, noutros escritorios ou, <text:span text:style-name="T7">quizais</text:span>, nalgunha distribución, se non se reproduce o vídeo será o primeiro que debades comprobar.</text:p>
      <text:p text:style-name="P2">As presentacións en vídeo están feitas, fundamentalmente, para entregarlle unha copia ós asistentes ó curso e para os casos en que non se teña a posibilidade de empregar o “impress”. </text:p>
      <text:h text:style-name="Heading_20_3" text:outline-level="3">Nota importante:</text:h>
      <text:p text:style-name="P8">Non é doado facer unha conversión a PDF ou a SWF, xa que a maioría das diapositivas levan algunha animación e esta conversión “aplana” toda a diapositiva resultando, na maioría dos casos, ilexible ou <text:span text:style-name="T7">inútil.</text:span></text:p>
      <text:h text:style-name="Heading_20_2" text:outline-level="2">Máquinas do alumnado.</text:h>
      <text:h text:style-name="Heading_20_3" text:outline-level="3">Galeguizar</text:h>
      <text:p text:style-name="P2">As máquinas do alumnado deben ter instalado Ubuntu 8.04 Hardy Heron en galego.</text:p>
      <text:p text:style-name="P2"><text:soft-page-break/>Caben dúas posibilidades, facer unha instalación específica ou, se xa hai un sistema Ubuntu 8.04 instalado, crear un usuario novo de nome “galpon” e co contrasinal “galpon”.</text:p>
      <text:p text:style-name="P2">Recomendo que na post instalación de Ubuntu 8.04 fagamos a instalación de “AraOS” ó fin de galeguizala o mellor posible.</text:p>
      <text:p text:style-name="P3">Metodo:</text:p>
      <text:p text:style-name="P3">Engadir o “repo” de mancomun</text:p>
      <text:p text:style-name="P6">deb <text:a xlink:type="simple" xlink:href="ftp://ftp.mancomun.org/ubuntu">ftp://ftp.mancomun.org/ubuntu</text:a> hardy main</text:p>
      <text:p text:style-name="P3">ou, se hai problemas cun proxy</text:p>
      <text:p text:style-name="P6">deb ht<text:a xlink:type="simple" xlink:href="ftp://ftp.mancomun.org/ubuntu">tp://ftp.mancomun.org/ubuntu</text:a> hardy main</text:p>
      <text:p text:style-name="P3">Ë coa mesma instalar:</text:p>
      <text:p text:style-name="P6">sudo apt-get update</text:p>
      <text:p text:style-name="P6">sudo apt-get install mancomun-keyring</text:p>
      <text:p text:style-name="P6">sudo apt-get install araos-g11n language-pack-gl language-pack-gl-base</text:p>
      <text:p text:style-name="P3">ademáis imos a instalar os xogos precisos para as prácticas</text:p>
      <text:p text:style-name="P6">sudo apt-get install gcompris ktuberling</text:p>
      <text:h text:style-name="Heading_20_3" text:outline-level="3">Locales “es” ou “pt” no canto de “en”</text:h>
      <text:p text:style-name="P8">Nalgunhas aplicacións e <text:span text:style-name="T7">menús</text:span> que non <text:span text:style-name="T7">estean</text:span> total ou parcialmente traducidas ó galego aparecen mensaxes en inglés, se desexamos que na ausencia do galego apareza en castelán (ou en <text:span text:style-name="T7">portugués</text:span>) teremos que facer o seguinte:</text:p>
      <text:p text:style-name="P8">Instalar desde “<text:span text:style-name="T3">Sistemas → Administración → Soporte de idiomas</text:span>” o idioma desexado.</text:p>
      <text:p text:style-name="P8">Despois, editar (como “<text:span text:style-name="T2">root</text:span>”) os ficheiros</text:p>
      <text:p text:style-name="P4">/etc/ environment</text:p>
      <text:p text:style-name="P8">e</text:p>
      <text:p text:style-name="P4">/etc/default/locale</text:p>
      <text:p text:style-name="P8">e onde lemos: <text:span text:style-name="T4">LANGUAGE=”gl_ES:gl:en_GB:en”</text:span></text:p>
      <text:p text:style-name="P8">modificar a cadea por: <text:span text:style-name="T4">”gl_ES:gl:</text:span><text:span text:style-name="T5">es_ES:es:</text:span><text:span text:style-name="T4">en_GB:en”</text:span></text:p>
      <text:p text:style-name="P8">ou por: <text:span text:style-name="T4">”gl_ES:gl:</text:span><text:span text:style-name="T5">pt_PT:pt:</text:span><text:span text:style-name="T4">en_GB:en”</text:span></text:p>
      <text:p text:style-name="P8">tamén poderiamos empregar o português do Brasil así: <text:span text:style-name="T4">”gl_ES:gl:</text:span><text:span text:style-name="T5">pt_BR:pt:</text:span><text:span text:style-name="T4">en_GB:en”</text:span></text:p>
      <text:p text:style-name="P24">é moi importante respetar a orde!</text:p>
      <text:p text:style-name="P8"><draw:frame draw:style-name="fr4" draw:name="gráficos3" text:anchor-type="paragraph" svg:width="16.999cm" svg:height="6.288cm" draw:z-index="14"><draw:image xlink:href="Pictures/10000000000002A1000000F9C13EB2CA.jpg" xlink:type="simple" xlink:show="embed" xlink:actuate="onLoad"/></draw:frame><draw:frame draw:style-name="fr1" draw:name="gráficos4" text:anchor-type="paragraph" svg:x="0.026cm" svg:y="6.535cm" svg:width="16.999cm" svg:height="6.221cm" draw:z-index="15"><draw:image xlink:href="Pictures/10000000000002AB000000FAE08DB4D7.jpg" xlink:type="simple" xlink:show="embed" xlink:actuate="onLoad"/></draw:frame><text:soft-page-break/></text:p>
      <text:h text:style-name="Heading_20_2" text:outline-level="2">Orde de presentación das unidades</text:h>
      <text:p text:style-name="P8">A orde preestablecida será a seguinte:</text:p>
      <text:list xml:id="list1897223569" text:style-name="L1">
        <text:list-item>
          <text:p text:style-name="P13">Aceso</text:p>
        </text:list-item>
        <text:list-item>
          <text:p text:style-name="P13">Apagado</text:p>
        </text:list-item>
        <text:list-item>
          <text:p text:style-name="P13">O_rato</text:p>
        </text:list-item>
        <text:list-item>
          <text:p text:style-name="P13">Practicas_rato</text:p>
        </text:list-item>
        <text:list-item>
          <text:p text:style-name="P13">O_escritorio</text:p>
        </text:list-item>
        <text:list-item>
          <text:p text:style-name="P13">O_teclado</text:p>
        </text:list-item>
        <text:list-item>
          <text:p text:style-name="P13">Traballo_escritorio-Parte_1</text:p>
        </text:list-item>
        <text:list-item>
          <text:p text:style-name="P13">Traballo_escritorio-Parte_2</text:p>
        </text:list-item>
        <text:list-item>
          <text:p text:style-name="P13">Traballo_<text:span text:style-name="T7">xanelas</text:span></text:p>
        </text:list-item>
      </text:list>
      <text:p text:style-name="P8">No caso das tres primeiras unidades, si se fan sesións de 1:30 a 2:00 horas, <text:span text:style-name="T7">debérase</text:span> seguir a <text:soft-page-break/>seguinte orde:</text:p>
      <text:list xml:id="list795489966" text:style-name="L2">
        <text:list-item>
          <text:p text:style-name="P14">Aceso</text:p>
        </text:list-item>
        <text:list-item>
          <text:p text:style-name="P14">O_rato</text:p>
        </text:list-item>
        <text:list-item>
          <text:p text:style-name="P14">Apagado</text:p>
        </text:list-item>
      </text:list>
      <text:p text:style-name="P8">De todo<text:span text:style-name="T7">s </text:span>os xeitos isto queda a elección de cada un de vos para que as organicedes como mellor se vos axeite.</text:p>
      <text:h text:style-name="Heading_20_2" text:outline-level="2">Descrición do contido das unidades</text:h>
      <text:h text:style-name="Heading_20_3" text:outline-level="3">Aceso</text:h>
      <text:list xml:id="list785135387" text:style-name="L3">
        <text:list-item>
          <text:p text:style-name="P15">Aceso (<text:span text:style-name="T7">eléctrico</text:span>)</text:p>
        </text:list-item>
        <text:list-item>
          <text:p text:style-name="P15">Autenticación.</text:p>
        </text:list-item>
      </text:list>
      <text:h text:style-name="Heading_20_3" text:outline-level="3">Apagado</text:h>
      <text:list xml:id="list1343617124" text:style-name="L4">
        <text:list-item>
          <text:p text:style-name="P16">Apagado</text:p>
        </text:list-item>
        <text:list-item>
          <text:p text:style-name="P16">Reinicio</text:p>
        </text:list-item>
        <text:list-item>
          <text:p text:style-name="P16">Outras opcións</text:p>
        </text:list-item>
      </text:list>
      <text:h text:style-name="Heading_20_3" text:outline-level="3">O_rato</text:h>
      <text:list xml:id="list1734676743" text:style-name="L5">
        <text:list-item>
          <text:p text:style-name="P17">Descrición de tipos de ratos.</text:p>
        </text:list-item>
        <text:list-item>
          <text:p text:style-name="P17">Uso dos botóns</text:p>
        </text:list-item>
      </text:list>
      <text:h text:style-name="Heading_20_3" text:outline-level="3">Practicas_rato</text:h>
      <text:p text:style-name="P8">Exercícios empregando:</text:p>
      <text:list xml:id="list416388638" text:style-name="L6">
        <text:list-item>
          <text:p text:style-name="P18">Gcompris</text:p>
        </text:list-item>
        <text:list-item>
          <text:p text:style-name="P18">O Nacho pataca (ktuberling)</text:p>
        </text:list-item>
      </text:list>
      <text:h text:style-name="Heading_20_3" text:outline-level="3">O_escritorio</text:h>
      <text:p text:style-name="P8">Descrición das distintas partes dun escritorio:</text:p>
      <text:list xml:id="list1517490696" text:style-name="L7">
        <text:list-item>
          <text:p text:style-name="P19">Área de traballo</text:p>
        </text:list-item>
        <text:list-item>
          <text:p text:style-name="P19">Barras de tarefas</text:p>
        </text:list-item>
        <text:list-item>
          <text:p text:style-name="P25">Compoñentes das barras de tarefas</text:p>
        </text:list-item>
        <text:list-item>
          <text:p text:style-name="P25">Os menús</text:p>
        </text:list-item>
        <text:list-item>
          <text:p text:style-name="P25"><text:soft-page-break/>Iniciadores rápidos</text:p>
        </text:list-item>
        <text:list-item>
          <text:p text:style-name="P25">Área de notificación</text:p>
        </text:list-item>
        <text:list-item>
          <text:p text:style-name="P25">Agachar/Amosar escritorios</text:p>
        </text:list-item>
        <text:list-item>
          <text:p text:style-name="P25">Aplicacións activas</text:p>
        </text:list-item>
        <text:list-item>
          <text:p text:style-name="P25">Escritorios virtuais</text:p>
        </text:list-item>
        <text:list-item>
          <text:p text:style-name="P25">Lixo</text:p>
        </text:list-item>
      </text:list>
      <text:h text:style-name="Heading_20_3" text:outline-level="3">O_Teclado</text:h>
      <text:list xml:id="list766656110" text:style-name="L8">
        <text:list-item>
          <text:p text:style-name="P20">Tipos de teclado</text:p>
        </text:list-item>
        <text:list-item>
          <text:p text:style-name="P20">Distribución do teclado</text:p>
        </text:list-item>
        <text:list-item>
          <text:p text:style-name="P20">Teclado alfanumérico</text:p>
        </text:list-item>
        <text:list-item>
          <text:p text:style-name="P20">Teclado de edición</text:p>
        </text:list-item>
        <text:list-item>
          <text:p text:style-name="P20">Teclado de desprazamento</text:p>
        </text:list-item>
        <text:list-item>
          <text:p text:style-name="P20">Teclado numérico</text:p>
        </text:list-item>
      </text:list>
      <text:h text:style-name="Heading_20_3" text:outline-level="3">Traballo_escritorio-Parte_1</text:h>
      <text:list xml:id="list1518533785" text:style-name="L9">
        <text:list-item>
          <text:p text:style-name="P21">Facer/Desfacer iniciadores rápidos</text:p>
        </text:list-item>
        <text:list-item>
          <text:p text:style-name="P21">Crear/Abrir/Pechar <text:span text:style-name="T7">cartafois</text:span></text:p>
        </text:list-item>
        <text:list-item>
          <text:p text:style-name="P21">Crear/Abrir/Editar/Pechar documentos</text:p>
        </text:list-item>
      </text:list>
      <text:h text:style-name="Heading_20_3" text:outline-level="3">Traballo_escritorio-Parte_2</text:h>
      <text:list xml:id="list417219678" text:style-name="L10">
        <text:list-item>
          <text:p text:style-name="P22">Modificar documentos existentes</text:p>
        </text:list-item>
        <text:list-item>
          <text:p text:style-name="P22">Traballar con máis dun documento de vez</text:p>
        </text:list-item>
        <text:list-item>
          <text:p text:style-name="P22">Distintos xeitos de pechar un documento</text:p>
        </text:list-item>
        <text:list-item>
          <text:p text:style-name="P22">Distintos xeitos de pechar unha aplicación</text:p>
        </text:list-item>
        <text:list-item>
          <text:p text:style-name="P22">Pechar <text:span text:style-name="T7">sen</text:span> gardar</text:p>
        </text:list-item>
        <text:list-item>
          <text:p text:style-name="P22">Pechar ventás</text:p>
        </text:list-item>
      </text:list>
      <text:h text:style-name="Heading_20_3" text:outline-level="3">Traballo_ventas</text:h>
      <text:list xml:id="list279282677" text:style-name="L11">
        <text:list-item>
          <text:p text:style-name="P23">Redimensionar <text:span text:style-name="T7">xanelas</text:span></text:p>
        </text:list-item>
        <text:list-item>
          <text:p text:style-name="P23">Desprazamento de <text:span text:style-name="T7">xanelas</text:span></text:p>
        </text:list-item>
        <text:list-item>
          <text:p text:style-name="P23"><text:soft-page-break/>Escritorios virtuais</text:p>
        </text:list-item>
      </text:list>
      <text:p text:style-name="P8"/>
      <text:p text:style-name="P8"/>
      <text:h text:style-name="P27" text:outline-level="2">Anexos</text:h>
      <text:p text:style-name="P5">Anexo 1 </text:p>
      <text:p text:style-name="P7">Esquema de emprego do presentador Logitech Cordless 2,4 Ghz Presenter<text:span text:style-name="T6">TM</text:span></text:p>
      <text:h text:style-name="P26" text:outline-level="3">Anexo 1</text:h>
      <text:p text:style-name="P8"><draw:g text:anchor-type="paragraph" draw:z-index="16" draw:style-name="gr2"><draw:frame draw:style-name="gr3" draw:text-style-name="P29" svg:width="6.416cm" svg:height="11.709cm" svg:x="5.882cm" svg:y="2.092cm"><draw:image xlink:href="Pictures/10000000000000E4000001A064B6DD35.jpg" xlink:type="simple" xlink:show="embed" xlink:actuate="onLoad"><text:p/></draw:image></draw:frame><draw:frame draw:style-name="gr4" draw:text-style-name="P31" svg:width="16.7cm" svg:height="7.702cm" svg:x="0.099cm" svg:y="14.579cm"><draw:text-box><text:p text:style-name="P30"><text:span text:style-name="T8">Uso do temporizador:</text:span><text:span text:style-name="T9"> </text:span></text:p><text:p text:style-name="P30"><text:span text:style-name="T9">    </text:span><text:span text:style-name="T9">1. Prema o botón de axuste (timer) para activar o temporizador na pantalla LCD. (Manter premido o botón pon o tempo a 0:00) </text:span></text:p><text:p text:style-name="P30"><text:span text:style-name="T9">    </text:span><text:span text:style-name="T9">2. Cada vez que se preme no botón de axuste (timer) engade 5 minutos ao temporizador. </text:span></text:p><text:p text:style-name="P30"><text:span text:style-name="T9">    </text:span><text:span text:style-name="T9">3. Cinco segundos despois de fixar o tempo a pantalla deixa de escintilar e comeza a conta atrás.. </text:span></text:p><text:p text:style-name="P30"><text:span text:style-name="T9">    </text:span><text:span text:style-name="T9">4. Durante a conta atrás premendo no botón de axuste (timer) engade máis tempo </text:span></text:p><text:p text:style-name="P30"><text:span text:style-name="T9">    </text:span><text:span text:style-name="T9">5. Cada cinco minutos o presentador vibra brevemente, a mesma advertencia repítea dous minutos entes de esgotar o tempo. Cando o tempo se esgota o presentador <text:s/>vibra dúas veces.</text:span></text:p></draw:text-box></draw:frame><draw:frame draw:style-name="gr5" draw:text-style-name="P33" svg:width="4.659cm" svg:height="0.888cm" svg:x="11.698cm" svg:y="1.679cm"><draw:text-box><text:p text:style-name="P32"><text:span text:style-name="T10">Pantalla a negro</text:span></text:p></draw:text-box></draw:frame><draw:frame draw:style-name="gr5" draw:text-style-name="P33" svg:width="7.808cm" svg:height="0.888cm" svg:x="-0.002cm" svg:y="1.715cm"><draw:text-box><text:p text:style-name="P32"><text:span text:style-name="T10">Iniciar / Deter a presentación</text:span></text:p></draw:text-box></draw:frame><draw:frame draw:style-name="gr6" draw:text-style-name="P33" svg:width="6.174cm" svg:height="1.101cm" svg:x="-0.002cm" svg:y="4.179cm"><draw:text-box><text:p text:style-name="P32"><text:span text:style-name="T10">Diapositiva anterior</text:span></text:p></draw:text-box></draw:frame><draw:frame draw:style-name="gr5" draw:text-style-name="P33" svg:width="5.638cm" svg:height="0.888cm" svg:x="10.698cm" svg:y="3.68cm"><draw:text-box><text:p text:style-name="P32"><text:span text:style-name="T10">Seguinte diapositiva</text:span></text:p></draw:text-box></draw:frame><draw:frame draw:style-name="gr5" draw:text-style-name="P33" svg:width="4.024cm" svg:height="0.888cm" svg:x="0.099cm" svg:y="7.303cm"><draw:text-box><text:p text:style-name="P32"><text:span text:style-name="T10">Punteiro laser</text:span></text:p></draw:text-box></draw:frame><draw:frame draw:style-name="gr5" draw:text-style-name="P33" svg:width="5.135cm" svg:height="0.888cm" svg:x="-0.002cm" svg:y="9.278cm"><draw:text-box><text:p text:style-name="P32"><text:span text:style-name="T10">Control de volume</text:span></text:p></draw:text-box></draw:frame><draw:frame draw:style-name="gr5" draw:text-style-name="P33" svg:width="3.971cm" svg:height="0.888cm" svg:x="-0.002cm" svg:y="11.18cm"><draw:text-box><text:p text:style-name="P32"><text:span text:style-name="T10">Temporizador</text:span></text:p></draw:text-box></draw:frame><draw:line draw:style-name="gr7" draw:text-style-name="P29" svg:x1="0.299cm" svg:y1="5.179cm" svg:x2="7.799cm" svg:y2="5.179cm"><text:p/></draw:line><draw:line draw:style-name="gr7" draw:text-style-name="P29" svg:x1="15.988cm" svg:y1="4.679cm" svg:x2="9.799cm" svg:y2="4.679cm"><text:p/></draw:line><draw:polyline draw:style-name="gr7" draw:text-style-name="P29" svg:width="7.647cm" svg:height="1.099cm" svg:x="0.251cm" svg:y="2.779cm" svg:viewBox="0 0 7648 1100" draw:points="0,0 4648,0 7648,1100"><text:p/></draw:polyline><draw:polyline draw:style-name="gr7" draw:text-style-name="P29" svg:width="8.499cm" svg:height="2.999cm" svg:x="0.299cm" svg:y="5.278cm" svg:viewBox="0 0 8500 3000" draw:points="0,3000 5000,3000 8500,0"><text:p/></draw:polyline><draw:polyline draw:style-name="gr7" draw:text-style-name="P29" svg:width="7.199cm" svg:height="1.999cm" svg:x="0.299cm" svg:y="8.279cm" svg:viewBox="0 0 7200 2000" draw:points="0,2000 5200,2000 7200,0"><text:p/></draw:polyline><draw:polyline draw:style-name="gr7" draw:text-style-name="P29" svg:width="8.999cm" svg:height="4.899cm" svg:x="0.299cm" svg:y="7.279cm" svg:viewBox="0 0 9000 4900" draw:points="0,4900 5000,4900 9000,0"><text:p/></draw:polyline><draw:polyline draw:style-name="gr7" draw:text-style-name="P29" svg:width="7.272cm" svg:height="0.799cm" draw:transform="rotate (3.1415926535892) translate (16.0712361111163cm 3.48083333328583cm)" svg:viewBox="0 0 7273 800" draw:points="0,-500710 4273,-500710 7273,-501510"><text:p/></draw:polyline><draw:polyline draw:style-name="gr7" draw:text-style-name="P29" svg:width="5.114cm" svg:height="2.199cm" draw:transform="rotate (3.1415926535892) translate (16.1132361111111cm 8.87883333333335cm)" svg:viewBox="0 0 5115 2200" draw:points="0,-512306 3415,-512306 5115,-510106"><text:p/></draw:polyline><draw:frame draw:style-name="gr5" draw:text-style-name="P33" svg:width="3.839cm" svg:height="1.523cm" svg:x="12.622cm" svg:y="7.179cm"><draw:text-box><text:p text:style-name="P32"><text:span text:style-name="T10">Axuste do</text:span></text:p><text:p text:style-name="P32"><text:span text:style-name="T10">temporizador</text:span></text:p></draw:text-box></draw:frame><draw:frame draw:style-name="gr5" draw:text-style-name="P34" svg:width="15.295cm" svg:height="1.126cm" svg:x="-0.002cm" svg:y="-0.021cm"><draw:text-box><text:p text:style-name="P32"><text:span text:style-name="T11">Logitech - Cordless 2.4 GHz Presenter</text:span><text:span text:style-name="T12">™ </text:span></text:p></draw:text-box></draw:frame></draw: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ss3t="http://www.w3.org/TR/css3-text/" grddl:transformation="http://docs.oasis-open.org/office/1.2/xslt/odf2rdf.xsl">
  <office:font-face-decls>
    <style:font-face style:name="StarSymbol" svg:font-family="StarSymbol"/>
    <style:font-face style:name="Courier 10 Pitch" svg:font-family="'Courier 10 Pitch'" style:font-pitch="fixed"/>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draw:marker draw:name="Arrow" svg:viewBox="0 0 20 30" svg:d="m10 0-10 30h20z"/>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gl"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gl"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Internet_20_link" style:display-name="Internet link" style:family="text">
      <style:text-properties fo:color="#0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text-properties fo:color="#4c4c4c"/>
    </style:style>
    <style:style style:name="MT1" style:family="text">
      <style:text-properties fo:color="#4c4c4c"/>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gráficos1" text:anchor-type="paragraph" svg:x="13.164cm" svg:y="-0.019cm" svg:width="3.889cm" svg:height="1.012cm" draw:z-index="9"><draw:image xlink:href="Pictures/10000201000000FA0000004113D3FDA4.png" xlink:type="simple" xlink:show="embed" xlink:actuate="onLoad"/></draw:frame></text:p>
        <text:p text:style-name="Header"><text:span text:style-name="MT1">Docendo discimus</text:span><text:tab/><text:tab/></text:p>
      </style:header>
      <style:footer>
        <text:p text:style-name="Footer"><text:span text:style-name="MT1">Manual para monitores/profesores</text:span><text:tab/><text:tab/><text:span text:style-name="MT1">pax.</text:span> <text:page-number text:select-page="current">3</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Unix OpenOffice.org_project/320m19$Build-9505</meta:generator>
    <meta:initial-creator>Miguel Bouzada</meta:initial-creator>
    <meta:creation-date>2009-02-19T09:24:45</meta:creation-date>
    <dc:date>2011-01-21T20:05:53</dc:date>
    <meta:editing-cycles>36</meta:editing-cycles>
    <meta:editing-duration>PT03H25M20S</meta:editing-duration>
    <meta:document-statistic meta:table-count="0" meta:image-count="5" meta:object-count="0" meta:page-count="9" meta:paragraph-count="132" meta:word-count="900" meta:character-count="5750"/>
    <dc:creator>Miguel Bouzada</dc:creator>
    <meta:user-defined meta:name="Información 1"/>
    <meta:user-defined meta:name="Información 2"/>
    <meta:user-defined meta:name="Información 3"/>
    <meta:user-defined meta:name="Información 4"/>
  </office:meta>
</office:document-meta>
</file>