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text/xml" manifest:full-path="meta.xml"/>
  <manifest:file-entry manifest:media-type="image/png" manifest:full-path="Pictures/10000201000000FA0000004113D3FDA4.png"/>
  <manifest:file-entry manifest:media-type="image/png" manifest:full-path="Pictures/100002010000029B000002377F09EC03.png"/>
  <manifest:file-entry manifest:media-type="image/png" manifest:full-path="Pictures/1000020100000242000000722E66C380.png"/>
  <manifest:file-entry manifest:media-type="image/jpeg" manifest:full-path="Pictures/1000000000000245000002782B4DFD8D.jpg"/>
  <manifest:file-entry manifest:media-type="image/png" manifest:full-path="Pictures/10000201000003600000028DF57BB1B5.png"/>
  <manifest:file-entry manifest:media-type="image/jpeg" manifest:full-path="Pictures/10000000000003D5000002A67BAF77DF.jpg"/>
  <manifest:file-entry manifest:media-type="image/png" manifest:full-path="Pictures/10000201000003FE0000031B07C842EC.png"/>
  <manifest:file-entry manifest:media-type="image/png" manifest:full-path="Pictures/1000020100000259000002692635FCD1.png"/>
  <manifest:file-entry manifest:media-type="image/png" manifest:full-path="Pictures/10000201000003D6000002B3461ECC8A.png"/>
  <manifest:file-entry manifest:media-type="image/jpeg" manifest:full-path="Pictures/100000000000020100000087BA5BE82E.jpg"/>
  <manifest:file-entry manifest:media-type="image/png" manifest:full-path="Pictures/100002010000024F0000023A8CABE197.png"/>
  <manifest:file-entry manifest:media-type="image/png" manifest:full-path="Pictures/100002010000026F00000153074AAC20.png"/>
  <manifest:file-entry manifest:media-type="image/png" manifest:full-path="Pictures/10000201000000A0000000A03F412F03.png"/>
  <manifest:file-entry manifest:media-type="image/png" manifest:full-path="Pictures/10000201000003DE000002D0C2CC611A.png"/>
  <manifest:file-entry manifest:media-type="image/png" manifest:full-path="Pictures/100002010000029600000180514AE5DF.png"/>
  <manifest:file-entry manifest:media-type="image/png" manifest:full-path="Pictures/10000000000002BC0000016BE23B15C1.png"/>
  <manifest:file-entry manifest:media-type="image/png" manifest:full-path="Pictures/10000201000002690000012D523719EE.png"/>
  <manifest:file-entry manifest:media-type="image/png" manifest:full-path="Pictures/100002010000046B0000034DE1D45568.png"/>
  <manifest:file-entry manifest:media-type="image/png" manifest:full-path="Pictures/1000020100000186000000440AB90F5E.png"/>
  <manifest:file-entry manifest:media-type="image/png" manifest:full-path="Pictures/10000201000001930000008D0A797014.png"/>
  <manifest:file-entry manifest:media-type="image/png" manifest:full-path="Pictures/10000201000000C60000026DAE75B61A.png"/>
  <manifest:file-entry manifest:media-type="image/jpeg" manifest:full-path="Pictures/1000000000000240000001C8F3C6B782.jpg"/>
  <manifest:file-entry manifest:media-type="image/png" manifest:full-path="Pictures/100002010000029C000000623BA9A0FE.png"/>
  <manifest:file-entry manifest:media-type="image/png" manifest:full-path="Pictures/100002010000021900000193C51B40AD.png"/>
  <manifest:file-entry manifest:media-type="image/gif" manifest:full-path="Pictures/1000000500000118000000AFF7803E2C.gif"/>
  <manifest:file-entry manifest:media-type="image/png" manifest:full-path="Pictures/1000000000000640000004B0EC954AEF.png"/>
  <manifest:file-entry manifest:media-type="image/png" manifest:full-path="Pictures/100002010000025900000269FFC966D0.png"/>
  <manifest:file-entry manifest:media-type="image/png" manifest:full-path="Pictures/10000201000002320000002B8884381E.png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3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4.758cm" fo:min-width="27.146cm"/>
    </style:style>
    <style:style style:name="gr4" style:family="graphic" style:parent-style-name="standard">
      <style:graphic-properties draw:stroke="none" draw:fill="none" fo:min-height="3.786cm"/>
    </style:style>
    <style:style style:name="gr5" style:family="graphic" style:parent-style-name="standard">
      <style:graphic-properties draw:fill="solid" draw:fill-color="#ff0000" draw:textarea-horizontal-align="justify" draw:textarea-vertical-align="middle" draw:auto-grow-height="false"/>
    </style:style>
    <style:style style:name="gr6" style:family="graphic" style:parent-style-name="standard">
      <style:graphic-properties draw:stroke="solid" svg:stroke-width="0.026cm" svg:stroke-color="#000000" draw:marker-start-width="0.3cm" draw:marker-start-center="false" draw:marker-end-width="0.3cm" draw:marker-end-center="false" draw:stroke-linejoin="miter" draw:fill="gradient" draw:fill-color="#ff6633" draw:fill-gradient-name="Gradient_20_7" draw:opacity-name="" draw:textarea-horizontal-align="center" draw:textarea-vertical-align="middle" draw:auto-grow-height="false" draw:fit-to-size="false" fo:min-height="0cm" fo:min-width="0cm" fo:padding-top="0.131cm" fo:padding-bottom="0.131cm" fo:padding-left="0.25cm" fo:padding-right="0.25cm" fo:wrap-option="no-wrap" draw:shadow="hidden" draw:shadow-offset-x="0.3cm" draw:shadow-offset-y="0.3cm" draw:shadow-color="#808080"/>
    </style:style>
    <style:style style:name="gr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cm" fo:min-width="2.323cm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333cm" fo:min-width="8.114cm"/>
    </style:style>
    <style:style style:name="pr1" style:family="presentation" style:parent-style-name="harmaa2-title">
      <style:graphic-properties fo:min-height="3.256cm"/>
    </style:style>
    <style:style style:name="pr2" style:family="presentation" style:parent-style-name="harmaa2-outline1">
      <style:graphic-properties fo:min-height="13.609cm"/>
    </style:style>
    <style:style style:name="pr3" style:family="presentation" style:parent-style-name="harmaa2-notes">
      <style:graphic-properties draw:fill-color="#ffffff" fo:min-height="13.114cm"/>
    </style:style>
    <style:style style:name="pr4" style:family="presentation" style:parent-style-name="harmaa2-outline1">
      <style:graphic-properties fo:min-height="14.79cm"/>
    </style:style>
    <style:style style:name="pr5" style:family="presentation" style:parent-style-name="harmaa2-outline1">
      <style:graphic-properties draw:stroke="none" draw:fill="none" fo:min-height="12.76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ffff00"/>
    </style:style>
    <style:style style:name="P3" style:family="paragraph">
      <style:paragraph-properties fo:margin-left="1.2cm" fo:margin-right="0cm" fo:text-indent="-0.9cm"/>
    </style:style>
    <style:style style:name="P4" style:family="paragraph">
      <style:paragraph-properties fo:margin-left="1.2cm" fo:margin-right="0cm" fo:text-indent="0cm"/>
    </style:style>
    <style:style style:name="P5" style:family="paragraph">
      <style:paragraph-properties fo:margin-left="1.2cm" fo:margin-right="0cm" fo:margin-top="0cm" fo:margin-bottom="0.4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6" style:family="paragraph">
      <style:paragraph-properties fo:text-align="center"/>
    </style:style>
    <style:style style:name="P7" style:family="paragraph">
      <style:paragraph-properties fo:margin-left="0.6cm" fo:margin-right="0cm" fo:text-indent="-0.6cm"/>
      <style:text-properties fo:font-size="20pt"/>
    </style:style>
    <style:style style:name="P8" style:family="paragraph">
      <style:paragraph-properties fo:margin-left="0cm" fo:margin-right="0cm" fo:text-align="center" fo:text-indent="0cm"/>
    </style:style>
    <style:style style:name="P9" style:family="paragraph">
      <style:paragraph-properties fo:margin-left="0.6cm" fo:margin-right="0cm" fo:text-indent="-0.6cm"/>
    </style:style>
    <style:style style:name="P10" style:family="paragraph">
      <style:paragraph-properties fo:margin-left="2.4cm" fo:margin-right="0cm" fo:margin-top="0cm" fo:margin-bottom="0.4cm" fo:line-height="100%" fo:text-align="start" fo:text-indent="-0.8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1" style:family="paragraph">
      <style:paragraph-properties fo:margin-left="0cm" fo:margin-right="0cm" fo:text-align="center" fo:text-indent="0cm">
        <style:tab-stops/>
      </style:paragraph-properties>
    </style:style>
    <style:style style:name="P12" style:family="paragraph">
      <style:paragraph-properties fo:margin-left="0cm" fo:margin-right="0cm" fo:text-align="start" fo:text-indent="0cm">
        <style:tab-stops/>
      </style:paragraph-properties>
    </style:style>
    <style:style style:name="P13" style:family="paragraph">
      <style:paragraph-properties fo:margin-left="3.6cm" fo:margin-right="0cm" fo:margin-top="0cm" fo:margin-bottom="0.3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4" style:family="paragraph">
      <style:paragraph-properties fo:margin-left="4.8cm" fo:margin-right="0cm" fo:margin-top="0cm" fo:margin-bottom="0.2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5" style:family="paragraph">
      <style:paragraph-properties fo:margin-left="1.2cm" fo:margin-right="0cm" fo:text-align="start" fo:text-indent="-0.9cm"/>
    </style:style>
    <style:style style:name="P16" style:family="paragraph">
      <style:text-properties fo:color="#ff0000" fo:font-size="48pt" style:font-size-asian="48pt" style:font-size-complex="48pt" style:font-relief="engraved"/>
    </style:style>
    <style:style style:name="P17" style:family="paragraph">
      <style:paragraph-properties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</style:style>
    <style:style style:name="P18" style:family="paragraph">
      <style:paragraph-properties text:enable-numbering="false"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  <style:text-properties fo:color="#000000" style:text-outline="false" style:text-line-through-style="none" style:text-position="0% 100%" fo:font-family="'Arial Black'" style:font-family-generic="roman" fo:font-size="24pt" fo:font-style="normal" fo:text-shadow="none" style:text-underline-style="none" fo:font-weight="normal" style:font-family-asian="'MS Gothic'" style:font-pitch-asian="variable" style:font-size-asian="24pt" style:font-style-asian="normal" style:font-weight-asian="normal" style:font-family-complex="Tahoma" style:font-pitch-complex="variable" style:font-size-complex="24pt" style:font-style-complex="normal" style:font-weight-complex="normal" style:text-emphasize="none" style:font-relief="none"/>
    </style:style>
    <style:style style:name="P19" style:family="paragraph">
      <style:paragraph-properties fo:margin-left="1.2cm" fo:margin-right="0cm" fo:text-align="center" fo:text-indent="-0.9cm"/>
      <style:text-properties fo:font-size="66pt" style:font-size-asian="66pt" style:font-size-complex="66pt"/>
    </style:style>
    <style:style style:name="P20" style:family="paragraph">
      <style:paragraph-properties fo:margin-left="1.2cm" fo:margin-right="0cm" fo:text-align="center" fo:text-indent="-0.9cm"/>
      <style:text-properties fo:font-size="54pt" style:font-size-asian="54pt" style:font-size-complex="54pt"/>
    </style:style>
    <style:style style:name="P21" style:family="paragraph">
      <style:paragraph-properties fo:margin-left="1.2cm" fo:margin-right="0cm" fo:text-align="center" fo:text-indent="-0.9cm"/>
    </style:style>
    <style:style style:name="P22" style:family="paragraph">
      <style:paragraph-properties fo:margin-left="1.2cm" fo:margin-right="0cm" fo:text-indent="-0.9cm"/>
      <style:text-properties fo:color="#ffff00"/>
    </style:style>
    <style:style style:name="P23" style:family="paragraph">
      <style:paragraph-properties fo:margin-left="0cm" fo:margin-right="0cm" fo:text-align="center" fo:text-indent="0cm">
        <style:tab-stops/>
      </style:paragraph-properties>
      <style:text-properties fo:font-size="32pt"/>
    </style:style>
    <style:style style:name="P24" style:family="paragraph">
      <style:paragraph-properties fo:margin-left="1.2cm" fo:margin-right="0cm" fo:text-indent="-0.9cm"/>
      <style:text-properties fo:font-size="96pt" style:font-size-asian="96pt" style:font-size-complex="96pt"/>
    </style:style>
    <style:style style:name="P25" style:family="paragraph">
      <style:paragraph-properties fo:margin-left="0cm" fo:margin-right="0cm" fo:text-indent="0cm"/>
      <style:text-properties fo:color="#ffffff"/>
    </style:style>
    <style:style style:name="P26" style:family="paragraph">
      <style:paragraph-properties fo:margin-left="0cm" fo:margin-right="0cm" fo:text-indent="0cm"/>
      <style:text-properties fo:color="#ffffff" fo:font-size="24pt" style:font-size-asian="24pt" style:font-size-complex="24pt"/>
    </style:style>
    <style:style style:name="T1" style:family="text">
      <style:text-properties fo:color="#ffff00"/>
    </style:style>
    <style:style style:name="T2" style:family="text">
      <style:text-properties fo:font-size="54pt" style:font-size-asian="54pt" style:font-size-complex="54pt"/>
    </style:style>
    <style:style style:name="T3" style:family="text">
      <style:text-properties fo:color="#e6e6e6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4" style:family="text">
      <style:text-properties fo:font-size="96pt" style:font-size-asian="96pt" style:font-size-complex="96pt"/>
    </style:style>
    <style:style style:name="T5" style:family="text">
      <style:text-properties fo:font-size="40pt" style:font-size-asian="40pt" style:font-size-complex="40pt"/>
    </style:style>
    <style:style style:name="T6" style:family="text">
      <style:text-properties fo:color="#00ff00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7" style:family="text">
      <style:text-properties fo:font-size="60pt" style:font-size-asian="60pt" style:font-size-complex="60pt"/>
    </style:style>
    <style:style style:name="T8" style:family="text">
      <style:text-properties fo:color="#ffff00" fo:font-size="60pt" style:font-size-asian="60pt" style:font-size-complex="60pt"/>
    </style:style>
    <style:style style:name="T9" style:family="text">
      <style:text-properties fo:color="#00ff00" fo:font-size="60pt" style:font-size-asian="60pt" style:font-size-complex="60pt"/>
    </style:style>
    <style:style style:name="T10" style:family="text">
      <style:text-properties fo:color="#00ff00" fo:font-family="Gentium" style:font-pitch="variable" fo:font-size="48pt" style:font-size-asian="48pt" style:font-size-complex="48pt"/>
    </style:style>
    <style:style style:name="T11" style:family="text">
      <style:text-properties fo:color="#ffff00" fo:font-family="Gentium" style:font-pitch="variable" fo:font-size="48pt" style:font-size-asian="48pt" style:font-size-complex="48pt"/>
    </style:style>
    <style:style style:name="T12" style:family="text">
      <style:text-properties fo:font-size="48pt" style:font-size-asian="48pt" style:font-size-complex="48pt"/>
    </style:style>
    <style:style style:name="T13" style:family="text">
      <style:text-properties fo:color="#00ff00" fo:font-size="48pt" style:font-size-asian="48pt" style:font-size-complex="48pt"/>
    </style:style>
    <style:style style:name="T14" style:family="text">
      <style:text-properties fo:color="#ff00ff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15" style:family="text">
      <style:text-properties fo:color="#ffff00" fo:font-size="48pt" style:font-size-asian="48pt" style:font-size-complex="48pt"/>
    </style:style>
    <style:style style:name="T16" style:family="text">
      <style:text-properties fo:color="#ff0000" fo:font-size="48pt" style:font-size-asian="48pt" style:font-size-complex="48pt"/>
    </style:style>
    <style:style style:name="T17" style:family="text">
      <style:text-properties fo:color="#ff0000" fo:font-size="48pt" style:font-size-asian="48pt" style:font-size-complex="48pt" style:font-relief="engraved"/>
    </style:style>
    <style:style style:name="T18" style:family="text">
      <style:text-properties fo:color="#000000" style:text-outline="false" style:text-line-through-style="none" style:text-position="0% 100%" fo:font-family="'Arial Black'" style:font-family-generic="roman" fo:font-size="24pt" fo:font-style="normal" fo:text-shadow="none" style:text-underline-style="none" fo:font-weight="normal" style:font-family-asian="'MS Gothic'" style:font-pitch-asian="variable" style:font-size-asian="24pt" style:font-style-asian="normal" style:font-weight-asian="normal" style:font-family-complex="Tahoma" style:font-pitch-complex="variable" style:font-size-complex="24pt" style:font-style-complex="normal" style:font-weight-complex="normal" style:text-emphasize="none" style:font-relief="none"/>
    </style:style>
    <style:style style:name="T19" style:family="text">
      <style:text-properties fo:color="#ff0000" fo:font-size="60pt" style:font-size-asian="60pt" style:font-size-complex="60pt"/>
    </style:style>
    <style:style style:name="T20" style:family="text">
      <style:text-properties fo:color="#ffffff" fo:font-size="60pt" style:font-size-asian="60pt" style:font-size-complex="60pt"/>
    </style:style>
    <style:style style:name="T21" style:family="text">
      <style:text-properties fo:font-size="60pt" fo:font-style="normal" style:font-size-asian="60pt" style:font-style-asian="normal" style:font-size-complex="60pt" style:font-style-complex="normal"/>
    </style:style>
    <style:style style:name="T22" style:family="text">
      <style:text-properties fo:font-size="60pt" fo:font-style="italic" style:font-size-asian="60pt" style:font-style-asian="italic" style:font-size-complex="60pt" style:font-style-complex="italic"/>
    </style:style>
    <style:style style:name="T23" style:family="text">
      <style:text-properties fo:color="#ff0000" fo:font-size="120pt" style:font-size-asian="120pt" style:font-size-complex="120pt"/>
    </style:style>
    <style:style style:name="T24" style:family="text">
      <style:text-properties fo:color="#ff0000" fo:font-size="96pt" style:font-size-asian="96pt" style:font-size-complex="96pt"/>
    </style:style>
    <style:style style:name="T25" style:family="text">
      <style:text-properties fo:color="#ffff00" fo:font-size="60pt" fo:font-style="italic" style:font-size-asian="60pt" style:font-style-asian="italic" style:font-size-complex="60pt" style:font-style-complex="italic"/>
    </style:style>
    <style:style style:name="T26" style:family="text">
      <style:text-properties fo:color="#ffff00" fo:font-size="54pt" style:font-size-asian="54pt" style:font-size-complex="54pt"/>
    </style:style>
    <style:style style:name="T27" style:family="text">
      <style:text-properties fo:color="#ffff00" fo:font-size="80pt" style:font-size-asian="80pt" style:font-size-complex="80pt"/>
    </style:style>
    <style:style style:name="T28" style:family="text">
      <style:text-properties fo:color="#ffff00" fo:font-size="96pt" style:font-size-asian="96pt" style:font-size-complex="96pt"/>
    </style:style>
    <style:style style:name="T29" style:family="text">
      <style:text-properties fo:color="#ffffff"/>
    </style:style>
    <style:style style:name="T30" style:family="text">
      <style:text-properties fo:color="#ffffff" fo:font-size="18pt" style:font-size-asian="18pt" style:font-size-complex="18pt"/>
    </style:style>
    <style:style style:name="T31" style:family="text">
      <style:text-properties fo:color="#ffffff" fo:font-size="24pt" style:font-size-asian="24pt" style:font-size-complex="24pt"/>
    </style:style>
    <style:style style:name="T32" style:family="text">
      <style:text-properties fo:color="#ffffff" fo:font-family="Arial" style:font-family-generic="swiss" style:font-pitch="variable" fo:font-size="18pt" style:font-size-asian="18pt" style:font-size-complex="18pt"/>
    </style:style>
    <style:style style:name="T33" style:family="text">
      <style:text-properties fo:color="#ffffff" fo:font-family="Arial" style:font-family-generic="swiss" style:font-pitch="variable" fo:font-size="14pt" style:font-size-asian="14pt" style:font-size-complex="1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">
        <style:list-level-properties text:space-before="0.3cm" text:min-label-width="0.9cm"/>
        <style:text-properties fo:font-family="StarSymbol" style:font-charset="x-symbol" fo:color="#cccc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cccc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cccc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cccc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cccc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cccc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cccc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cccc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cccc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2">Miguel Anxo Bouzada</text:span></text:p>
            <text:p text:style-name="P5"><text:span text:style-name="T3">GALPon (Grupo de Amigos Linux de Pontevedra)</text:span></text:p>
            <text:p text:style-name="P5"><text:span text:style-name="T3">Este traballo publicase baixo a licenza Creative Commons, Recoñecemento, Compartir igual (v3)</text:span></text:p>
          </draw:text-box>
        </draw:frame>
        <draw:frame draw:style-name="gr1" draw:text-style-name="P6" draw:layer="layout" svg:width="7.826cm" svg:height="2.734cm" svg:x="9.764cm" svg:y="14.966cm">
          <draw:image xlink:href="Pictures/10000201000001930000008D0A797014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4.127cm" svg:x="1.4cm" svg:y="4.914cm" presentation:class="outline" presentation:user-transformed="true">
          <draw:text-box>
            <text:p text:style-name="P3"/>
            <text:p text:style-name="P8"><text:span text:style-name="T4">Unha ollada ós «perigos»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3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6">As diferentes técnicas de agresión na rede</text:span></text:p>
            <text:p text:style-name="P10"><text:span text:style-name="T3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7.872cm" svg:x="1.301cm" svg:y="1.5cm" presentation:class="outline" presentation:user-transformed="true">
          <draw:text-box>
            <text:p text:style-name="P11"><text:span text:style-name="T7">Cando falamos de «agresións» na rede, temos tendencia a pensar só nos «</text:span><text:span text:style-name="T8">virus</text:span><text:span text:style-name="T7">» e no acoso entre menores ou «</text:span><text:span text:style-name="T8">ciberbullyng</text:span><text:span text:style-name="T7">» e o «</text:span><text:span text:style-name="T8">grooming</text:span><text:span text:style-name="T7">» ou acoso exercido por un adult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E caimos na tentación de esquecer </text:span><text:span text:style-name="T8">outras formas de agresión</text:span><text:span text:style-name="T7">, senón máis graves si tan importantes, ainda que na miña opinión, a maioría das veces </text:span><text:span text:style-name="T8">moito máis grav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Temos tamén tendencia, grazas ós «</text:span><text:span text:style-name="T8">titulares escandalosos</text:span><text:span text:style-name="T7">» dos medios de comunicación, a crer que </text:span><text:span text:style-name="T9">a internet é, de por sí, malevola e perigos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Según o director de «Inteco» (Instituto nacional de tecnoloxias da comunicación – Ministerio de industria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10">a percepción dos perigos <text:s/>constrúese a partir da </text:span><text:span text:style-name="T11">repercusión nos medios de comunicación</text:span><text:span text:style-name="T10"> de algúns fenómenos ou dos seus efectos para o menor, e </text:span><text:span text:style-name="T11">non tanto a partir de la gravedade real</text:span><text:span text:style-name="T10"> da situa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Iste temor está a ser «</text:span><text:span text:style-name="T8">alimentado</text:span><text:span text:style-name="T7">» por grupos de poder, politicos, relixiosos, etc.. para xustificar o «</text:span><text:span text:style-name="T8">intervencionismo</text:span><text:span text:style-name="T7">» ou «</text:span><text:span text:style-name="T9">censura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Só citar como exemplos ben coñecidos os casos </text:span><text:span text:style-name="T8">chinés, </text:span><text:span text:style-name="T7"><text:s/></text:span><text:span text:style-name="T8">iraniano </text:span><text:span text:style-name="T7">ou o </text:span><text:span text:style-name="T8">australiano</text:span><text:span text:style-name="T7"> que xa funcionan ó xeito do «</text:span><text:span text:style-name="T9">Gran irmán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Facendonos esquecer, na maioría das ocasións, o seu </text:span><text:span text:style-name="T8">magnifico potencial</text:span><text:span text:style-name="T7"> a prol do </text:span><text:span text:style-name="T8">ben social</text:span><text:span text:style-name="T7"> e o </text:span><text:span text:style-name="T8">espallamento das culturas</text:span><text:span text:style-name="T7"> e do </text:span><text:span text:style-name="T8">coñecement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É por iso que debemos ter ben presentes o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Principio nº 1</text:span></text:p>
            <text:p xml:id="id1" text:id="id1" text:style-name="P12"><text:span text:style-name="T12">Internet non é nada máis que un refrexo da sociedade que a constrúe, a sociedade na que vivim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" anim:sub-item="text" smil:attributeName="visibility" smil:to="visible"/>
                </anim:par>
              </anim:par>
              <anim:par smil:begin="2.001s">
                <anim:par smil:begin="3s" smil:fill="hold" presentation:preset-property="CharColor;ColorStyle;Accelerate;Decelerate;AutoReverse" presentation:text-only="true" presentation:node-type="after-previous" presentation:preset-class="emphasis" presentation:preset-id="ooo-emphasis-font-color" presentation:preset-sub-type="2">
                  <anim:animateColor smil:dur="2s" smil:fill="hold" smil:targetElement="id1" anim:sub-item="text" smil:attributeName="color" smil:to="#00ff00" anim:color-interpolation="rgb" anim:color-interpolation-direction="clockwis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1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5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24cm" svg:x="1.301cm" svg:y="1.5cm" presentation:class="outline" presentation:user-transformed="true">
          <draw:text-box>
            <text:p text:style-name="P11"><text:span text:style-name="T8">Principio nº 1</text:span></text:p>
            <text:p text:style-name="P12"><text:span text:style-name="T12">Internet non é nada máis que un refrexo da sociedade que a constrúe, a sociedade na que vivimos</text:span></text:p>
            <text:p text:style-name="P12"><text:span text:style-name="T12">«</text:span><text:span text:style-name="T12">A rede» foi e está a ser feita por humans, con tódalas súas virtudes e tódalas súas miseri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24cm" svg:x="1.301cm" svg:y="1.5cm" presentation:class="outline" presentation:user-transformed="true">
          <draw:text-box>
            <text:p text:style-name="P11"><text:span text:style-name="T8">Principio nº 1</text:span></text:p>
            <text:p text:style-name="P12"><text:span text:style-name="T12">Internet non é nada máis que un refrexo da sociedade que a constrúe, a sociedade na que vivimos</text:span></text:p>
            <text:p text:style-name="P12"><text:span text:style-name="T12">«</text:span><text:span text:style-name="T13">A rede</text:span><text:span text:style-name="T12">» </text:span><text:span text:style-name="T13">foi e está a ser feita por humans, con tódalas súas virtudes e tódalas súas miseri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6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6">Virus, adware, spyware, malware en xeral</text:span></text:p>
            <text:p text:style-name="P14"><text:span text:style-name="T14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rogramas mal intencionados que se </text:span><text:span text:style-name="T8">instalan</text:span><text:span text:style-name="T7"> no noso computador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deficiencias do sistema operativo e por 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Xa que a explicación detallada de todos estes problemas levaría moitas horas, imos facer un pequeno percorri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estudo en detalle de cada un deles é máis propio dun «obradoiro» especializa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</text:span><text:span text:style-name="T8">deficiencias do sistema operativo</text:span><text:span text:style-name="T7"> e por 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6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9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7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5.824cm" svg:x="1.301cm" svg:y="1.5cm" presentation:class="outline" presentation:user-transformed="true">
          <draw:text-box>
            <text:p text:style-name="P12"><text:span text:style-name="T9">Portas traseiras</text:span></text:p>
            <text:p text:style-name="P12"><text:span text:style-name="T12">Podemos definir as portas traseiras como accesos deixados polo fabricante do SO</text:span></text:p>
            <text:p text:style-name="P12"><text:span text:style-name="T12">A maioría é por defectos de «fabricación», pero, no caso dos </text:span><text:span text:style-name="T15">privativos</text:span><text:span text:style-name="T12">, <text:s/>hai moitas </text:span><text:span text:style-name="T15">intencionad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8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9">Execución automática sen garantías</text:span><text:span text:style-name="T7">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9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Execución automática sen garantías</text:span><text:span text:style-name="T7"> (ActiveX)</text:span></text:p>
            <text:p text:style-name="P12"><text:span text:style-name="T12">Os ActiveX son pequenas aplicacións do </text:span><text:span text:style-name="T15">Internet Explorer</text:span><text:span text:style-name="T12"> de </text:span><text:span text:style-name="T15">Windows</text:span><text:span text:style-name="T12"> que executan procesos que nunca controlam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0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8.377cm" svg:x="1.301cm" svg:y="1.5cm" presentation:class="outline" presentation:user-transformed="true">
          <draw:text-box>
            <text:p text:style-name="P12"><text:span text:style-name="T9">Execución automática sen garantías</text:span><text:span text:style-name="T7"> (ActiveX)</text:span></text:p>
            <text:p text:style-name="P12"><text:span text:style-name="T12">Polo que dependemos da honestidade do desenvolvedor da páxina web</text:span></text:p>
            <text:p text:style-name="P12"><text:span text:style-name="T12">O que está acreditado é que esta é unha das habituais portas de entrada de malwa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1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9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Permisos globais</text:span></text:p>
            <text:p text:style-name="P12"><text:span text:style-name="T12">Sistemas operativos como </text:span><text:span text:style-name="T15">Windows</text:span><text:span text:style-name="T12"> ou </text:span><text:span text:style-name="T15">MacOS X</text:span><text:span text:style-name="T12"> para facer máis sinxelo o seu manexo, facilitan que calquera usuario </text:span><text:span text:style-name="T16">sen</text:span><text:span text:style-name="T12"> empregar </text:span><text:span text:style-name="T16">contrasinais</text:span><text:span text:style-name="T12"> poida instalar calquera cous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Permisos globais</text:span></text:p>
            <text:p text:style-name="P12"><text:span text:style-name="T12">Isto facilita que os programadores habiliten os programas mal intencionados para que se executen ou se instalen sós, sen pedir permiso ó usuario para facel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deficiencias do sistema operativo e por </text:span><text:span text:style-name="T8">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7">Programas «crakeados» (ilegais)</text:span></text:p>
            <text:p text:style-name="P12"><text:span text:style-name="T7"/></text:p>
            <text:p text:style-name="P12"><text:span text:style-name="T7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6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Aceptar</text:span><text:span text:style-name="T7">, </text:span><text:span text:style-name="T9">Aceptar</text:span><text:span text:style-name="T7">, </text:span><text:span text:style-name="T9">Aceptar</text:span></text:p>
            <text:p text:style-name="P12"><text:span text:style-name="T7"/></text:p>
            <text:p text:style-name="P12"><text:span text:style-name="T7">Imos ver un exemplo moi clásico</text:span></text:p>
          </draw:text-box>
        </draw:frame>
        <draw:frame draw:style-name="gr1" draw:text-style-name="P6" xml:id="id2" draw:id="id2" draw:layer="layout" svg:width="27.531cm" svg:height="14.276cm" svg:x="0.269cm" svg:y="4.7cm">
          <draw:image xlink:href="Pictures/10000000000002BC0000016BE23B15C1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node-type="after-previous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3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531cm" svg:height="14.276cm" svg:x="0.269cm" svg:y="4.7cm">
          <draw:image xlink:href="Pictures/10000000000002BC0000016BE23B15C1.png" xlink:type="simple" xlink:show="embed" xlink:actuate="onLoad">
            <text:p/>
          </draw:image>
        </draw:frame>
        <draw:frame draw:style-name="gr3" draw:text-style-name="P16" draw:layer="layout" svg:width="25.146cm" svg:height="5.008cm" svg:x="1cm" svg:y="0.348cm">
          <draw:text-box>
            <text:p text:style-name="P1"><text:span text:style-name="T17">Aceptar esta acción implica a instalación de malwa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8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111cm" svg:height="19.077cm" svg:x="0.512cm" svg:y="1.023cm">
          <draw:image xlink:href="Pictures/10000201000003D6000002B3461ECC8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38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9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2cm" svg:height="19.781cm" svg:x="0.4cm" svg:y="0.481cm">
          <draw:image xlink:href="Pictures/10000201000003DE000002D0C2CC611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39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0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407cm" svg:height="12.445cm" svg:x="1.5cm" svg:y="5.5cm">
          <draw:image xlink:href="Pictures/10000201000002690000012D523719EE.png" xlink:type="simple" xlink:show="embed" xlink:actuate="onLoad">
            <text:p/>
          </draw:image>
        </draw:frame>
        <draw:frame draw:style-name="gr4" draw:layer="layout" svg:width="22.511cm" svg:height="4.036cm" svg:x="1.213cm" svg:y="0.578cm">
          <draw:text-box>
            <text:p text:style-name="P1"><text:span text:style-name="T17">Aceptar esta acción implica a instalación de malware</text:span></text:p>
          </draw:text-box>
        </draw:frame>
        <draw:custom-shape draw:style-name="gr5" draw:text-style-name="P6" draw:layer="layout" svg:width="4cm" svg:height="1.8cm" svg:x="18.5cm" svg:y="14.5cm">
          <text:p/>
          <draw:enhanced-geometry svg:viewBox="0 0 21600 21600" draw:mirror-vertical="true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40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1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964cm" svg:height="19.397cm" svg:x="1.036cm" svg:y="0.303cm">
          <draw:image xlink:href="Pictures/100002010000046B0000034DE1D45568.png" xlink:type="simple" xlink:show="embed" xlink:actuate="onLoad">
            <text:p/>
          </draw:image>
        </draw:frame>
        <draw:custom-shape draw:style-name="gr5" draw:text-style-name="P6" xml:id="id3" draw:id="id3" draw:layer="layout" svg:width="4cm" svg:height="4cm" svg:x="17.2cm" svg:y="3.7cm">
          <text:p text:style-name="P1"/>
          <draw:enhanced-geometry svg:viewBox="0 0 21600 21600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fade-in-and-zoom">
                  <anim:set smil:begin="0s" smil:dur="0.001s" smil:fill="hold" smil:targetElement="id3" smil:attributeName="visibility" smil:to="visible"/>
                  <anim:animate smil:dur="0.5s" smil:fill="hold" smil:targetElement="id3" smil:attributeName="width" smil:values="0;width" smil:keyTimes="0;1"/>
                  <anim:animate smil:dur="0.5s" smil:fill="hold" smil:targetElement="id3" smil:attributeName="height" smil:values="0;height" smil:keyTimes="0;1"/>
                  <anim:transitionFilter smil:dur="0.5s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4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2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2.5cm" svg:height="12.242cm" svg:x="2.7cm" svg:y="6.949cm">
          <draw:image xlink:href="Pictures/100002010000026F00000153074AAC20.png" xlink:type="simple" xlink:show="embed" xlink:actuate="onLoad">
            <text:p/>
          </draw:image>
        </draw:frame>
        <draw:frame draw:style-name="gr4" draw:layer="layout" svg:width="25.587cm" svg:height="5.927cm" svg:x="1.413cm" svg:y="0.478cm">
          <draw:text-box>
            <text:p text:style-name="P1"><text:span text:style-name="T17">Todo aquelo que non foi solicitado por nos, debe ser desbotado</text:span></text:p>
          </draw:text-box>
        </draw:frame>
        <draw:custom-shape draw:style-name="gr5" draw:text-style-name="P6" draw:layer="layout" svg:width="4cm" svg:height="1.8cm" svg:x="17.6cm" svg:y="15.5cm">
          <text:p/>
          <draw:enhanced-geometry svg:viewBox="0 0 21600 21600" draw:mirror-vertical="true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4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9">Programas</text:span><text:span text:style-name="T7"> «</text:span><text:span text:style-name="T9">crakeados</text:span><text:span text:style-name="T7">» (ilegais)</text:span></text:p>
            <text:p text:style-name="P12"><text:span text:style-name="T7"/></text:p>
            <text:p text:style-name="P12"><text:span text:style-name="T7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4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659cm" svg:height="18.13cm" svg:x="5.841cm" svg:y="1.362cm">
          <draw:image xlink:href="Pictures/100002010000025900000269FFC966D0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659cm" svg:height="18.13cm" svg:x="5.841cm" svg:y="1.362cm">
          <draw:image xlink:href="Pictures/1000020100000259000002692635FCD1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.496cm" svg:height="5.225cm" svg:x="0.704cm" svg:y="7.775cm">
          <draw:image xlink:href="Pictures/1000020100000242000000722E66C380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258cm" svg:height="2.13cm" svg:x="0.395cm" svg:y="8.37cm">
          <draw:image xlink:href="Pictures/10000201000002320000002B8884381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8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5cm" svg:height="19.836cm" svg:x="1cm" svg:y="0.378cm">
          <draw:image xlink:href="Pictures/10000201000003FE0000031B07C842EC.png" xlink:type="simple" xlink:show="embed" xlink:actuate="onLoad">
            <text:p/>
          </draw:image>
        </draw:frame>
        <draw:custom-shape draw:style-name="gr6" draw:text-style-name="P18" xml:id="id4" draw:id="id4" draw:layer="layout" svg:width="20cm" svg:height="11cm" svg:x="6.5cm" svg:y="7cm">
          <text:p text:style-name="P17"><text:span text:style-name="T18">Páxina ilegal!</text:span></text:p>
          <draw:enhanced-geometry svg:viewBox="0 0 21600 21600" draw:mirror-horizontal="false" draw:mirror-vertical="false" draw:extrusion="true" draw:extrusion-brightness="15%" draw:extrusion-light-face="true" draw:extrusion-first-light-harsh="true" draw:extrusion-second-light-harsh="false" draw:extrusion-second-light-level="36.99951171875%" draw:extrusion-first-light-direction="(50000 -50000 10000)" draw:extrusion-second-light-direction="(-50000 0 10000)" draw:extrusion-metal="true" draw:extrusion-rotation-angle="-10 -35" dr3d:projection="perspective" draw:extrusion-color="false" draw:extrusion-depth="1cm 0" draw:extrusion-viewpoint="(3.472cm 3.472cm 25cm)" draw:extrusion-origin="0.5 0.5" draw:extrusion-skew="50 135" dr3d:shade-mode="flat" draw:extrusion-specularity="122%" draw:extrusion-diffusion="122%" draw:text-areas="0 0 21600 21600" draw:text-path="true" draw:text-path-mode="shape" draw:text-path-scale="path" draw:text-path-same-letter-heights="false" draw:type="fontwork-fade-up-and-right" draw:modifiers="16108.6036671368" draw:enhanced-path="M 0 ?f2 L 21600 0 N M 0 21600 L 21600 ?f0 N">
            <draw:equation draw:name="f0" draw:formula="$0 "/>
            <draw:equation draw:name="f1" draw:formula="21600-$0 "/>
            <draw:equation draw:name="f2" draw:formula="?f1 /4"/>
            <draw:handle draw:handle-position="21600 $0" draw:handle-range-y-minimum="6200" draw:handle-range-y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5s" smil:fill="hold" presentation:node-type="after-previous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  <anim:par smil:begin="5.001s">
                <anim:par xml:id="id5" anim:id="id5" smil:begin="2s" smil:fill="hold" smil:repeatCount="4" presentation:node-type="after-previous" presentation:preset-class="emphasis" presentation:preset-id="ooo-emphasis-blink">
                  <anim:animate smil:dur="2s" smil:fill="hold" smil:targetElement="id4" smil:attributeName="visibility" smil:values="hidden;visible" smil:keyTimes="0;0.5" smil:calcMode="discrete"/>
                </anim:par>
              </anim:par>
              <anim:par smil:begin="9.001s">
                <anim:par smil:begin="5s" smil:fill="hold" presentation:node-type="after-previous" presentation:preset-class="exit" presentation:preset-id="ooo-exit-dissolve">
                  <anim:transitionFilter smil:dur="0.5s" smil:targetElement="id4" smil:type="dissolve" smil:mode="out"/>
                  <anim:set smil:begin="0.499s" smil:dur="0.001s" smil:fill="hold" smil:targetElement="id4" smil:attributeName="visibility" smil:to="hidden"/>
                </anim:par>
                <anim:set smil:begin="5s" smil:dur="0.001s" smil:fill="hold" presentation:master-element="id5" smil:targetElement="id4" smil:attributeName="visibility" smil:to="hidden"/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4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9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7">Programas «crakeados» (ilegais)</text:span></text:p>
            <text:p text:style-name="P12"><text:span text:style-name="T7"/></text:p>
            <text:p text:style-name="P12"><text:span text:style-name="T9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0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8.372cm" svg:x="1.301cm" svg:y="1.5cm" presentation:class="outline" presentation:user-transformed="true">
          <draw:text-box>
            <text:p text:style-name="P12"><text:span text:style-name="T9">Eliminación de proteccións</text:span></text:p>
            <text:p text:style-name="P12"><text:span text:style-name="T7">Xa que o emprego de sistemas antivirus etc. provoca que non se poida acceder a «certas» cousas, é frecuente que os mozos os desactiven «mentre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1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5.819cm" svg:x="1.301cm" svg:y="1.5cm" presentation:class="outline" presentation:user-transformed="true">
          <draw:text-box>
            <text:p text:style-name="P12"><text:span text:style-name="T7">Plantexado este panorama tan negro</text:span></text:p>
            <text:p text:style-name="P12"><text:span text:style-name="T9">Hai algunha alternativa ós S.O. mal deseñados e/ou construídos e que axuden a prever os erros de execución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/></text:p>
            <text:p text:style-name="P11"><text:span text:style-name="T7">Afortunadamente sí!</text:span></text:p>
            <text:p text:style-name="P11"><text:span text:style-name="T7"/></text:p>
            <text:p text:style-name="P11"><text:span text:style-name="T7">O </text:span><text:span text:style-name="T8">Software Lib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3" draw:style-name="dp1" draw:master-page-name="harmaa2" presentation:presentation-page-layout-name="AL1T1">
        <office:forms form:automatic-focus="false" form:apply-design-mode="false"/>
        <draw:frame presentation:style-name="pr4" draw:text-style-name="P19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Lembrar:</text:span></text:p>
            <text:p text:style-name="P11"><text:span text:style-name="T7">O feito de ter software libre funcionando no equipo protexe contra os 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4" draw:style-name="dp1" draw:master-page-name="harmaa2" presentation:presentation-page-layout-name="AL1T1">
        <office:forms form:automatic-focus="false" form:apply-design-mode="false"/>
        <draw:frame presentation:style-name="pr4" draw:text-style-name="P20" draw:layer="layout" svg:width="25.199cm" svg:height="14.79cm" svg:x="1.301cm" svg:y="1.105cm" presentation:class="outline" presentation:user-transformed="true">
          <draw:text-box>
            <text:p text:style-name="P11"><text:span text:style-name="T7"/></text:p>
            <text:p text:style-name="P11"><text:span text:style-name="T7">Pero non contra outro tipo de prácticas como as que imos ver de seguido</text:span></text:p>
          </draw:text-box>
        </draw:frame>
        <draw:frame presentation:style-name="pr4" draw:text-style-name="P15" draw:layer="layout" svg:width="25.199cm" svg:height="14.79cm" svg:x="2.799cm" svg:y="6.049cm" presentation:class="outline" presentation:user-transformed="true">
          <draw:text-box>
            <text:p text:style-name="P12"><text:span text:style-name="T9"/></text:p>
            <text:p text:style-name="P11"><text:span text:style-name="T7"/></text:p>
          </draw:text-box>
        </draw:frame>
        <presentation:notes draw:style-name="dp2">
          <draw:page-thumbnail draw:style-name="gr2" draw:layer="layout" svg:width="14.856cm" svg:height="11.135cm" svg:x="3.071cm" svg:y="2.256cm" draw:page-number="5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5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4.79cm" svg:x="1.301cm" svg:y="1.5cm" presentation:class="outline" presentation:user-transformed="true">
          <draw:text-box>
            <text:p text:style-name="P11"><text:span text:style-name="T7">Seguimos agora con «</text:span><text:span text:style-name="T9">problemas</text:span><text:span text:style-name="T7">»</text:span></text:p>
            <text:p text:style-name="P11"><text:span text:style-name="T7">que podemos definir como de</text:span></text:p>
            <text:p text:style-name="P11"><text:span text:style-name="T7">«</text:span><text:span text:style-name="T8">enxeñería social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6" draw:style-name="dp3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6.3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Nestes «problemas» todo, absolutamente todo, depende só da</text:span></text:p>
            <text:p text:style-name="P11"><text:span text:style-name="T7">forma de actuar do usuario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7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6.3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Nestes «problemas» todo, absolutamente todo, depende só da</text:span></text:p>
            <text:p text:style-name="P11"><text:span text:style-name="T19">forma de actuar do usuario</text:span><text:span text:style-name="T7">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9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ste «problema» coincide na maioría dos casos co citado inicialmente: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0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6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14">Pishing</text:span><text:span text:style-name="T3">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3">Pishing (roubo de datos)</text:span></text:p>
            <text:p text:style-name="P14"><text:span text:style-name="T14">BadWorking</text:span><text:span text:style-name="T3">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Normalmente vinculado ó correo-e</text:span></text:p>
            <text:p text:style-name="P12"><text:span text:style-name="T7"/></text:p>
            <text:p text:style-name="P12"><text:span text:style-name="T7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4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Normalmente vinculado ó correo-e</text:span></text:p>
            <text:p text:style-name="P12"><text:span text:style-name="T7"/></text:p>
            <text:p text:style-name="P12"><text:span text:style-name="T7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.602cm" svg:height="7cm" svg:x="0.702cm" svg:y="7cm">
          <draw:image xlink:href="Pictures/100000000000020100000087BA5BE82E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408cm" svg:height="18.938cm" svg:x="5.592cm" svg:y="0.362cm">
          <draw:image xlink:href="Pictures/1000000000000245000002782B4DFD8D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3.092cm" svg:height="18.281cm" svg:x="2.508cm" svg:y="0.324cm">
          <draw:image xlink:href="Pictures/1000000000000240000001C8F3C6B782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8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Normalmente vinculado ó correo-e</text:span></text:p>
            <text:p text:style-name="P12"><text:span text:style-name="T7"/></text:p>
            <text:p text:style-name="P12"><text:span text:style-name="T9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9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cm" svg:height="17.969cm" svg:x="1cm" svg:y="0.731cm">
          <draw:image xlink:href="Pictures/10000000000003D5000002A67BAF77DF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0" draw:style-name="dp1" draw:master-page-name="harmaa2" presentation:presentation-page-layout-name="AL1T1">
        <office:forms form:automatic-focus="false" form:apply-design-mode="false"/>
        <draw:frame draw:style-name="gr7" draw:text-style-name="P6" draw:layer="layout" svg:width="6.028cm" svg:height="18.911cm" svg:x="10.807cm" svg:y="0.889cm">
          <draw:image xlink:href="Pictures/10000201000000C60000026DAE75B61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6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7">Abuso dos «ISP» e fornecedores de correo-e e «chats»</text:span></text:p>
            <text:p text:style-name="P12"><text:span text:style-name="T7"/></text:p>
            <text:p text:style-name="P12"><text:span text:style-name="T7">Datos fornecidos ás «Redes sociai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9">Abuso dos</text:span><text:span text:style-name="T7"> «</text:span><text:span text:style-name="T9">ISP</text:span><text:span text:style-name="T7">» </text:span><text:span text:style-name="T9">e fornecedores de</text:span><text:span text:style-name="T7"> «</text:span><text:span text:style-name="T9">correo-e</text:span><text:span text:style-name="T7">» </text:span><text:span text:style-name="T9">e</text:span><text:span text:style-name="T7"> «</text:span><text:span text:style-name="T9">chats</text:span><text:span text:style-name="T7">»</text:span></text:p>
            <text:p text:style-name="P12"><text:span text:style-name="T7"/></text:p>
            <text:p text:style-name="P12"><text:span text:style-name="T7">Datos fornecidos ás «Redes sociai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4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7">Abuso dos «ISP» e fornecedores de correo-e e «chats»</text:span></text:p>
            <text:p text:style-name="P12"><text:span text:style-name="T7"/></text:p>
            <text:p text:style-name="P12"><text:span text:style-name="T9">Datos fornecidos ás</text:span><text:span text:style-name="T7"> «</text:span><text:span text:style-name="T9">Redes sociais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Imos analisar unha nova:</text:span></text:p>
          </draw:text-box>
        </draw:frame>
        <draw:frame draw:style-name="gr1" draw:text-style-name="P6" draw:layer="layout" svg:width="27cm" svg:height="3.959cm" svg:x="0.5cm" svg:y="9.5cm">
          <draw:image xlink:href="Pictures/100002010000029C000000623BA9A0F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1.5cm" svg:height="18.276cm" svg:x="3.5cm" svg:y="0.941cm">
          <draw:image xlink:href="Pictures/100002010000029B000002377F09EC03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cm" svg:height="4.706cm" svg:x="0.5cm" svg:y="9.333cm">
          <draw:image xlink:href="Pictures/1000020100000186000000440AB90F5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8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3">A privacidade e a seguridade</text:span></text:p>
            <text:p text:style-name="P10"><text:span text:style-name="T6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9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Datos dun estudo da Facultade de Comunicación da <text:span text:style-name="T1">Universidade de Navarra</text:span></text:p>
            <text:p text:style-name="P4"/>
            <text:p text:style-name="P4">Consumo de medios audiovisuais dun total de <text:span text:style-name="T1">11.000 nenos</text:span> de entre <text:span text:style-name="T1">10 e 18 anos</text:span> de <text:span text:style-name="T1">20 cidades</text:span> españolas</text:p>
          </draw:text-box>
        </draw:frame>
        <presentation:notes draw:style-name="dp2">
          <draw:page-thumbnail draw:style-name="gr2" draw:layer="layout" svg:width="14.856cm" svg:height="11.135cm" svg:x="3.071cm" svg:y="2.256cm" draw:page-number="7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Un </text:span><text:span text:style-name="T8">43%</text:span><text:span text:style-name="T7"> dos menores españois asegura que navega pola Internet </text:span><text:span text:style-name="T8">sen control</text:span><text:span text:style-name="T7"> algún </text:span><text:span text:style-name="T8">dos</text:span><text:span text:style-name="T7"> seus </text:span><text:span text:style-name="T8">p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0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O </text:span><text:span text:style-name="T8">73,6%</text:span><text:span text:style-name="T7"> deles </text:span><text:span text:style-name="T8">navega só</text:span></text:p>
            <text:p text:style-name="P11"><text:span text:style-name="T20"/></text:p>
            <text:p text:style-name="P11"><text:span text:style-name="T7"><text:s/></text:span><text:span text:style-name="T7">Prácticamente </text:span><text:span text:style-name="T8">a metade</text:span><text:span text:style-name="T7"> (</text:span><text:span text:style-name="T8">49,3%</text:span><text:span text:style-name="T7">) afirma </text:span><text:span text:style-name="T8">aprender</text:span><text:span text:style-name="T7"> tamén </text:span><text:span text:style-name="T8">en solitario</text:span><text:span text:style-name="T7"> a moverse pola re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Únicamente o </text:span><text:span text:style-name="T8">18,4%</text:span><text:span text:style-name="T7"> dos menores ten instalado un </text:span><text:span text:style-name="T8">filtro de contidos</text:span></text:p>
            <text:p text:style-name="P11"><text:span text:style-name="T7"/></text:p>
            <text:p text:style-name="P11"><text:span text:style-name="T7">O </text:span><text:span text:style-name="T8">66,7%</text:span><text:span text:style-name="T7"> dispón de </text:span><text:span text:style-name="T8">anti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o </text:span><text:span text:style-name="T8">26,1%</text:span><text:span text:style-name="T7"> dos casos está no </text:span><text:span text:style-name="T8">dormitorio</text:span><text:span text:style-name="T7"> dos mozos</text:span></text:p>
            <text:p text:style-name="P11"><text:span text:style-name="T7"/></text:p>
            <text:p text:style-name="P11"><text:span text:style-name="T7">E nun </text:span><text:span text:style-name="T8">30,7%</text:span><text:span text:style-name="T7">, nun </text:span><text:span text:style-name="T8">cuarto de estu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Un </text:span><text:span text:style-name="T8">52,6%</text:span><text:span text:style-name="T7"> aseguran </text:span><text:span text:style-name="T8">non discutir</text:span><text:span text:style-name="T7"> cos seus pais </text:span><text:span text:style-name="T8">polo uso da rede</text:span></text:p>
            <text:p text:style-name="P11"><text:span text:style-name="T7"/></text:p>
            <text:p text:style-name="P11"><text:span text:style-name="T7">E si fano é </text:span><text:span text:style-name="T8">únicamente polo tempo de conex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O </text:span><text:span text:style-name="T8">57,3%</text:span><text:span text:style-name="T7"> dos menores afirma </text:span><text:span text:style-name="T8">coñecer a alguén</text:span><text:span text:style-name="T7"> que está </text:span><text:span text:style-name="T8">enganchado a Internet</text:span></text:p>
            <text:p text:style-name="P11"><text:span text:style-name="T7"/></text:p>
            <text:p text:style-name="P11"><text:span text:style-name="T7">E o </text:span><text:span text:style-name="T8">23%</text:span><text:span text:style-name="T7"> considera que a rede </text:span><text:span text:style-name="T8">pode provocar</text:span><text:span text:style-name="T7"> adicción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Internet resta tempo ó estudo no </text:span><text:span text:style-name="T8">22,7%</text:span><text:span text:style-name="T7"> dos casos analiza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8.872cm" svg:x="1.301cm" svg:y="1.5cm" presentation:class="outline" presentation:user-transformed="true">
          <draw:text-box>
            <text:p text:style-name="P11"><text:span text:style-name="T7">Segue sendo a televisión a que rouba máis dedicación aos estudos</text:span></text:p>
            <text:p text:style-name="P11"><text:span text:style-name="T7"/></text:p>
            <text:p text:style-name="P11"><text:span text:style-name="T7">Un </text:span><text:span text:style-name="T8">25,6%</text:span><text:span text:style-name="T7"> dos rapaces recoñece que </text:span><text:span text:style-name="T8">ve a tele mentres estud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Preguntados polos investigadores polo seu “</text:span><text:span text:style-name="T8">plan perfecto</text:span><text:span text:style-name="T7">” </text:span><text:span text:style-name="T8">para despois de cear</text:span><text:span text:style-name="T7">, os mozos estableceron: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819cm" svg:x="1.301cm" svg:y="1.5cm" presentation:class="outline" presentation:user-transformed="true">
          <draw:text-box>
            <text:p text:style-name="P11"><text:span text:style-name="T7">A </text:span><text:span text:style-name="T8">televisión</text:span><text:span text:style-name="T7"> en primeiro lugar (</text:span><text:span text:style-name="T8">30,5%</text:span><text:span text:style-name="T7">)</text:span></text:p>
            <text:p text:style-name="P11"><text:span text:style-name="T7">seguida polos </text:span><text:span text:style-name="T8">videoxogos</text:span><text:span text:style-name="T7"> (</text:span><text:span text:style-name="T8">19,8%</text:span><text:span text:style-name="T7">)</text:span></text:p>
            <text:p text:style-name="P11"><text:span text:style-name="T8">Internet</text:span><text:span text:style-name="T7"> (</text:span><text:span text:style-name="T8">16,7%</text:span><text:span text:style-name="T7">)</text:span></text:p>
            <text:p text:style-name="P11"><text:span text:style-name="T7">e a </text:span><text:span text:style-name="T8">música</text:span><text:span text:style-name="T7"> (</text:span><text:span text:style-name="T8">9,6%</text:span><text:span text:style-name="T7">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O estudo revela que case o </text:span><text:span text:style-name="T8">60%</text:span><text:span text:style-name="T7"> dos menores encuestados </text:span><text:span text:style-name="T8">ve a televisión</text:span><text:span text:style-name="T7"> entre </text:span><text:span text:style-name="T8">unha e dúas horas</text:span><text:span text:style-name="T7"> ó día entre seman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Máis da metade</text:span></text:p>
            <text:p text:style-name="P11"><text:span text:style-name="T7">(</text:span><text:span text:style-name="T8">53,2%</text:span><text:span text:style-name="T7">) </text:span><text:span text:style-name="T7">fano </text:span><text:span text:style-name="T8">en solitario</text:span></text:p>
            <text:p text:style-name="P11"><text:span text:style-name="T7"/></text:p>
            <text:p text:style-name="P11"><text:span text:style-name="T7">un </text:span><text:span text:style-name="T8">44,3% sen restriccións</text:span><text:span text:style-name="T7"> de program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Unha situación que se repite con </text:span><text:span text:style-name="T8">Internet</text:span><text:span text:style-name="T7">, onde existe un </text:span><text:span text:style-name="T8">escaso control</text:span><text:span text:style-name="T7"> por parte </text:span><text:span text:style-name="T8">dos proxenitores</text:span><text:span text:style-name="T7"> con respecto aos </text:span><text:span text:style-name="T8">conti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Padres pouco preparados</text:span></text:p>
            <text:p text:style-name="P11"><text:span text:style-name="T7"/></text:p>
            <text:p text:style-name="P11"><text:span text:style-name="T7">Según o </text:span><text:span text:style-name="T21">director xeral de Adiccións de</text:span><text:span text:style-name="T22"> Madrid Salud</text:span><text:span text:style-name="T7">, Francisco Babí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</text:span><text:span text:style-name="T8">70%</text:span><text:span text:style-name="T7"> dos </text:span><text:span text:style-name="T8">pais</text:span><text:span text:style-name="T7"> confesanse absolutamente </text:span><text:span text:style-name="T8">legos no manexo da internet</text:span><text:span text:style-name="T7">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... </text:span><text:span text:style-name="T7">dos chats,</text:span></text:p>
            <text:p text:style-name="P11"><text:span text:style-name="T7">das videoconsolas</text:span></text:p>
            <text:p text:style-name="P11"><text:span text:style-name="T7">ou dos xogos en rede …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… </text:span><text:span text:style-name="T7">e polo tanto </text:span><text:span text:style-name="T8">non teñen criterio</text:span><text:span text:style-name="T7"> de cómo administral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7" draw:style-name="dp1" draw:master-page-name="harmaa2" presentation:presentation-page-layout-name="AL1T1">
        <office:forms form:automatic-focus="false" form:apply-design-mode="false"/>
        <draw:frame presentation:style-name="pr4" draw:text-style-name="P22" draw:layer="layout" svg:width="25.199cm" svg:height="14.79cm" svg:x="1.301cm" svg:y="1.5cm" presentation:class="outline" presentation:user-transformed="true">
          <draw:text-box>
            <text:p text:style-name="P11"><text:span text:style-name="T8"/></text:p>
            <text:p text:style-name="P11"><text:span text:style-name="T8">Sós e sen protección</text:span></text:p>
            <text:p text:style-name="P11"><text:span text:style-name="T8"/></text:p>
            <text:p text:style-name="P11"><text:span text:style-name="T23">!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«</text:span><text:span text:style-name="T8">Meus pais non fan nada mentres eu navego pola internet</text:span><text:span text:style-name="T7">»</text:span></text:p>
            <text:p text:style-name="P11"><text:span text:style-name="T7">é a consigna da maioría dos adolescent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8">Un de cada tres</text:span><text:span text:style-name="T7"> adolescentes dice que </text:span><text:span text:style-name="T8">chatear con descoñecidos é habitual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este punto quero facer unha advertencia moi importante:</text:span></text:p>
            <text:p xml:id="id6" text:id="id6" text:style-name="P11"><text:span text:style-name="T8">As cámaras web</text:span></text:p>
            <text:p xml:id="id7" text:id="id7" text:style-name="P11"><text:span text:style-name="T12">Anuncio dunha popular páxina de descarga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</anim:par>
              <anim:par smil:begin="3.001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10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3.006cm" svg:y="27.758cm" presentation:class="outline" presentation:user-transformed="true">
          <draw:text-box>
            <text:p text:style-name="P11"><text:span text:style-name="T7"/></text:p>
            <text:p text:style-name="P11"><text:span text:style-name="T8">Un de cada tres</text:span><text:span text:style-name="T7"> adolescentes dice que </text:span><text:span text:style-name="T8">chatear con descoñecidos é habitual</text:span></text:p>
          </draw:text-box>
        </draw:frame>
        <draw:frame draw:style-name="gr1" draw:text-style-name="P6" draw:layer="layout" svg:width="24.027cm" svg:height="18.159cm" svg:x="1.987cm" svg:y="1.041cm">
          <draw:image xlink:href="Pictures/10000201000003600000028DF57BB1B5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2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9.443cm" svg:height="18.752cm" svg:x="4.357cm" svg:y="0.889cm">
          <draw:image xlink:href="Pictures/100002010000024F0000023A8CABE197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3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3.349cm" svg:height="13.543cm" svg:x="2.305cm" svg:y="2.469cm">
          <draw:image xlink:href="Pictures/100002010000029600000180514AE5DF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12"/></text:p>
            <text:p text:style-name="P11"><text:span text:style-name="T12"/></text:p>
            <text:p text:style-name="P11"><text:span text:style-name="T12">Outra má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8.94cm" svg:height="14.214cm" svg:x="4.51cm" svg:y="2.134cm">
          <draw:image xlink:href="Pictures/100002010000021900000193C51B40AD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6" draw:style-name="dp1" draw:master-page-name="harmaa2" presentation:presentation-page-layout-name="AL1T1">
        <office:forms form:automatic-focus="false" form:apply-design-mode="false"/>
        <draw:frame presentation:style-name="pr5" draw:text-style-name="P23" draw:layer="layout" svg:width="26cm" svg:height="15.299cm" svg:x="1cm" svg:y="2.033cm">
          <draw:text-box>
            <text:p text:style-name="P11"><text:span text:style-name="T8">Pregunta</text:span><text:span text:style-name="T7">:</text:span></text:p>
            <text:p text:style-name="P11"><text:span text:style-name="T7">Tendo en conta o baixisimo custo dunha «webcam» para que serve este «truco»</text:span></text:p>
            <text:p text:style-name="P11"><text:span text:style-name="T24">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3.975cm" svg:y="30.811cm" presentation:class="outline" presentation:user-transformed="true">
          <draw:text-box>
            <text:p text:style-name="P11"><text:span text:style-name="T7">Se ben </text:span><text:span text:style-name="T8">nin</text:span><text:span text:style-name="T7"> os </text:span><text:span text:style-name="T8">nenos</text:span><text:span text:style-name="T7"> </text:span><text:span text:style-name="T8">nin</text:span><text:span text:style-name="T7"> os </text:span><text:span text:style-name="T8">pais</text:span><text:span text:style-name="T7"> teñen conta da </text:span><text:span text:style-name="T8">seguridade persoal</text:span><text:span text:style-name="T7"> ao navegar, sí se preocupan da </text:span><text:span text:style-name="T8">seguridade do computador</text:span></text:p>
          </draw:text-box>
        </draw:frame>
        <draw:frame presentation:style-name="pr5" draw:text-style-name="P11" draw:layer="layout" svg:width="26cm" svg:height="17.852cm" svg:x="1cm" svg:y="2.033cm">
          <draw:text-box>
            <text:p text:style-name="P11"><text:span text:style-name="T8">Pregunta</text:span><text:span text:style-name="T7">:</text:span></text:p>
            <text:p text:style-name="P11"><text:span text:style-name="T7">Estará un/ha indesexable facendose pasar por cativo/a empregando un destes «trucos»</text:span></text:p>
            <text:p text:style-name="P11"><text:span text:style-name="T24">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Pola contra, se ben </text:span><text:span text:style-name="T8">nin</text:span><text:span text:style-name="T7"> os </text:span><text:span text:style-name="T8">nenos</text:span><text:span text:style-name="T7"> </text:span><text:span text:style-name="T8">nin</text:span><text:span text:style-name="T7"> os </text:span><text:span text:style-name="T8">pais</text:span><text:span text:style-name="T7"> teñen conta da </text:span><text:span text:style-name="T8">seguridade persoal</text:span><text:span text:style-name="T7"> ó navegar, sí se preocupan da </text:span><text:span text:style-name="T8">seguridade do computador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O </text:span><text:span text:style-name="T8">66,7%</text:span><text:span text:style-name="T7"> dos adolescentes di ter </text:span><text:span text:style-name="T8">instalado</text:span><text:span text:style-name="T7"> un </text:span><text:span text:style-name="T8">anti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n palabras de </text:span><text:span text:style-name="T22">Josep Rovira Guardiola</text:span><text:span text:style-name="T7">, experto na atención á drogadic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<text:s/></text:span><text:span text:style-name="T7">O </text:span><text:span text:style-name="T8">principio</text:span><text:span text:style-name="T7"> que han de seguir os pais </text:span><text:span text:style-name="T8">frente aos malos usos das tecnoloxías</text:span><text:span text:style-name="T7"> e os </text:span><text:span text:style-name="T8">perigos da Internet</text:span><text:span text:style-name="T7"> é </text:span><text:span text:style-name="T8">controlar o consumo que fai o fillo da re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Hai que dar aos fillos </text:span><text:span text:style-name="T8">o que necesitan</text:span><text:span text:style-name="T7">, e «</text:span><text:span text:style-name="T8">non todo o que lles piden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Según a coordinadora de Participación Cidadá do Corpo Nacional de Policía de </text:span><text:span text:style-name="T22">El Eji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text:span text:style-name="T7">A principal dúbida que presentan os pais é:</text:span></text:p>
            <text:p text:style-name="P11"><text:span text:style-name="T8">qué pasa se ó meu fillo o gravan co móvil e o colocan na Internet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O </text:span><text:span text:style-name="T22">ciberbullying</text:span><text:span text:style-name="T7"> está á orde do día, por desgraza, e á Policía casi non nos dan tempo a </text:span><text:span text:style-name="T8">previr</text:span><text:span text:style-name="T7"> e cando preguntan é porque xa lles <text:s/>pasou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 maioría dos nenos </text:span><text:span text:style-name="T8">non son conscientes</text:span><text:span text:style-name="T7"> en absoluto de tódolos </text:span><text:span text:style-name="T8">riscos que corre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on controlan até que punto deixan ver a </text:span><text:span text:style-name="T8">súa intimidade</text:span><text:span text:style-name="T7"> aos demáis e, ó fin e ó cabo, Internet é una </text:span><text:span text:style-name="T8">xanela á sú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Se «penduran» unha foto, na maioría das ocasións xa </text:span><text:span text:style-name="T8">non hai forma de corrixir ese er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Según os estudos que presenta a coordinadora,</text:span></text:p>
            <text:p text:style-name="P11"><text:span text:style-name="T8">só un de cada tres</text:span><text:span text:style-name="T7"> nenos accede a Internet a</text:span></text:p>
            <text:p text:style-name="P11"><text:span text:style-name="T8">buscar información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</text:span><text:span text:style-name="T8">28%</text:span><text:span text:style-name="T7"> visita páxinas </text:span><text:span text:style-name="T8">porno</text:span><text:span text:style-name="T7"> e o </text:span></text:p>
            <text:p text:style-name="P11"><text:span text:style-name="T8">38%</text:span><text:span text:style-name="T7"> </text:span><text:span text:style-name="T7">ve páxinas de </text:span><text:span text:style-name="T8">violencia</text:span><text:span text:style-name="T7">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 </text:span><text:span text:style-name="T8">maioría</text:span><text:span text:style-name="T7"> de esos nenos visitan chats</text:span></text:p>
            <text:p text:style-name="P11"><text:span text:style-name="T7">(</text:span><text:span text:style-name="T7">salas de conversa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2.8cm" presentation:class="outline" presentation:user-transformed="true">
          <draw:text-box>
            <text:p text:style-name="P11"><text:span text:style-name="T7">Onde o </text:span><text:span text:style-name="T8">38%</text:span><text:span text:style-name="T7"> chega a dar o seu </text:span><text:span text:style-name="T8">número de teléfono</text:span></text:p>
            <text:p text:style-name="P11"><text:span text:style-name="T7">e o</text:span></text:p>
            <text:p text:style-name="P11"><text:span text:style-name="T8">14% </text:span><text:span text:style-name="T8">citase con descoñeci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Bastantes «</text:span><text:span text:style-name="T8">enganchanse</text:span><text:span text:style-name="T7">» a redes sociais como:</text:span></text:p>
            <text:p text:style-name="P11"><text:span text:style-name="T7"/></text:p>
            <text:p text:style-name="P11"><text:span text:style-name="T8">hi5</text:span><text:span text:style-name="T7">, </text:span><text:span text:style-name="T8">twenti</text:span><text:span text:style-name="T7"> ou </text:span><text:span text:style-name="T8">facebook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Control parental</text:span></text:p>
            <text:p text:style-name="P11"><text:span text:style-name="T7"/></text:p>
            <text:p text:style-name="P11"><text:span text:style-name="T7">Solucións policiais (?)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xisten ferramentas para controlar este acceso como </text:span><text:span text:style-name="T8">filtrado</text:span><text:span text:style-name="T7"> de páxinas web a través de </text:span><text:span text:style-name="T8">palabras clave</text:span><text:span text:style-name="T7">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Controladores de </text:span><text:span text:style-name="T8">horario</text:span><text:span text:style-name="T7"> de conex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Recomendacións como instalar o computador nun </text:span><text:span text:style-name="T8">espazo común para a familia</text:span></text:p>
            <text:p text:style-name="P11"><text:span text:style-name="T7">no canto do cuarto do neno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Outra perspectiva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20"/></text:p>
            <text:p text:style-name="P11"><text:span text:style-name="T20">«</text:span><text:span text:style-name="T8">Educar, non controlar</text:span><text:span text:style-name="T20">»</text:span><text:span text:style-name="T7">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20">«</text:span><text:span text:style-name="T8">O mellor control parental é a educación</text:span><text:span text:style-name="T20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«</text:span><text:span text:style-name="T8">Ésa é a clave para frear o acoso escolar en xeral e o ciberacoso en particular</text:span><text:span text:style-name="T7">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sí o cre </text:span><text:span text:style-name="T25">Mona O´Moore</text:span><text:span text:style-name="T22">,</text:span><text:span text:style-name="T7"> fundadora do </text:span><text:span text:style-name="T25">Centro Anti-Bullying</text:span><text:span text:style-name="T7"> no </text:span><text:span text:style-name="T25">Trinity College</text:span><text:span text:style-name="T7"> de </text:span><text:span text:style-name="T25">Dublín</text:span><text:span text:style-name="T7">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«</text:span><text:span text:style-name="T7">No caso de cyberacoso </text:span><text:span text:style-name="T8">non se trata de limitar</text:span><text:span text:style-name="T7"> o uso das novas tecnoloxías, </text:span><text:span text:style-name="T8">senon de educar</text:span><text:span text:style-name="T7"> para que se faga un </text:span><text:span text:style-name="T8">bo uso</text:span><text:span text:style-name="T7"> delas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A escola «</text:span><text:span text:style-name="T8">non só debe centrarse en educar nas materias comuns</text:span><text:span text:style-name="T7">, senon que ten que preparar a todas estas persoas a </text:span><text:span text:style-name="T8">enfrontarse ó acoso escolar e ó ciberacoso</text:span><text:span text:style-name="T7">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Interpretando ó meu xeito esta afirmción diria: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2">A escola «</text:span><text:span text:style-name="T26">non só debe centrarse en educar nas materias comúns</text:span><text:span text:style-name="T2">, senón que ten que </text:span><text:span text:style-name="T26">preparar</text:span><text:span text:style-name="T2"> a todas estas persoas para </text:span><text:span text:style-name="T26">enfrontarse</text:span><text:span text:style-name="T2"> </text:span><text:span text:style-name="T26">a unha sociedade en rápida e constante evolución</text:span><text:span text:style-name="T2">» </text:span><text:span text:style-name="T7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8.372cm" svg:x="1.301cm" svg:y="1.5cm" presentation:class="outline" presentation:user-transformed="true">
          <draw:text-box>
            <text:p text:style-name="P11"><text:span text:style-name="T7">E engado, non sexa que se me entenda mal:</text:span></text:p>
            <text:p text:style-name="P11"><text:span text:style-name="T8">A educación social non só compre a escola, os pais teñen unha obliga fundamental neste proceso que atinxe a socializa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7.041cm" svg:x="1.301cm" svg:y="1.5cm" presentation:class="outline" presentation:user-transformed="true">
          <draw:text-box>
            <text:p text:style-name="P11"><text:span text:style-name="T27">Os pais teñen unha obliga fundamental no proceso de <text:s/>socialización dos nen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9" draw:style-name="dp1" draw:master-page-name="harmaa2" presentation:presentation-page-layout-name="AL1T1">
        <office:forms form:automatic-focus="false" form:apply-design-mode="false"/>
        <draw:frame presentation:style-name="pr4" draw:text-style-name="P24" draw:layer="layout" svg:width="25.199cm" svg:height="14.79cm" svg:x="1.301cm" svg:y="1.5cm" presentation:class="outline" presentation:user-transformed="true">
          <draw:text-box>
            <text:p text:style-name="P11"><text:span text:style-name="T28"/></text:p>
            <text:p text:style-name="P11"><text:span text:style-name="T28">Os pais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0" draw:style-name="dp1" draw:master-page-name="harmaa2" presentation:presentation-page-layout-name="AL1T1">
        <office:forms form:automatic-focus="false" form:apply-design-mode="false"/>
        <draw:frame presentation:style-name="pr4" draw:text-style-name="P24" draw:layer="layout" svg:width="25.199cm" svg:height="14.79cm" svg:x="1.301cm" svg:y="1.5cm" presentation:class="outline" presentation:user-transformed="true">
          <draw:text-box>
            <text:p text:style-name="P11"><text:span text:style-name="T28"/></text:p>
            <text:p text:style-name="P11"><text:span text:style-name="T28">Non as máquinas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4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1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8.099cm" svg:height="2.103cm" svg:x="14.797cm" svg:y="3.532cm">
          <draw:image xlink:href="Pictures/10000201000000FA0000004113D3FDA4.png" xlink:type="simple" xlink:show="embed" xlink:actuate="onLoad">
            <text:p/>
          </draw:image>
        </draw:frame>
        <draw:frame draw:style-name="gr1" draw:text-style-name="P6" draw:layer="layout" svg:width="3.3cm" svg:height="3.3cm" svg:x="17.266cm" svg:y="0.7cm">
          <draw:image xlink:href="Pictures/10000201000000A0000000A03F412F03.png" xlink:type="simple" xlink:show="embed" xlink:actuate="onLoad">
            <text:p/>
          </draw:image>
        </draw:frame>
        <draw:frame draw:style-name="gr1" draw:text-style-name="P6" draw:layer="layout" svg:width="8.024cm" svg:height="5.015cm" svg:x="14.896cm" svg:y="10.985cm">
          <draw:image xlink:href="Pictures/1000000500000118000000AFF7803E2C.gif" xlink:type="simple" xlink:show="embed" xlink:actuate="onLoad">
            <text:p/>
          </draw:image>
        </draw:frame>
        <draw:frame draw:style-name="gr1" draw:text-style-name="P6" draw:layer="layout" svg:width="3.159cm" svg:height="1.103cm" svg:x="14.896cm" svg:y="9.584cm">
          <draw:image xlink:href="Pictures/10000201000001930000008D0A797014.png" xlink:type="simple" xlink:show="embed" xlink:actuate="onLoad">
            <text:p/>
          </draw:image>
        </draw:frame>
        <draw:frame draw:style-name="gr8" draw:text-style-name="P25" draw:layer="layout" svg:width="2.86cm" svg:height="0.962cm" svg:x="14.6cm" svg:y="8.695cm">
          <draw:text-box>
            <text:p text:style-name="P1"><text:span text:style-name="T29">Licenza:</text:span></text:p>
          </draw:text-box>
        </draw:frame>
        <draw:frame draw:style-name="gr9" draw:text-style-name="P26" draw:layer="layout" svg:width="8.727cm" svg:height="2.617cm" svg:x="14.6cm" svg:y="5.932cm">
          <draw:text-box>
            <text:p text:style-name="P1"><text:span text:style-name="T30">Autor:</text:span></text:p>
            <text:p text:style-name="P1"><text:span text:style-name="T31">Miguel Anxo Bouzada</text:span></text:p>
            <text:p text:style-name="P1"><text:span text:style-name="T32">mbouzada</text:span><text:span text:style-name="T33">[en]</text:span><text:span text:style-name="T32">gmail</text:span><text:span text:style-name="T33">[punto]</text:span><text:span text:style-name="T32">com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41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>
  <office:styles>
    <draw:gradient draw:name="Gradient_20_7" draw:display-name="Gradient 7" draw:style="linear" draw:start-color="#ff3333" draw:end-color="#ffff66" draw:start-intensity="100%" draw:end-intensity="100%" draw:angle="0" draw:border="0%"/>
    <draw:fill-image draw:name="zen_5f_tausta" draw:display-name="zen_tausta" xlink:href="Pictures/1000000000000640000004B0EC954AEF.png" xlink:type="simple" xlink:show="embed" xlink:actuate="onLoad"/>
    <draw:marker draw:name="Arrow" svg:viewBox="0 0 20 30" svg:d="m10 0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i" fo:country="FI" style:font-family-asian="'DejaVu Sans'" style:font-family-generic-asian="system" style:font-pitch-asian="variable" style:font-size-asian="24pt" style:language-asian="fi" style:country-asian="FI" style:font-family-complex="'DejaVu Sans'" style:font-family-generic-complex="system" style:font-pitch-complex="variable" style:font-size-complex="24pt" style:language-complex="fi" style:country-complex="FI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Body_20_Text" style:display-name="Body Text" style:family="graphic">
      <style:paragraph-properties fo:margin-top="0cm" fo:margin-bottom="0.374cm" style:text-autospace="none"/>
      <style:text-properties fo:font-size="12pt" fo:language="en" fo:country="US" style:language-asian="en" style:country-asian="US" style:font-size-complex="12pt"/>
    </style:style>
    <style:style style:name="heading_20_3" style:display-name="heading 3" style:family="graphic">
      <style:paragraph-properties fo:margin-top="0.746cm" fo:margin-bottom="0.374cm" style:text-autospace="none"/>
      <style:text-properties fo:font-family="'Times New Roman'" style:font-family-generic="roman" style:font-pitch="variable" fo:font-size="14pt" fo:language="en" fo:country="US" fo:font-weight="bold" style:language-asian="en" style:country-asian="US" style:font-family-complex="'Times New Roman'" style:font-family-generic-complex="roman" style:font-pitch-complex="variable" style:font-size-complex="14pt" style:font-weight-complex="bold"/>
    </style:style>
    <style:style style:name="Quotations" style:family="graphic">
      <style:paragraph-properties fo:margin-left="1.764cm" fo:margin-right="1.764cm" fo:margin-top="0cm" fo:margin-bottom="0.88cm" fo:text-indent="0cm" style:text-autospace="none"/>
      <style:text-properties fo:font-size="12pt" fo:language="en" fo:country="US" style:language-asian="en" style:country-asian="US" style:font-size-complex="12pt"/>
    </style:style>
    <style:style style:name="Internet_20_link" style:display-name="Internet link" style:family="graphic">
      <style:paragraph-properties style:text-autospace="none"/>
      <style:text-properties fo:color="#000080" fo:font-size="12pt" fo:language="zxx" fo:country="none" style:text-underline-style="solid" style:text-underline-width="auto" style:text-underline-color="font-color" style:language-asian="zxx" style:country-asian="none" style:font-size-complex="12pt"/>
    </style:style>
    <style:style style:name="harmaa2-background" style:family="presentation">
      <style:graphic-properties draw:stroke="none" draw:fill="bitmap" draw:fill-image-name="zen_5f_tausta" draw:fill-image-width="100%" draw:fill-image-height="100%"/>
    </style:style>
    <style:style style:name="harmaa2-backgroundobjects" style:family="presentation">
      <style:graphic-properties draw:shadow="hidden" draw:shadow-offset-x="0.3cm" draw:shadow-offset-y="0.3cm" draw:shadow-color="#808080"/>
    </style:style>
    <style:style style:name="harmaa2-notes" style:family="presentation">
      <style:graphic-properties draw:stroke="none" draw:fill="none">
        <text:list-style style:name="harmaa2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harmaa2-outline1" style:family="presentation">
      <style:graphic-properties draw:stroke="none" draw:fill="none">
        <text:list-style style:name="harmaa2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cccccc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cccccc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cccccc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cccccc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cccccc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cccccc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cccccc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cccccc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cccccc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fo:text-indent="-0.9cm"/>
      <style:text-properties fo:color="#e6e6e6" style:text-outline="false" style:text-line-through-style="none" fo:font-family="'Nimbus Roman No9 L'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harmaa2-outline2" style:family="presentation" style:parent-style-name="harmaa2-outline1">
      <style:paragraph-properties fo:margin-left="2.4cm" fo:margin-right="0cm" fo:margin-top="0cm" fo:margin-bottom="0.4cm" fo:text-indent="-0.8cm"/>
      <style:text-properties fo:color="#e6e6e6" fo:font-family="'Nimbus Roman No9 L'" style:font-family-generic="roman" style:font-pitch="variable" fo:font-size="28pt" style:font-size-asian="28pt" style:font-size-complex="28pt"/>
    </style:style>
    <style:style style:name="harmaa2-outline3" style:family="presentation" style:parent-style-name="harmaa2-outline2">
      <style:paragraph-properties fo:margin-left="3.6cm" fo:margin-right="0cm" fo:margin-top="0cm" fo:margin-bottom="0.3cm" fo:text-indent="-0.6cm"/>
      <style:text-properties fo:color="#e6e6e6" fo:font-family="'Nimbus Roman No9 L'" style:font-family-generic="roman" style:font-pitch="variable" fo:font-size="24pt" style:font-size-asian="24pt" style:font-size-complex="24pt"/>
    </style:style>
    <style:style style:name="harmaa2-outline4" style:family="presentation" style:parent-style-name="harmaa2-outline3">
      <style:paragraph-properties fo:margin-left="4.8cm" fo:margin-right="0cm" fo:margin-top="0cm" fo:margin-bottom="0.2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5" style:family="presentation" style:parent-style-name="harmaa2-outline4">
      <style:paragraph-properties fo:margin-left="6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6" style:family="presentation" style:parent-style-name="harmaa2-outline5">
      <style:paragraph-properties fo:margin-left="7.2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7" style:family="presentation" style:parent-style-name="harmaa2-outline6">
      <style:paragraph-properties fo:margin-left="8.4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8" style:family="presentation" style:parent-style-name="harmaa2-outline7">
      <style:paragraph-properties fo:margin-left="9.6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9" style:family="presentation" style:parent-style-name="harmaa2-outline8">
      <style:paragraph-properties fo:margin-left="10.8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subtitle" style:family="presentation">
      <style:graphic-properties draw:stroke="none" draw:fill="none" draw:textarea-vertical-align="middle">
        <text:list-style style:name="harmaa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harmaa2-title" style:family="presentation">
      <style:graphic-properties draw:stroke="none" draw:fill="none" draw:textarea-vertical-align="middle">
        <text:list-style style:name="harmaa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e6e6e6" style:text-outline="false" style:text-line-through-style="none" fo:font-family="'Nimbus Roman No9 L'" style:font-family-generic="roman" style:font-pitch="variable" fo:font-size="44pt" fo:font-style="normal" fo:text-shadow="none" style:text-underline-style="none" fo:font-weight="bold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bitmap" draw:fill-image-name="zen_5f_tausta" draw:fill-image-width="100%" draw:fill-image-height="100%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harmaa2-title">
      <style:graphic-properties draw:fill-color="#ffffff" draw:auto-grow-height="false" fo:min-height="3.507cm"/>
    </style:style>
    <style:style style:name="Mpr2" style:family="presentation" style:parent-style-name="harmaa2-outline1">
      <style:graphic-properties draw:fill-color="#ffffff" draw:auto-grow-height="false" fo:min-height="13.86cm"/>
    </style:style>
    <style:style style:name="Mpr3" style:family="presentation" style:parent-style-name="harmaa2-backgroundobjects">
      <style:graphic-properties draw:stroke="none" draw:fill="none" draw:fill-color="#ffffff" draw:auto-grow-height="false" fo:min-height="1.449cm"/>
    </style:style>
    <style:style style:name="Mpr4" style:family="presentation" style:parent-style-name="harmaa2-backgroundobjects">
      <style:graphic-properties draw:stroke="none" draw:fill="none" draw:fill-color="#ffffff" draw:auto-grow-height="false" fo:min-height="1.485cm"/>
    </style:style>
    <style:style style:name="Mpr5" style:family="presentation" style:parent-style-name="harmaa2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indent="0cm"/>
    </style:style>
    <style:style style:name="MP4" style:family="paragraph">
      <style:paragraph-properties fo:margin-left="1.2cm" fo:margin-right="0cm" fo:text-indent="-0.9cm"/>
    </style:style>
    <style:style style:name="MP5" style:family="paragraph">
      <style:paragraph-properties fo:margin-left="2.4cm" fo:margin-right="0cm" fo:margin-top="0cm" fo:margin-bottom="0.4cm" fo:line-height="100%" fo:text-align="start" fo:text-indent="-0.8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6" style:family="paragraph">
      <style:paragraph-properties fo:margin-left="3.6cm" fo:margin-right="0cm" fo:margin-top="0cm" fo:margin-bottom="0.3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7" style:family="paragraph">
      <style:paragraph-properties fo:margin-left="4.8cm" fo:margin-right="0cm" fo:margin-top="0cm" fo:margin-bottom="0.2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8" style:family="paragraph">
      <style:paragraph-properties fo:margin-left="6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9" style:family="paragraph">
      <style:paragraph-properties fo:margin-left="7.2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0" style:family="paragraph">
      <style:paragraph-properties fo:margin-left="8.4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1" style:family="paragraph">
      <style:paragraph-properties fo:margin-left="9.6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2" style:family="paragraph">
      <style:paragraph-properties fo:margin-left="10.8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8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8pt" style:language-asian="fi" style:country-asian="FI" style:font-style-asian="normal" style:font-weight-asian="normal" style:font-family-complex="Arial" style:font-pitch-complex="variable" style:font-size-complex="28pt" style:language-complex="fi" style:country-complex="FI" style:font-style-complex="normal" style:font-weight-complex="normal" style:text-emphasize="none" style:text-scale="100%" style:font-relief="none"/>
    </style:style>
    <style:style style:name="MT3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4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4pt" style:language-asian="fi" style:country-asian="FI" style:font-style-asian="normal" style:font-weight-asian="normal" style:font-family-complex="Arial" style:font-pitch-complex="variable" style:font-size-complex="24pt" style:language-complex="fi" style:country-complex="FI" style:font-style-complex="normal" style:font-weight-complex="normal" style:text-emphasize="none" style:text-scale="100%" style:font-relief="none"/>
    </style:style>
    <style:style style:name="MT4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0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0pt" style:language-asian="fi" style:country-asian="FI" style:font-style-asian="normal" style:font-weight-asian="normal" style:font-family-complex="Arial" style:font-pitch-complex="variable" style:font-size-complex="20pt" style:language-complex="fi" style:country-complex="FI" style:font-style-complex="normal" style:font-weight-complex="normal" style:text-emphasize="none" style:text-scale="100%" style:font-relief="none"/>
    </style:style>
    <style:style style:name="MT5" style:family="text">
      <style:text-properties fo:color="#999999" fo:font-family="'Nimbus Roman No9 L'" style:font-family-generic="roman" style:font-pitch="variable" fo:font-size="12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">
        <style:list-level-properties text:space-before="0.3cm" text:min-label-width="0.9cm"/>
        <style:text-properties fo:font-family="StarSymbol" style:font-charset="x-symbol" fo:color="#cccc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cccc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cccc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cccc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cccc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cccc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cccc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cccc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cccc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6.62cm" svg:height="4.965cm" svg:x="1.972cm" svg:y="2.05cm" draw:page-number="1"/>
      <draw:page-thumbnail draw:layer="backgroundobjects" svg:width="6.62cm" svg:height="4.965cm" svg:x="1.972cm" svg:y="8.016cm"/>
      <draw:page-thumbnail draw:layer="backgroundobjects" svg:width="6.62cm" svg:height="4.965cm" svg:x="1.972cm" svg:y="13.982cm"/>
      <draw:page-thumbnail draw:layer="backgroundobjects" svg:width="6.62cm" svg:height="4.965cm" svg:x="11.538cm" svg:y="2.05cm"/>
      <draw:page-thumbnail draw:layer="backgroundobjects" svg:width="6.62cm" svg:height="4.965cm" svg:x="11.538cm" svg:y="8.016cm"/>
      <draw:page-thumbnail draw:layer="backgroundobjects" svg:width="6.62cm" svg:height="4.965cm" svg:x="11.538cm" svg:y="13.982cm"/>
      <draw:page-thumbnail draw:layer="backgroundobjects" svg:width="6.62cm" svg:height="4.965cm" svg:x="21.104cm" svg:y="2.05cm"/>
      <draw:page-thumbnail draw:layer="backgroundobjects" svg:width="6.62cm" svg:height="4.965cm" svg:x="21.104cm" svg:y="8.016cm"/>
      <draw:page-thumbnail draw:layer="backgroundobjects" svg:width="6.62cm" svg:height="4.965cm" svg:x="21.104cm" svg:y="13.982cm"/>
    </style:handout-master>
    <style:master-page style:name="harmaa2" style:page-layout-name="PM1" draw:style-name="Mdp1">
      <office:forms form:automatic-focus="false" form:apply-design-mode="false"/>
      <draw:frame presentation:style-name="Mpr1" draw:text-style-name="MP3" draw:layer="backgroundobjects" svg:width="25.199cm" svg:height="3.506cm" svg:x="1.4cm" svg:y="0.837cm" presentation:class="title">
        <draw:text-box>
          <text:p text:style-name="MP3">Muokkaa otsikon tekstimuotoa napsauttamalla</text:p>
        </draw:text-box>
      </draw:frame>
      <draw:frame presentation:style-name="Mpr2" draw:text-style-name="MP4" draw:layer="backgroundobjects" svg:width="25.199cm" svg:height="13.859cm" svg:x="1.4cm" svg:y="4.914cm" presentation:class="outline">
        <draw:text-box>
          <text:p text:style-name="MP4">Muokkaa jäsennyksen tekstimuotoa napsauttamalla</text:p>
          <text:p text:style-name="MP5"><text:span text:style-name="MT2">Toinen jäsennystaso</text:span></text:p>
          <text:p text:style-name="MP6"><text:span text:style-name="MT3">Kolmas jäsennystaso</text:span></text:p>
          <text:p text:style-name="MP7"><text:span text:style-name="MT4">Neljäs jäsennystaso</text:span></text:p>
          <text:p text:style-name="MP8"><text:span text:style-name="MT4">Viides jäsennystaso</text:span></text:p>
          <text:p text:style-name="MP9"><text:span text:style-name="MT4">Kuudes jäsennystaso</text:span></text:p>
          <text:p text:style-name="MP10"><text:span text:style-name="MT4">Seitsemäs jäsennystaso</text:span></text:p>
          <text:p text:style-name="MP11"><text:span text:style-name="MT4">Kahdeksas jäsennystaso</text:span></text:p>
          <text:p text:style-name="MP12"><text:span text:style-name="MT4">Yhdeksäs jäsennystaso</text:span></text:p>
        </draw:text-box>
      </draw:frame>
      <draw:frame presentation:style-name="Mpr3" draw:text-style-name="MP1" draw:layer="backgroundobjects" svg:width="6.523cm" svg:height="0.5cm" svg:x="11.261cm" svg:y="20.499cm" presentation:class="date-time">
        <draw:text-box>
          <text:p text:style-name="MP1"><text:span text:style-name="MT5"><presentation:date-time/></text:span></text:p>
        </draw:text-box>
      </draw:frame>
      <draw:frame presentation:style-name="Mpr3" draw:text-style-name="MP13" draw:layer="backgroundobjects" svg:width="8.875cm" svg:height="0.5cm" svg:x="0.5cm" svg:y="20.499cm" presentation:class="footer">
        <draw:text-box>
          <text:p text:style-name="MP13"><text:span text:style-name="MT5"><presentation:footer/></text:span></text:p>
        </draw:text-box>
      </draw:frame>
      <draw:frame presentation:style-name="Mpr3" draw:text-style-name="MP2" draw:layer="backgroundobjects" svg:width="6.523cm" svg:height="0.5cm" svg:x="20cm" svg:y="20.499cm" presentation:class="page-number">
        <draw:text-box>
          <text:p text:style-name="MP2"><text:span text:style-name="MT5"><text:page-number>&lt;número&gt;</text:page-number></text:span></text:p>
        </draw:text-box>
      </draw:frame>
      <presentation:notes style:page-layout-name="PM2">
        <draw:page-thumbnail presentation:style-name="harmaa2-title" draw:layer="backgroundobjects" svg:width="14.856cm" svg:height="11.135cm" svg:x="3.071cm" svg:y="2.256cm" presentation:class="page"/>
        <draw:frame presentation:style-name="harmaa2-notes" draw:layer="backgroundobjects" svg:width="16.799cm" svg:height="13.364cm" svg:x="2.099cm" svg:y="14.106cm" presentation:class="notes" presentation:placeholder="true">
          <draw:text-box/>
        </draw:frame>
        <draw:frame presentation:style-name="Mpr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xmlns:text="urn:oasis:names:tc:opendocument:xmlns:text:1.0" office:version="1.2">
  <office:meta>
    <meta:generator>LibreOffice/3.4$Linux LibreOffice_project/300m103$Build-2</meta:generator>
    <meta:creation-date>2009-04-28T10:47:02</meta:creation-date>
    <dc:date>2011-05-03T09:53:41</dc:date>
    <dc:language>fi-FI</dc:language>
    <meta:editing-cycles>98</meta:editing-cycles>
    <meta:editing-duration>PT19H48M1S</meta:editing-duration>
    <dc:creator>Miguel Bouzada</dc:creator>
    <meta:document-statistic meta:object-count="472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../usr/lib/openoffice/basis3.0/share/template/gl/presnt/Blue.otp"/>
  </office:meta>
</office:document-meta>
</file>