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application/binary" manifest:full-path="layout-cache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StarSymbol" svg:font-family="StarSymbol" style:font-charset="x-symbol"/>
    <style:font-face style:name="F" svg:font-family=""/>
    <style:font-face style:name="Bitstream Vera Sans" svg:font-family="'Bitstream Vera Sans'"/>
    <style:font-face style:name="OpenSymbol" svg:font-family="OpenSymbol"/>
    <style:font-face style:name="Bitstream Vera Sans2" svg:font-family="'Bitstream Vera Sans'" style:font-family-generic="swiss" style:font-pitch="variable"/>
    <style:font-face style:name="Bitstream Vera Sans1" svg:font-family="'Bitstream Vera Sans'" style:font-adornments="Negrita" style:font-family-generic="swiss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Title">
      <style:text-properties fo:language="es" fo:country="ES"/>
    </style:style>
    <style:style style:name="P2" style:family="paragraph" style:parent-style-name="Standard">
      <style:paragraph-properties fo:line-height="150%" fo:text-align="justify" style:justify-single-word="false"/>
      <style:text-properties style:font-name="Bitstream Vera Sans2" fo:font-size="11pt" style:font-size-asian="11pt" style:font-size-complex="11pt"/>
    </style:style>
    <style:style style:name="P3" style:family="paragraph" style:parent-style-name="Standard">
      <style:text-properties fo:language="es" fo:country="ES"/>
    </style:style>
    <style:style style:name="P4" style:family="paragraph" style:parent-style-name="Standard">
      <style:paragraph-properties fo:text-align="justify" style:justify-single-word="false"/>
      <style:text-properties fo:language="es" fo:country="ES"/>
    </style:style>
    <style:style style:name="P5" style:family="paragraph" style:parent-style-name="Standard">
      <style:paragraph-properties fo:line-height="150%" fo:text-align="justify" style:justify-single-word="false"/>
      <style:text-properties style:font-name="Bitstream Vera Sans2" fo:font-size="11pt" fo:language="es" fo:country="ES" style:font-size-asian="11pt" style:font-size-complex="11pt"/>
    </style:style>
    <style:style style:name="P6" style:family="paragraph" style:parent-style-name="Standard">
      <style:paragraph-properties fo:line-height="150%" fo:text-align="justify" style:justify-single-word="false"/>
      <style:text-properties fo:language="es" fo:country="ES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Standard">
      <style:paragraph-properties fo:line-height="150%" fo:text-align="center" style:justify-single-word="false"/>
    </style:style>
    <style:style style:name="P9" style:family="paragraph" style:parent-style-name="Title">
      <style:text-properties fo:language="es" fo:country="ES"/>
    </style:style>
    <style:style style:name="P10" style:family="paragraph" style:parent-style-name="Standard">
      <style:paragraph-properties fo:line-height="150%" fo:text-align="justify" style:justify-single-word="false"/>
      <style:text-properties style:font-name="Bitstream Vera Sans2" fo:font-size="11pt" style:font-size-asian="11pt" style:font-size-complex="11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Bitstream Vera Sans2" fo:font-size="11pt" fo:language="es" fo:country="ES" style:font-size-asian="11pt" style:font-size-complex="11pt"/>
    </style:style>
    <style:style style:name="P12" style:family="paragraph" style:parent-style-name="Standard">
      <style:text-properties fo:language="es" fo:country="ES"/>
    </style:style>
    <style:style style:name="P13" style:family="paragraph" style:parent-style-name="Standard">
      <style:paragraph-properties fo:text-align="justify" style:justify-single-word="false"/>
      <style:text-properties fo:language="es" fo:country="ES"/>
    </style:style>
    <style:style style:name="P14" style:family="paragraph" style:parent-style-name="Standard">
      <style:paragraph-properties fo:line-height="150%" fo:text-align="justify" style:justify-single-word="false"/>
      <style:text-properties fo:language="es" fo:country="ES"/>
    </style:style>
    <style:style style:name="P15" style:family="paragraph" style:parent-style-name="Standard">
      <style:paragraph-properties fo:line-height="150%" fo:text-align="center" style:justify-single-word="false"/>
    </style:style>
    <style:style style:name="P16" style:family="paragraph" style:parent-style-name="Título1">
      <style:text-properties fo:language="es" fo:country="ES"/>
    </style:style>
    <style:style style:name="P17" style:family="paragraph" style:parent-style-name="Subtitle">
      <style:text-properties fo:language="es" fo:country="ES"/>
    </style:style>
    <style:style style:name="P18" style:family="paragraph" style:parent-style-name="Standard">
      <style:paragraph-properties fo:line-height="150%" fo:text-align="justify" style:justify-single-word="false"/>
      <style:text-properties style:font-name="Bitstream Vera Sans2" fo:font-size="11pt" fo:language="es" fo:country="ES" style:font-size-asian="11pt" style:font-size-complex="11pt"/>
    </style:style>
    <style:style style:name="P19" style:family="paragraph" style:parent-style-name="Standard" style:list-style-name="L1">
      <style:paragraph-properties fo:line-height="150%" fo:text-align="justify" style:justify-single-word="false"/>
      <style:text-properties style:font-name="Bitstream Vera Sans2" fo:font-size="11pt" fo:language="es" fo:country="ES" style:font-size-asian="11pt" style:font-size-complex="11pt"/>
    </style:style>
    <style:style style:name="P20" style:family="paragraph" style:parent-style-name="Standard">
      <style:paragraph-properties fo:line-height="150%" fo:text-align="justify" style:justify-single-word="false"/>
      <style:text-properties style:font-name="Bitstream Vera Sans2" fo:font-size="11pt" style:font-size-asian="11pt" style:font-size-complex="11pt"/>
    </style:style>
    <style:style style:name="P21" style:family="paragraph" style:parent-style-name="Standard">
      <style:text-properties fo:language="es" fo:country="ES"/>
    </style:style>
    <style:style style:name="P22" style:family="paragraph" style:parent-style-name="Standard">
      <style:paragraph-properties fo:line-height="150%" fo:text-align="justify" style:justify-single-word="false"/>
      <style:text-properties fo:language="es" fo:country="ES"/>
    </style:style>
    <style:style style:name="P23" style:family="paragraph" style:parent-style-name="Standard" style:list-style-name="L1">
      <style:paragraph-properties fo:line-height="150%" fo:text-align="justify" style:justify-single-word="false"/>
      <style:text-properties fo:language="es" fo:country="ES"/>
    </style:style>
    <style:style style:name="P24" style:family="paragraph" style:parent-style-name="Standard">
      <style:paragraph-properties fo:text-align="justify" style:justify-single-word="false"/>
      <style:text-properties fo:language="es" fo:country="ES"/>
    </style:style>
    <style:style style:name="P25" style:family="paragraph" style:parent-style-name="Standard">
      <style:paragraph-properties fo:line-height="150%" fo:text-align="justify" style:justify-single-word="false"/>
    </style:style>
    <style:style style:name="P26" style:family="paragraph" style:parent-style-name="Standard" style:list-style-name="L1">
      <style:paragraph-properties fo:line-height="150%" fo:text-align="justify" style:justify-single-word="false"/>
    </style:style>
    <style:style style:name="P27" style:family="paragraph" style:parent-style-name="Standard">
      <style:paragraph-properties fo:line-height="150%" fo:text-align="center" style:justify-single-word="false"/>
    </style:style>
    <style:style style:name="P28" style:family="paragraph" style:parent-style-name="Title">
      <style:text-properties fo:language="es" fo:country="ES"/>
    </style:style>
    <style:style style:name="T1" style:family="text"/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language="es" fo:country="ES"/>
    </style:style>
    <style:style style:name="T4" style:family="text">
      <style:text-properties fo:language="es" fo:country="ES" fo:font-style="italic" style:font-style-asian="italic" style:font-style-complex="italic"/>
    </style:style>
    <style:style style:name="T5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6" style:family="text">
      <style:text-properties fo:font-style="italic" fo:font-weight="bold" style:font-style-asian="italic" style:font-weight-asian="bold" style:font-style-complex="italic" style:font-weight-complex="bold"/>
    </style:style>
    <style:style style:name="T7" style:family="text">
      <style:text-properties style:font-name="Bitstream Vera Sans2" fo:font-size="11pt" style:font-size-asian="11pt" style:font-size-complex="11pt"/>
    </style:style>
    <style:style style:name="T8" style:family="text">
      <style:text-properties style:font-name="Bitstream Vera Sans2" fo:font-size="11pt" fo:font-style="italic" style:font-size-asian="11pt" style:font-style-asian="italic" style:font-size-complex="11pt" style:font-style-complex="italic"/>
    </style:style>
    <style:style style:name="T9" style:family="text">
      <style:text-properties style:font-name="Bitstream Vera Sans2" fo:font-size="11pt" fo:language="es" fo:country="ES" style:font-size-asian="11pt" style:font-size-complex="11pt"/>
    </style:style>
    <style:style style:name="T10" style:family="text">
      <style:text-properties fo:language="zxx" fo:country="none"/>
    </style:style>
    <style:style style:name="T11" style:family="text">
      <style:text-properties fo:font-style="italic" style:font-style-asian="italic" style:font-style-complex="italic"/>
    </style:style>
    <style:style style:name="T12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3" style:family="text">
      <style:text-properties fo:font-style="italic" fo:font-weight="bold" style:font-style-asian="italic" style:font-weight-asian="bold" style:font-style-complex="italic" style:font-weight-complex="bold"/>
    </style:style>
    <style:style style:name="T14" style:family="text">
      <style:text-properties fo:language="es" fo:country="ES"/>
    </style:style>
    <style:style style:name="T15" style:family="text">
      <style:text-properties fo:language="es" fo:country="ES" fo:font-style="italic" style:font-style-asian="italic" style:font-style-complex="italic"/>
    </style:style>
    <style:style style:name="T16" style:family="text">
      <style:text-properties style:font-name="Bitstream Vera Sans2" fo:font-size="11pt" style:font-size-asian="11pt" style:font-size-complex="11pt"/>
    </style:style>
    <style:style style:name="T17" style:family="text">
      <style:text-properties style:font-name="Bitstream Vera Sans2" fo:font-size="11pt" fo:font-style="italic" style:font-size-asian="11pt" style:font-style-asian="italic" style:font-size-complex="11pt" style:font-style-complex="italic"/>
    </style:style>
    <style:style style:name="T18" style:family="text">
      <style:text-properties style:font-name="Bitstream Vera Sans2" fo:font-size="11pt" fo:language="es" fo:country="ES" style:font-size-asian="11pt" style:font-size-complex="11pt"/>
    </style:style>
    <style:style style:name="T19" style:family="text">
      <style:text-properties fo:language="zxx" fo:country="none"/>
    </style:style>
    <style:style style:name="T20" style:family="text">
      <style:text-properties fo:font-style="normal" style:font-style-asian="normal" style:font-style-complex="normal"/>
    </style:style>
    <style:style style:name="T21" style:family="text">
      <style:text-properties style:text-underline-style="solid" style:text-underline-width="auto" style:text-underline-color="font-color"/>
    </style:style>
    <style:style style:name="T22" style:family="text">
      <style:text-properties style:font-name="Nimbus Sans L" fo:font-size="11pt" style:font-size-asian="11pt" style:font-size-complex="11pt"/>
    </style:style>
    <text:list-style style:name="L1" text:consecutive-numbering="true">
      <text:list-level-style-bullet text:level="1" text:style-name="Bullet_20_Symbols" style:num-suffix="." text:bullet-char="•">
        <style:text-properties style:font-name="StarSymbol"/>
      </text:list-level-style-bullet>
      <text:list-level-style-bullet text:level="2" text:style-name="Bullet_20_Symbols" text:bullet-char="">
        <style:text-properties style:font-name="StarSymbol"/>
      </text:list-level-style-bullet>
      <text:list-level-style-bullet text:level="3" text:style-name="Bullet_20_Symbols" style:num-suffix="." text:bullet-char="?"/>
      <text:list-level-style-bullet text:level="4" text:style-name="Bullet_20_Symbols" style:num-suffix="." text:bullet-char="?"/>
      <text:list-level-style-bullet text:level="5" text:style-name="Bullet_20_Symbols" style:num-suffix="." text:bullet-char="?"/>
      <text:list-level-style-bullet text:level="6" text:style-name="Bullet_20_Symbols" style:num-suffix="." text:bullet-char="?"/>
      <text:list-level-style-bullet text:level="7" text:style-name="Bullet_20_Symbols" style:num-suffix="." text:bullet-char="?"/>
      <text:list-level-style-bullet text:level="8" text:style-name="Bullet_20_Symbols" style:num-suffix="." text:bullet-char="?"/>
      <text:list-level-style-bullet text:level="9" text:style-name="Bullet_20_Symbols" style:num-suffix="." text:bullet-char="?"/>
      <text:list-level-style-bullet text:level="10" text:style-name="Bullet_20_Symbols" style:num-suffix="." text:bullet-char="?"/>
    </text:list-style>
  </office:automatic-styles>
  <office:body>
    <office:text text:use-soft-page-breaks="true">
      <office:forms form:automatic-focus="false" form:apply-design-mode="false"/>
      <text:tracked-changes>
        <text:changed-region text:id="ct37571600">
          <text:deletion>
            <office:change-info>
              <dc:creator>Antón Méixome</dc:creator>
              <dc:date>2009-05-08T21:57:00</dc:date>
            </office:change-info>
            <text:p text:style-name="Footnote">o</text:p>
          </text:deletion>
        </text:changed-region>
        <text:changed-region text:id="ct37123904">
          <text:insertion>
            <office:change-info>
              <dc:creator>Antón Méixome</dc:creator>
              <dc:date>2009-05-08T21:57:00</dc:date>
            </office:change-info>
          </text:insertion>
        </text:changed-region>
        <text:changed-region text:id="ct37889680">
          <text:insertion>
            <office:change-info>
              <dc:creator>Antón Méixome</dc:creator>
              <dc:date>2009-05-08T16:56:00</dc:date>
            </office:change-info>
          </text:insertion>
        </text:changed-region>
        <text:changed-region text:id="ct37899920">
          <text:deletion>
            <office:change-info>
              <dc:creator>Antón Méixome</dc:creator>
              <dc:date>2009-05-08T21:57:00</dc:date>
            </office:change-info>
            <text:p text:style-name="Footnote">É</text:p>
          </text:deletion>
        </text:changed-region>
        <text:changed-region text:id="ct37584720">
          <text:insertion>
            <office:change-info>
              <dc:creator>Antón Méixome</dc:creator>
              <dc:date>2009-05-08T21:57:00</dc:date>
            </office:change-info>
          </text:insertion>
        </text:changed-region>
        <text:changed-region text:id="ct37891552">
          <text:deletion>
            <office:change-info>
              <dc:creator>Antón Méixome</dc:creator>
              <dc:date>2009-05-08T21:57:00</dc:date>
            </office:change-info>
            <text:p text:style-name="Footnote">?</text:p>
          </text:deletion>
        </text:changed-region>
        <text:changed-region text:id="ct37884512">
          <text:insertion>
            <office:change-info>
              <dc:creator>Antón Méixome</dc:creator>
              <dc:date>2009-05-08T21:57:00</dc:date>
            </office:change-info>
          </text:insertion>
        </text:changed-region>
        <text:changed-region text:id="ct37595696">
          <text:insertion>
            <office:change-info>
              <dc:creator>Antón Méixome</dc:creator>
              <dc:date>2009-05-08T21:57:00</dc:date>
            </office:change-info>
          </text:insertion>
        </text:changed-region>
        <text:changed-region text:id="ct37870304">
          <text:deletion>
            <office:change-info>
              <dc:creator>Antón Méixome</dc:creator>
              <dc:date>2009-05-08T21:57:00</dc:date>
            </office:change-info>
            <text:p text:style-name="Footnote"><text:a xlink:type="simple" xlink:href="http://www.elpais.com/articulo/sociedad/Zapatero/lanza/digitalizacion/sistema/educativo/elpepusoc/20090430elpepusoc_10/Tes">?</text:a></text:p>
          </text:deletion>
        </text:changed-region>
        <text:changed-region text:id="ct37618400">
          <text:deletion>
            <office:change-info>
              <dc:creator>Antón Méixome</dc:creator>
              <dc:date>2009-05-08T21:57:00</dc:date>
            </office:change-info>
            <text:p text:style-name="Footnote"><text:a xlink:type="simple" xlink:href="http://www.elpais.com/articulo/sociedad/Zapatero/lanza/digitalizacion/sistema/educativo/elpepusoc/20090430elpepusoc_10/Tes">u</text:a></text:p>
          </text:deletion>
        </text:changed-region>
        <text:changed-region text:id="ct37972624">
          <text:insertion>
            <office:change-info>
              <dc:creator>Antón Méixome</dc:creator>
              <dc:date>2009-05-08T21:57:00</dc:date>
            </office:change-info>
          </text:insertion>
        </text:changed-region>
        <text:changed-region text:id="ct37974000">
          <text:deletion>
            <office:change-info>
              <dc:creator>Antón Méixome</dc:creator>
              <dc:date>2009-05-08T21:57:00</dc:date>
            </office:change-info>
            <text:p text:style-name="Footnote"><text:a xlink:type="simple" xlink:href="http://www.elpais.com/articulo/sociedad/Zapatero/lanza/digitalizacion/sistema/educativo/elpepusoc/20090430elpepusoc_10/Tes">d</text:a><text:a xlink:type="simple" xlink:href="http://www.elpais.com/articulo/sociedad/Zapatero/lanza/digitalizacion/sistema/educativo/elpepusoc/20090430elpepusoc_10/Tes">o</text:a></text:p>
          </text:deletion>
        </text:changed-region>
        <text:changed-region text:id="ct37976592">
          <text:insertion>
            <office:change-info>
              <dc:creator>Antón Méixome</dc:creator>
              <dc:date>2009-05-08T21:57:00</dc:date>
            </office:change-info>
          </text:insertion>
        </text:changed-region>
        <text:changed-region text:id="ct37976784">
          <text:deletion>
            <office:change-info>
              <dc:creator>Antón Méixome</dc:creator>
              <dc:date>2009-05-08T21:57:00</dc:date>
            </office:change-info>
            <text:p text:style-name="Footnote"><text:a xlink:type="simple" xlink:href="http://www.elpais.com/articulo/sociedad/Zapatero/lanza/digitalizacion/sistema/educativo/elpepusoc/20090430elpepusoc_10/Tes">É</text:a></text:p>
          </text:deletion>
        </text:changed-region>
        <text:changed-region text:id="ct37978192">
          <text:deletion>
            <office:change-info>
              <dc:creator>Antón Méixome</dc:creator>
              <dc:date>2009-05-08T21:58:00</dc:date>
            </office:change-info>
            <text:p text:style-name="Footnote">??</text:p>
          </text:deletion>
        </text:changed-region>
        <text:changed-region text:id="ct37978384">
          <text:insertion>
            <office:change-info>
              <dc:creator>Antón Méixome</dc:creator>
              <dc:date>2009-05-08T21:58:00</dc:date>
            </office:change-info>
          </text:insertion>
        </text:changed-region>
        <text:changed-region text:id="ct37980304">
          <text:insertion>
            <office:change-info>
              <dc:creator>Antón Méixome</dc:creator>
              <dc:date>2009-05-08T21:58:00</dc:date>
            </office:change-info>
          </text:insertion>
        </text:changed-region>
        <text:changed-region text:id="ct37980496">
          <text:deletion>
            <office:change-info>
              <dc:creator>Antón Méixome</dc:creator>
              <dc:date>2009-05-08T21:58:00</dc:date>
            </office:change-info>
            <text:p text:style-name="Footnote"><text:span text:style-name="T2">é</text:span></text:p>
          </text:deletion>
        </text:changed-region>
        <text:changed-region text:id="ct37982416">
          <text:insertion>
            <office:change-info>
              <dc:creator>Antón Méixome</dc:creator>
              <dc:date>2009-05-08T21:58:00</dc:date>
            </office:change-info>
          </text:insertion>
        </text:changed-region>
        <text:changed-region text:id="ct37982608">
          <text:deletion>
            <office:change-info>
              <dc:creator>Antón Méixome</dc:creator>
              <dc:date>2009-05-08T21:58:00</dc:date>
            </office:change-info>
            <text:p text:style-name="Footnote"><text:span text:style-name="T2">?</text:span></text:p>
          </text:deletion>
        </text:changed-region>
        <text:changed-region text:id="ct37982800">
          <text:insertion>
            <office:change-info>
              <dc:creator>Antón Méixome</dc:creator>
              <dc:date>2009-05-08T21:58:00</dc:date>
            </office:change-info>
          </text:insertion>
        </text:changed-region>
        <text:changed-region text:id="ct37982992">
          <text:deletion>
            <office:change-info>
              <dc:creator>Antón Méixome</dc:creator>
              <dc:date>2009-05-08T21:58:00</dc:date>
            </office:change-info>
            <text:p text:style-name="Footnote">e é</text:p>
          </text:deletion>
        </text:changed-region>
        <text:changed-region text:id="ct37983360">
          <text:insertion>
            <office:change-info>
              <dc:creator>Antón Méixome</dc:creator>
              <dc:date>2009-05-08T21:58:00</dc:date>
            </office:change-info>
          </text:insertion>
        </text:changed-region>
        <text:changed-region text:id="ct37983552">
          <text:deletion>
            <office:change-info>
              <dc:creator>Antón Méixome</dc:creator>
              <dc:date>2009-05-08T21:58:00</dc:date>
            </office:change-info>
            <text:p text:style-name="Footnote">?</text:p>
          </text:deletion>
        </text:changed-region>
        <text:changed-region text:id="ct37952080">
          <text:insertion>
            <office:change-info>
              <dc:creator>Antón Méixome</dc:creator>
              <dc:date>2009-05-08T22:09:00</dc:date>
            </office:change-info>
          </text:insertion>
        </text:changed-region>
        <text:changed-region text:id="ct37915232">
          <text:deletion>
            <office:change-info>
              <dc:creator>Antón Méixome</dc:creator>
              <dc:date>2009-05-08T22:09:00</dc:date>
            </office:change-info>
            <text:p text:style-name="Footnote">f</text:p>
          </text:deletion>
        </text:changed-region>
        <text:changed-region text:id="ct37682512">
          <text:insertion>
            <office:change-info>
              <dc:creator>Antón Méixome</dc:creator>
              <dc:date>2009-05-08T22:09:00</dc:date>
            </office:change-info>
          </text:insertion>
        </text:changed-region>
        <text:changed-region text:id="ct37975024">
          <text:deletion>
            <office:change-info>
              <dc:creator>Antón Méixome</dc:creator>
              <dc:date>2009-05-08T22:09:00</dc:date>
            </office:change-info>
            <text:p text:style-name="Footnote">a</text:p>
          </text:deletion>
        </text:changed-region>
        <text:changed-region text:id="ct37959248">
          <text:insertion>
            <office:change-info>
              <dc:creator>Antón Méixome</dc:creator>
              <dc:date>2009-05-08T22:09:00</dc:date>
            </office:change-info>
          </text:insertion>
        </text:changed-region>
        <text:changed-region text:id="ct37548816">
          <text:deletion>
            <office:change-info>
              <dc:creator>Antón Méixome</dc:creator>
              <dc:date>2009-05-08T22:09:00</dc:date>
            </office:change-info>
            <text:p text:style-name="Footnote">e</text:p>
          </text:deletion>
        </text:changed-region>
        <text:changed-region text:id="ct37959440">
          <text:insertion>
            <office:change-info>
              <dc:creator>Antón Méixome</dc:creator>
              <dc:date>2009-05-08T22:09:00</dc:date>
            </office:change-info>
          </text:insertion>
        </text:changed-region>
        <text:changed-region text:id="ct37938896">
          <text:deletion>
            <office:change-info>
              <dc:creator>Antón Méixome</dc:creator>
              <dc:date>2009-05-08T22:09:00</dc:date>
            </office:change-info>
            <text:p text:style-name="Footnote">e</text:p>
          </text:deletion>
        </text:changed-region>
        <text:changed-region text:id="ct37940688">
          <text:insertion>
            <office:change-info>
              <dc:creator>Antón Méixome</dc:creator>
              <dc:date>2009-05-08T22:09:00</dc:date>
            </office:change-info>
          </text:insertion>
        </text:changed-region>
        <text:changed-region text:id="ct37966336">
          <text:deletion>
            <office:change-info>
              <dc:creator>Antón Méixome</dc:creator>
              <dc:date>2009-05-08T22:09:00</dc:date>
            </office:change-info>
            <text:p text:style-name="Footnote">O</text:p>
          </text:deletion>
        </text:changed-region>
        <text:changed-region text:id="ct37966528">
          <text:insertion>
            <office:change-info>
              <dc:creator>Antón Méixome</dc:creator>
              <dc:date>2009-05-08T22:09:00</dc:date>
            </office:change-info>
          </text:insertion>
        </text:changed-region>
        <text:changed-region text:id="ct37657552">
          <text:insertion>
            <office:change-info>
              <dc:creator>Antón Méixome</dc:creator>
              <dc:date>2009-05-08T22:09:00</dc:date>
            </office:change-info>
          </text:insertion>
        </text:changed-region>
        <text:changed-region text:id="ct37655072">
          <text:deletion>
            <office:change-info>
              <dc:creator>Antón Méixome</dc:creator>
              <dc:date>2009-05-08T22:10:00</dc:date>
            </office:change-info>
            <text:p text:style-name="Footnote">a </text:p>
          </text:deletion>
        </text:changed-region>
        <text:changed-region text:id="ct37653456">
          <text:insertion>
            <office:change-info>
              <dc:creator>Antón Méixome</dc:creator>
              <dc:date>2009-05-08T22:10:00</dc:date>
            </office:change-info>
          </text:insertion>
        </text:changed-region>
        <text:changed-region text:id="ct37651008">
          <text:deletion>
            <office:change-info>
              <dc:creator>Antón Méixome</dc:creator>
              <dc:date>2009-05-08T22:10:00</dc:date>
            </office:change-info>
            <text:p text:style-name="Footnote">rlo</text:p>
          </text:deletion>
        </text:changed-region>
        <text:changed-region text:id="ct3764571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62784">
          <text:insertion>
            <office:change-info>
              <dc:creator>Antón Méixome</dc:creator>
              <dc:date>2009-05-08T22:04:00</dc:date>
            </office:change-info>
          </text:insertion>
        </text:changed-region>
        <text:changed-region text:id="ct37641984">
          <text:deletion>
            <office:change-info>
              <dc:creator>Antón Méixome</dc:creator>
              <dc:date>2009-05-08T22:04:00</dc:date>
            </office:change-info>
            <text:p text:style-name="Footnote"><text:span text:style-name="T3">ón </text:span></text:p>
          </text:deletion>
        </text:changed-region>
        <text:changed-region text:id="ct37641184">
          <text:insertion>
            <office:change-info>
              <dc:creator>Antón Méixome</dc:creator>
              <dc:date>2009-05-08T22:04:00</dc:date>
            </office:change-info>
          </text:insertion>
        </text:changed-region>
        <text:changed-region text:id="ct3765608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69664">
          <text:insertion>
            <office:change-info>
              <dc:creator>Antón Méixome</dc:creator>
              <dc:date>2009-05-08T21:39:00</dc:date>
            </office:change-info>
          </text:insertion>
        </text:changed-region>
        <text:changed-region text:id="ct37870496">
          <text:deletion>
            <office:change-info>
              <dc:creator>Antón Méixome</dc:creator>
              <dc:date>2009-05-08T21:38:00</dc:date>
            </office:change-info>
            <text:p text:style-name="P1">l</text:p>
          </text:deletion>
        </text:changed-region>
        <text:changed-region text:id="ct37870864">
          <text:insertion>
            <office:change-info>
              <dc:creator>Antón Méixome</dc:creator>
              <dc:date>2009-05-08T21:40:00</dc:date>
            </office:change-info>
          </text:insertion>
        </text:changed-region>
        <text:changed-region text:id="ct3787209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2288">
          <text:deletion>
            <office:change-info>
              <dc:creator>Antón Méixome</dc:creator>
              <dc:date>2009-05-08T21:43:00</dc:date>
            </office:change-info>
            <text:p text:style-name="P2"><text:span text:style-name="T3">S</text:span></text:p>
          </text:deletion>
        </text:changed-region>
        <text:changed-region text:id="ct37873520">
          <text:insertion>
            <office:change-info>
              <dc:creator>Antón Méixome</dc:creator>
              <dc:date>2009-05-08T21:43:00</dc:date>
            </office:change-info>
          </text:insertion>
        </text:changed-region>
        <text:changed-region text:id="ct3787475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4944">
          <text:deletion>
            <office:change-info>
              <dc:creator>Antón Méixome</dc:creator>
              <dc:date>2009-05-08T21:43:00</dc:date>
            </office:change-info>
            <text:p text:style-name="P2"><text:span text:style-name="T3">L</text:span></text:p>
          </text:deletion>
        </text:changed-region>
        <text:changed-region text:id="ct37876176">
          <text:insertion>
            <office:change-info>
              <dc:creator>Antón Méixome</dc:creator>
              <dc:date>2009-05-08T21:43:00</dc:date>
            </office:change-info>
          </text:insertion>
        </text:changed-region>
        <text:changed-region text:id="ct3787734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8480">
          <text:insertion>
            <office:change-info>
              <dc:creator>Antón Méixome</dc:creator>
              <dc:date>2009-05-08T21:40:00</dc:date>
            </office:change-info>
          </text:insertion>
        </text:changed-region>
        <text:changed-region text:id="ct3787971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1248">
          <text:insertion>
            <office:change-info>
              <dc:creator>Antón Méixome</dc:creator>
              <dc:date>2009-05-08T21:40:00</dc:date>
            </office:change-info>
          </text:insertion>
        </text:changed-region>
        <text:changed-region text:id="ct37882480">
          <text:insertion>
            <office:change-info>
              <dc:creator>Antón Méixome</dc:creator>
              <dc:date>2009-05-08T16:50:00</dc:date>
            </office:change-info>
          </text:insertion>
        </text:changed-region>
        <text:changed-region text:id="ct37882672">
          <text:deletion>
            <office:change-info>
              <dc:creator>Antón Méixome</dc:creator>
              <dc:date>2009-05-08T16:50:00</dc:date>
            </office:change-info>
            <text:p text:style-name="P2"><text:span text:style-name="T3">a Antón</text:span></text:p>
          </text:deletion>
        </text:changed-region>
        <text:changed-region text:id="ct3788408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5328">
          <text:insertion>
            <office:change-info>
              <dc:creator>Antón Méixome</dc:creator>
              <dc:date>2009-05-08T21:42:00</dc:date>
            </office:change-info>
          </text:insertion>
        </text:changed-region>
        <text:changed-region text:id="ct37885984">
          <text:deletion>
            <office:change-info>
              <dc:creator>Antón Méixome</dc:creator>
              <dc:date>2009-05-08T21:42:00</dc:date>
            </office:change-info>
            <text:p text:style-name="P2"><text:span text:style-name="T3">lo</text:span></text:p>
          </text:deletion>
        </text:changed-region>
        <text:changed-region text:id="ct37885792">
          <text:deletion>
            <office:change-info>
              <dc:creator>Antón Méixome</dc:creator>
              <dc:date>2009-05-08T21:42:00</dc:date>
            </office:change-info>
            <text:p text:style-name="P2"><text:span text:style-name="T3">contorn</text:span></text:p>
          </text:deletion>
        </text:changed-region>
        <text:changed-region text:id="ct37887216">
          <text:insertion>
            <office:change-info>
              <dc:creator>Méixome</dc:creator>
              <dc:date>2009-05-08T16:50:00</dc:date>
            </office:change-info>
          </text:insertion>
        </text:changed-region>
        <text:changed-region text:id="ct37887408">
          <text:deletion>
            <office:change-info>
              <dc:creator>Antón Méixome</dc:creator>
              <dc:date>2009-05-08T16:50:00</dc:date>
            </office:change-info>
            <text:p text:style-name="P2"><text:span text:style-name="T3">a Antón</text:span></text:p>
          </text:deletion>
        </text:changed-region>
        <text:changed-region text:id="ct3789012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8832">
          <text:deletion>
            <office:change-info>
              <dc:creator>Antón Méixome</dc:creator>
              <dc:date>2009-05-08T21:42:00</dc:date>
            </office:change-info>
            <text:p text:style-name="P2"><text:span text:style-name="T3">e</text:span></text:p>
          </text:deletion>
        </text:changed-region>
        <text:changed-region text:id="ct3788849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91360">
          <text:insertion>
            <office:change-info>
              <dc:creator>Antón Méixome</dc:creator>
              <dc:date>2009-05-08T21:42:00</dc:date>
            </office:change-info>
          </text:insertion>
        </text:changed-region>
        <text:changed-region text:id="ct3789289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93952">
          <text:insertion>
            <office:change-info>
              <dc:creator>Antón Méixome</dc:creator>
              <dc:date>2009-05-08T21:43:00</dc:date>
            </office:change-info>
          </text:insertion>
        </text:changed-region>
        <text:changed-region text:id="ct37894144">
          <text:deletion>
            <office:change-info>
              <dc:creator>Antón Méixome</dc:creator>
              <dc:date>2009-05-08T21:43:00</dc:date>
            </office:change-info>
            <text:p text:style-name="P2"><text:span text:style-name="T3">les alcanza </text:span></text:p>
          </text:deletion>
        </text:changed-region>
        <text:changed-region text:id="ct3789537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95568">
          <text:deletion>
            <office:change-info>
              <dc:creator>Antón Méixome</dc:creator>
              <dc:date>2009-05-08T21:44:00</dc:date>
            </office:change-info>
            <text:p text:style-name="P2"><text:span text:style-name="T3">?</text:span></text:p>
          </text:deletion>
        </text:changed-region>
        <text:changed-region text:id="ct37896880">
          <text:insertion>
            <office:change-info>
              <dc:creator>Antón Méixome</dc:creator>
              <dc:date>2009-05-08T21:44:00</dc:date>
            </office:change-info>
          </text:insertion>
        </text:changed-region>
        <text:changed-region text:id="ct3789793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98128">
          <text:deletion>
            <office:change-info>
              <dc:creator>Antón Méixome</dc:creator>
              <dc:date>2009-05-08T21:44:00</dc:date>
            </office:change-info>
            <text:p text:style-name="P2"><text:span text:style-name="T4">o</text:span></text:p>
          </text:deletion>
        </text:changed-region>
        <text:changed-region text:id="ct37896384">
          <text:insertion>
            <office:change-info>
              <dc:creator>Antón Méixome</dc:creator>
              <dc:date>2009-05-08T21:44:00</dc:date>
            </office:change-info>
          </text:insertion>
        </text:changed-region>
        <text:changed-region text:id="ct37899728">
          <text:deletion>
            <office:change-info>
              <dc:creator>Antón Méixome</dc:creator>
              <dc:date>2009-05-08T21:44:00</dc:date>
            </office:change-info>
            <text:p text:style-name="P2"><text:span text:style-name="T4">quete </text:span></text:p>
          </text:deletion>
        </text:changed-region>
        <text:changed-region text:id="ct3790099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01184">
          <text:deletion>
            <office:change-info>
              <dc:creator>Antón Méixome</dc:creator>
              <dc:date>2009-05-08T21:44:00</dc:date>
            </office:change-info>
            <text:p text:style-name="P2"><text:span text:style-name="T4">?</text:span></text:p>
          </text:deletion>
        </text:changed-region>
        <text:changed-region text:id="ct37902272">
          <text:insertion>
            <office:change-info>
              <dc:creator>Antón Méixome</dc:creator>
              <dc:date>2009-05-08T21:44:00</dc:date>
            </office:change-info>
          </text:insertion>
        </text:changed-region>
        <text:changed-region text:id="ct3790078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6934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1440">
          <text:deletion>
            <office:change-info>
              <dc:creator>Antón Méixome</dc:creator>
              <dc:date>2009-05-08T21:45:00</dc:date>
            </office:change-info>
            <text:p text:style-name="P3">e</text:p>
          </text:deletion>
        </text:changed-region>
        <text:changed-region text:id="ct3789662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5520">
          <text:insertion>
            <office:change-info>
              <dc:creator>Antón Méixome</dc:creator>
              <dc:date>2009-05-08T16:51:00</dc:date>
            </office:change-info>
          </text:insertion>
        </text:changed-region>
        <text:changed-region text:id="ct2931948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02464">
          <text:insertion>
            <office:change-info>
              <dc:creator>Antón Méixome</dc:creator>
              <dc:date>2009-05-08T21:45:00</dc:date>
            </office:change-info>
          </text:insertion>
        </text:changed-region>
        <text:changed-region text:id="ct3787753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0112">
          <text:insertion>
            <office:change-info>
              <dc:creator>Antón Méixome</dc:creator>
              <dc:date>2009-05-08T21:45:00</dc:date>
            </office:change-info>
          </text:insertion>
        </text:changed-region>
        <text:changed-region text:id="ct37880800">
          <text:deletion>
            <office:change-info>
              <dc:creator>Antón Méixome</dc:creator>
              <dc:date>2009-05-08T16:51:00</dc:date>
            </office:change-info>
            <text:p text:style-name="P4">cións</text:p>
          </text:deletion>
        </text:changed-region>
        <text:changed-region text:id="ct3787636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1056">
          <text:deletion>
            <office:change-info>
              <dc:creator>Antón Méixome</dc:creator>
              <dc:date>2009-05-08T21:46:00</dc:date>
            </office:change-info>
            <text:p text:style-name="P4">a </text:p>
          </text:deletion>
        </text:changed-region>
        <text:changed-region text:id="ct3788617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6560">
          <text:insertion>
            <office:change-info>
              <dc:creator>Antón Méixome</dc:creator>
              <dc:date>2009-05-08T21:46:00</dc:date>
            </office:change-info>
          </text:insertion>
        </text:changed-region>
        <text:changed-region text:id="ct37583904">
          <text:deletion>
            <office:change-info>
              <dc:creator>Antón Méixome</dc:creator>
              <dc:date>2009-05-08T21:46:00</dc:date>
            </office:change-info>
            <text:p text:style-name="P4">r</text:p>
          </text:deletion>
        </text:changed-region>
        <text:changed-region text:id="ct3788286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97728">
          <text:deletion>
            <office:change-info>
              <dc:creator>Antón Méixome</dc:creator>
              <dc:date>2009-05-08T21:46:00</dc:date>
            </office:change-info>
            <text:p text:style-name="P4">l</text:p>
          </text:deletion>
        </text:changed-region>
        <text:changed-region text:id="ct3789753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584368">
          <text:insertion>
            <office:change-info>
              <dc:creator>Antón Méixome</dc:creator>
              <dc:date>2009-05-08T21:46:00</dc:date>
            </office:change-info>
          </text:insertion>
        </text:changed-region>
        <text:changed-region text:id="ct37883056">
          <text:deletion>
            <office:change-info>
              <dc:creator>Antón Méixome</dc:creator>
              <dc:date>2009-05-08T16:51:00</dc:date>
            </office:change-info>
            <text:p text:style-name="P5">P</text:p>
          </text:deletion>
        </text:changed-region>
        <text:changed-region text:id="ct3788902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9216">
          <text:insertion>
            <office:change-info>
              <dc:creator>Antón Méixome</dc:creator>
              <dc:date>2009-05-08T16:51:00</dc:date>
            </office:change-info>
          </text:insertion>
        </text:changed-region>
        <text:changed-region text:id="ct37897072">
          <text:deletion>
            <office:change-info>
              <dc:creator>Antón Méixome</dc:creator>
              <dc:date>2009-05-08T16:51:00</dc:date>
            </office:change-info>
            <text:p text:style-name="P5">g</text:p>
          </text:deletion>
        </text:changed-region>
        <text:changed-region text:id="ct3789726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586528">
          <text:insertion>
            <office:change-info>
              <dc:creator>Antón Méixome</dc:creator>
              <dc:date>2009-05-08T21:46:00</dc:date>
            </office:change-info>
          </text:insertion>
        </text:changed-region>
        <text:changed-region text:id="ct3788489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5088">
          <text:deletion>
            <office:change-info>
              <dc:creator>Antón Méixome</dc:creator>
              <dc:date>2009-05-08T21:47:00</dc:date>
            </office:change-info>
            <text:p text:style-name="P5">?</text:p>
          </text:deletion>
        </text:changed-region>
        <text:changed-region text:id="ct37899360">
          <text:insertion>
            <office:change-info>
              <dc:creator>Antón Méixome</dc:creator>
              <dc:date>2009-05-08T21:47:00</dc:date>
            </office:change-info>
          </text:insertion>
        </text:changed-region>
        <text:changed-region text:id="ct3789254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6832">
          <text:deletion>
            <office:change-info>
              <dc:creator>Antón Méixome</dc:creator>
              <dc:date>2009-05-08T21:47:00</dc:date>
            </office:change-info>
            <text:p text:style-name="P5"><text:span text:style-name="T5">na</text:span></text:p>
          </text:deletion>
        </text:changed-region>
        <text:changed-region text:id="ct3790046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4272">
          <text:deletion>
            <office:change-info>
              <dc:creator>Antón Méixome</dc:creator>
              <dc:date>2009-05-08T21:47:00</dc:date>
            </office:change-info>
            <text:p text:style-name="P5"><text:span text:style-name="T5">é</text:span></text:p>
          </text:deletion>
        </text:changed-region>
        <text:changed-region text:id="ct37878672">
          <text:insertion>
            <office:change-info>
              <dc:creator>Antón Méixome</dc:creator>
              <dc:date>2009-05-08T21:47:00</dc:date>
            </office:change-info>
          </text:insertion>
        </text:changed-region>
        <text:changed-region text:id="ct3789032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1872">
          <text:insertion>
            <office:change-info>
              <dc:creator>Antón Méixome</dc:creator>
              <dc:date>2009-05-08T21:47:00</dc:date>
            </office:change-info>
          </text:insertion>
        </text:changed-region>
        <text:changed-region text:id="ct37882064">
          <text:deletion>
            <office:change-info>
              <dc:creator>Antón Méixome</dc:creator>
              <dc:date>2009-05-08T21:47:00</dc:date>
            </office:change-info>
            <text:p text:style-name="P5"><text:span text:style-name="T6">?</text:span></text:p>
          </text:deletion>
        </text:changed-region>
        <text:changed-region text:id="ct3787990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8032">
          <text:deletion>
            <office:change-info>
              <dc:creator>Antón Méixome</dc:creator>
              <dc:date>2009-05-08T21:47:00</dc:date>
            </office:change-info>
            <text:p text:style-name="P5">?</text:p>
          </text:deletion>
        </text:changed-region>
        <text:changed-region text:id="ct37880528">
          <text:insertion>
            <office:change-info>
              <dc:creator>Antón Méixome</dc:creator>
              <dc:date>2009-05-08T21:47:00</dc:date>
            </office:change-info>
          </text:insertion>
        </text:changed-region>
        <text:changed-region text:id="ct3788948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5968">
          <text:insertion>
            <office:change-info>
              <dc:creator>Antón Méixome</dc:creator>
              <dc:date>2009-05-08T21:47:00</dc:date>
            </office:change-info>
          </text:insertion>
        </text:changed-region>
        <text:changed-region text:id="ct37874144">
          <text:deletion>
            <office:change-info>
              <dc:creator>Antón Méixome</dc:creator>
              <dc:date>2009-05-08T21:47:00</dc:date>
            </office:change-info>
            <text:p text:style-name="P5"><text:span text:style-name="T6">?</text:span></text:p>
          </text:deletion>
        </text:changed-region>
        <text:changed-region text:id="ct3756556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5488">
          <text:deletion>
            <office:change-info>
              <dc:creator>Antón Méixome</dc:creator>
              <dc:date>2009-05-08T21:47:00</dc:date>
            </office:change-info>
            <text:p text:style-name="P5">o</text:p>
          </text:deletion>
        </text:changed-region>
        <text:changed-region text:id="ct37561744">
          <text:insertion>
            <office:change-info>
              <dc:creator>Antón Méixome</dc:creator>
              <dc:date>2009-05-08T21:47:00</dc:date>
            </office:change-info>
          </text:insertion>
        </text:changed-region>
        <text:changed-region text:id="ct3759246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124160">
          <text:insertion>
            <office:change-info>
              <dc:creator>Antón Méixome</dc:creator>
              <dc:date>2009-05-08T21:47:00</dc:date>
            </office:change-info>
          </text:insertion>
        </text:changed-region>
        <text:changed-region text:id="ct3788099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00112">
          <text:insertion>
            <office:change-info>
              <dc:creator>Antón Méixome</dc:creator>
              <dc:date>2009-05-08T21:47:00</dc:date>
            </office:change-info>
          </text:insertion>
        </text:changed-region>
        <text:changed-region text:id="ct3758228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580448">
          <text:deletion>
            <office:change-info>
              <dc:creator>Antón Méixome</dc:creator>
              <dc:date>2009-05-08T21:49:00</dc:date>
            </office:change-info>
            <text:p text:style-name="P5">o</text:p>
          </text:deletion>
        </text:changed-region>
        <text:changed-region text:id="ct37572256">
          <text:insertion>
            <office:change-info>
              <dc:creator>Antón Méixome</dc:creator>
              <dc:date>2009-05-08T21:49:00</dc:date>
            </office:change-info>
          </text:insertion>
        </text:changed-region>
        <text:changed-region text:id="ct3760278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07984">
          <text:deletion>
            <office:change-info>
              <dc:creator>Antón Méixome</dc:creator>
              <dc:date>2009-05-08T21:49:00</dc:date>
            </office:change-info>
            <text:p text:style-name="P5">a </text:p>
          </text:deletion>
        </text:changed-region>
        <text:changed-region text:id="ct3756491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06544">
          <text:insertion>
            <office:change-info>
              <dc:creator>Antón Méixome</dc:creator>
              <dc:date>2009-05-08T21:49:00</dc:date>
            </office:change-info>
          </text:insertion>
        </text:changed-region>
        <text:changed-region text:id="ct37605744">
          <text:deletion>
            <office:change-info>
              <dc:creator>Antón Méixome</dc:creator>
              <dc:date>2009-05-08T21:49:00</dc:date>
            </office:change-info>
            <text:p text:style-name="P5">er </text:p>
          </text:deletion>
        </text:changed-region>
        <text:changed-region text:id="ct37599024">
          <text:insertion>
            <office:change-info>
              <dc:creator>Antón Méixome</dc:creator>
              <dc:date>2009-05-08T21:49:00</dc:date>
            </office:change-info>
          </text:insertion>
        </text:changed-region>
        <text:changed-region text:id="ct3760523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03136">
          <text:insertion>
            <office:change-info>
              <dc:creator>Antón Méixome</dc:creator>
              <dc:date>2009-05-08T16:52:00</dc:date>
            </office:change-info>
          </text:insertion>
        </text:changed-region>
        <text:changed-region text:id="ct3757665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04704">
          <text:insertion>
            <office:change-info>
              <dc:creator>Antón Méixome</dc:creator>
              <dc:date>2009-05-08T21:49:00</dc:date>
            </office:change-info>
          </text:insertion>
        </text:changed-region>
        <text:changed-region text:id="ct37604288">
          <text:deletion>
            <office:change-info>
              <dc:creator>Antón Méixome</dc:creator>
              <dc:date>2009-05-08T21:49:00</dc:date>
            </office:change-info>
            <text:p text:style-name="P5">ne</text:p>
          </text:deletion>
        </text:changed-region>
        <text:changed-region text:id="ct37608192">
          <text:insertion>
            <office:change-info>
              <dc:creator>Antón Méixome</dc:creator>
              <dc:date>2009-05-08T21:49:00</dc:date>
            </office:change-info>
          </text:insertion>
        </text:changed-region>
        <text:changed-region text:id="ct37881440">
          <text:deletion>
            <office:change-info>
              <dc:creator>Antón Méixome</dc:creator>
              <dc:date>2009-05-08T21:49:00</dc:date>
            </office:change-info>
            <text:p text:style-name="P5">rlo</text:p>
          </text:deletion>
        </text:changed-region>
        <text:changed-region text:id="ct3788163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08640">
          <text:insertion>
            <office:change-info>
              <dc:creator>Antón Méixome</dc:creator>
              <dc:date>2009-05-08T21:50:00</dc:date>
            </office:change-info>
          </text:insertion>
        </text:changed-region>
        <text:changed-region text:id="ct37606784">
          <text:deletion>
            <office:change-info>
              <dc:creator>Antón Méixome</dc:creator>
              <dc:date>2009-05-08T21:50:00</dc:date>
            </office:change-info>
            <text:p text:style-name="P5">n</text:p>
          </text:deletion>
        </text:changed-region>
        <text:changed-region text:id="ct37607088">
          <text:insertion>
            <office:change-info>
              <dc:creator>Antón Méixome</dc:creator>
              <dc:date>2009-05-08T21:50:00</dc:date>
            </office:change-info>
          </text:insertion>
        </text:changed-region>
        <text:changed-region text:id="ct37608848">
          <text:deletion>
            <office:change-info>
              <dc:creator>Antón Méixome</dc:creator>
              <dc:date>2009-05-08T21:50:00</dc:date>
            </office:change-info>
            <text:p text:style-name="P5">erlo</text:p>
          </text:deletion>
        </text:changed-region>
        <text:changed-region text:id="ct3788822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43913360">
          <text:insertion>
            <office:change-info>
              <dc:creator>desconocido</dc:creator>
              <dc:date>2009-05-12T23:41:00</dc:date>
            </office:change-info>
          </text:insertion>
        </text:changed-region>
        <text:changed-region text:id="ct4395731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562000">
          <text:insertion>
            <office:change-info>
              <dc:creator>Antón Méixome</dc:creator>
              <dc:date>2009-05-08T21:50:00</dc:date>
            </office:change-info>
          </text:insertion>
        </text:changed-region>
        <text:changed-region text:id="ct37610352">
          <text:deletion>
            <office:change-info>
              <dc:creator>Antón Méixome</dc:creator>
              <dc:date>2009-05-08T21:50:00</dc:date>
            </office:change-info>
            <text:p text:style-name="P6"><text:span text:style-name="T7">e</text:span></text:p>
          </text:deletion>
        </text:changed-region>
        <text:changed-region text:id="ct3788684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44231568">
          <text:deletion>
            <office:change-info>
              <dc:creator>desconocido</dc:creator>
              <dc:date>2009-05-12T23:42:00</dc:date>
            </office:change-info>
            <text:p text:style-name="P6"><text:span text:style-name="T7">con </text:span></text:p>
          </text:deletion>
        </text:changed-region>
        <text:changed-region text:id="ct37877872">
          <text:insertion>
            <office:change-info>
              <dc:creator>Antón Méixome</dc:creator>
              <dc:date>2009-05-08T16:52:00</dc:date>
            </office:change-info>
          </text:insertion>
        </text:changed-region>
        <text:changed-region text:id="ct37874368">
          <text:deletion>
            <office:change-info>
              <dc:creator>Antón Méixome</dc:creator>
              <dc:date>2009-05-08T16:52:00</dc:date>
            </office:change-info>
            <text:p text:style-name="P6"><text:span text:style-name="T7">irlo</text:span></text:p>
          </text:deletion>
        </text:changed-region>
        <text:changed-region text:id="ct37874560">
          <text:insertion>
            <office:change-info>
              <dc:creator>Antón Méixome</dc:creator>
              <dc:date>2009-05-08T16:52:00</dc:date>
            </office:change-info>
          </text:insertion>
        </text:changed-region>
        <text:changed-region text:id="ct3787886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9936">
          <text:insertion>
            <office:change-info>
              <dc:creator>Antón Méixome</dc:creator>
              <dc:date>2009-05-08T21:50:00</dc:date>
            </office:change-info>
          </text:insertion>
        </text:changed-region>
        <text:changed-region text:id="ct37873712">
          <text:deletion>
            <office:change-info>
              <dc:creator>Antón Méixome</dc:creator>
              <dc:date>2009-05-08T16:53:00</dc:date>
            </office:change-info>
            <text:p text:style-name="P6"><text:span text:style-name="T7">esse</text:span></text:p>
          </text:deletion>
        </text:changed-region>
        <text:changed-region text:id="ct37879056">
          <text:deletion>
            <office:change-info>
              <dc:creator>Antón Méixome</dc:creator>
              <dc:date>2009-05-08T21:50:00</dc:date>
            </office:change-info>
            <text:p text:style-name="P6"><text:span text:style-name="T7">r</text:span></text:p>
          </text:deletion>
        </text:changed-region>
        <text:changed-region text:id="ct3787390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91920">
          <text:deletion>
            <office:change-info>
              <dc:creator>Antón Méixome</dc:creator>
              <dc:date>2009-05-08T21:51:00</dc:date>
            </office:change-info>
            <text:p text:style-name="P5">e</text:p>
          </text:deletion>
        </text:changed-region>
        <text:changed-region text:id="ct37886560">
          <text:insertion>
            <office:change-info>
              <dc:creator>Antón Méixome</dc:creator>
              <dc:date>2009-05-08T21:51:00</dc:date>
            </office:change-info>
          </text:insertion>
        </text:changed-region>
        <text:changed-region text:id="ct3757905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09040">
          <text:insertion>
            <office:change-info>
              <dc:creator>Antón Méixome</dc:creator>
              <dc:date>2009-05-08T21:51:00</dc:date>
            </office:change-info>
          </text:insertion>
        </text:changed-region>
        <text:changed-region text:id="ct37595952">
          <text:deletion>
            <office:change-info>
              <dc:creator>Antón Méixome</dc:creator>
              <dc:date>2009-05-08T16:53:00</dc:date>
            </office:change-info>
            <text:p text:style-name="P5">P</text:p>
          </text:deletion>
        </text:changed-region>
        <text:changed-region text:id="ct3758835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589408">
          <text:deletion>
            <office:change-info>
              <dc:creator>Antón Méixome</dc:creator>
              <dc:date>2009-05-08T21:53:00</dc:date>
            </office:change-info>
            <text:p text:style-name="P6"><text:span text:style-name="T7">?</text:span></text:p>
          </text:deletion>
        </text:changed-region>
        <text:changed-region text:id="ct37589104">
          <text:insertion>
            <office:change-info>
              <dc:creator>Antón Méixome</dc:creator>
              <dc:date>2009-05-08T21:53:00</dc:date>
            </office:change-info>
          </text:insertion>
        </text:changed-region>
        <text:changed-region text:id="ct3761443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19824">
          <text:insertion>
            <office:change-info>
              <dc:creator>Antón Méixome</dc:creator>
              <dc:date>2009-05-08T21:53:00</dc:date>
            </office:change-info>
          </text:insertion>
        </text:changed-region>
        <text:changed-region text:id="ct37506048">
          <text:deletion>
            <office:change-info>
              <dc:creator>Antón Méixome</dc:creator>
              <dc:date>2009-05-08T21:53:00</dc:date>
            </office:change-info>
            <text:p text:style-name="P6"><text:span text:style-name="T8">?</text:span></text:p>
          </text:deletion>
        </text:changed-region>
        <text:changed-region text:id="ct3791062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10816">
          <text:insertion>
            <office:change-info>
              <dc:creator>Antón Méixome</dc:creator>
              <dc:date>2009-05-08T22:08:00</dc:date>
            </office:change-info>
          </text:insertion>
        </text:changed-region>
        <text:changed-region text:id="ct37899008">
          <text:deletion>
            <office:change-info>
              <dc:creator>Antón Méixome</dc:creator>
              <dc:date>2009-05-08T22:08:00</dc:date>
            </office:change-info>
            <text:p text:style-name="P6"><text:span text:style-name="T7">fóraneas</text:span></text:p>
          </text:deletion>
        </text:changed-region>
        <text:changed-region text:id="ct3791828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11408">
          <text:deletion>
            <office:change-info>
              <dc:creator>Antón Méixome</dc:creator>
              <dc:date>2009-05-08T21:53:00</dc:date>
            </office:change-info>
            <text:p text:style-name="P6"><text:span text:style-name="T7">i</text:span></text:p>
          </text:deletion>
        </text:changed-region>
        <text:changed-region text:id="ct3791660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19504">
          <text:insertion>
            <office:change-info>
              <dc:creator>Antón Méixome</dc:creator>
              <dc:date>2009-05-08T21:53:00</dc:date>
            </office:change-info>
          </text:insertion>
        </text:changed-region>
        <text:changed-region text:id="ct37919696">
          <text:deletion>
            <office:change-info>
              <dc:creator>Antón Méixome</dc:creator>
              <dc:date>2009-05-08T21:53:00</dc:date>
            </office:change-info>
            <text:p text:style-name="P6"><text:span text:style-name="T7">la</text:span></text:p>
          </text:deletion>
        </text:changed-region>
        <text:changed-region text:id="ct37618048">
          <text:deletion>
            <office:change-info>
              <dc:creator>Antón Méixome</dc:creator>
              <dc:date>2009-05-08T16:53:00</dc:date>
            </office:change-info>
            <text:p text:style-name="P6"><text:span text:style-name="T7">ci</text:span></text:p>
          </text:deletion>
        </text:changed-region>
        <text:changed-region text:id="ct3792105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2432">
          <text:insertion>
            <office:change-info>
              <dc:creator>Antón Méixome</dc:creator>
              <dc:date>2009-05-08T21:53:00</dc:date>
            </office:change-info>
          </text:insertion>
        </text:changed-region>
        <text:changed-region text:id="ct3792364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4864">
          <text:insertion>
            <office:change-info>
              <dc:creator>Antón Méixome</dc:creator>
              <dc:date>2009-05-08T16:53:00</dc:date>
            </office:change-info>
          </text:insertion>
        </text:changed-region>
        <text:changed-region text:id="ct37925056">
          <text:deletion>
            <office:change-info>
              <dc:creator>Antón Méixome</dc:creator>
              <dc:date>2009-05-08T16:53:00</dc:date>
            </office:change-info>
            <text:p text:style-name="P6"><text:span text:style-name="T7">c</text:span></text:p>
          </text:deletion>
        </text:changed-region>
        <text:changed-region text:id="ct3792628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7344">
          <text:insertion>
            <office:change-info>
              <dc:creator>Antón Méixome</dc:creator>
              <dc:date>2009-05-08T21:53:00</dc:date>
            </office:change-info>
          </text:insertion>
        </text:changed-region>
        <text:changed-region text:id="ct3759028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8896">
          <text:deletion>
            <office:change-info>
              <dc:creator>Antón Méixome</dc:creator>
              <dc:date>2009-05-08T21:53:00</dc:date>
            </office:change-info>
            <text:p text:style-name="P6"><text:span text:style-name="T7">e</text:span></text:p>
          </text:deletion>
        </text:changed-region>
        <text:changed-region text:id="ct3761616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09968">
          <text:insertion>
            <office:change-info>
              <dc:creator>Antón Méixome</dc:creator>
              <dc:date>2009-05-08T21:53:00</dc:date>
            </office:change-info>
          </text:insertion>
        </text:changed-region>
        <text:changed-region text:id="ct3791801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11152">
          <text:deletion>
            <office:change-info>
              <dc:creator>Antón Méixome</dc:creator>
              <dc:date>2009-05-08T21:54:00</dc:date>
            </office:change-info>
            <text:p text:style-name="P6"><text:span text:style-name="T7">o</text:span></text:p>
          </text:deletion>
        </text:changed-region>
        <text:changed-region text:id="ct3792081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34176">
          <text:deletion>
            <office:change-info>
              <dc:creator>Antón Méixome</dc:creator>
              <dc:date>2009-05-08T21:54:00</dc:date>
            </office:change-info>
            <text:p text:style-name="P6"><text:span text:style-name="T7">e</text:span></text:p>
          </text:deletion>
        </text:changed-region>
        <text:changed-region text:id="ct3793124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26944">
          <text:deletion>
            <office:change-info>
              <dc:creator>Antón Méixome</dc:creator>
              <dc:date>2009-05-08T16:53:00</dc:date>
            </office:change-info>
            <text:p text:style-name="P6"><text:span text:style-name="T7">a Antón</text:span></text:p>
          </text:deletion>
        </text:changed-region>
        <text:changed-region text:id="ct3792062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72480">
          <text:deletion>
            <office:change-info>
              <dc:creator>Antón Méixome</dc:creator>
              <dc:date>2009-05-08T16:53:00</dc:date>
            </office:change-info>
            <text:p text:style-name="P6"><text:span text:style-name="T7">p</text:span></text:p>
          </text:deletion>
        </text:changed-region>
        <text:changed-region text:id="ct3793001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98320">
          <text:deletion>
            <office:change-info>
              <dc:creator>Antón Méixome</dc:creator>
              <dc:date>2009-05-08T21:54:00</dc:date>
            </office:change-info>
            <text:p text:style-name="P6"><text:span text:style-name="T7"><text:s/></text:span></text:p>
          </text:deletion>
        </text:changed-region>
        <text:changed-region text:id="ct3787267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1504">
          <text:insertion>
            <office:change-info>
              <dc:creator>Antón Méixome</dc:creator>
              <dc:date>2009-05-08T16:53:00</dc:date>
            </office:change-info>
          </text:insertion>
        </text:changed-region>
        <text:changed-region text:id="ct37928272">
          <text:deletion>
            <office:change-info>
              <dc:creator>Antón Méixome</dc:creator>
              <dc:date>2009-05-08T16:53:00</dc:date>
            </office:change-info>
            <text:p text:style-name="P6"><text:span text:style-name="T7">l</text:span></text:p>
          </text:deletion>
        </text:changed-region>
        <text:changed-region text:id="ct3792665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17424">
          <text:deletion>
            <office:change-info>
              <dc:creator>Antón Méixome</dc:creator>
              <dc:date>2009-05-08T16:54:00</dc:date>
            </office:change-info>
            <text:p text:style-name="P6"><text:span text:style-name="T7">lo cual</text:span></text:p>
          </text:deletion>
        </text:changed-region>
        <text:changed-region text:id="ct3791723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4272">
          <text:insertion>
            <office:change-info>
              <dc:creator>Antón Méixome</dc:creator>
              <dc:date>2009-05-08T16:54:00</dc:date>
            </office:change-info>
          </text:insertion>
        </text:changed-region>
        <text:changed-region text:id="ct37926848">
          <text:deletion>
            <office:change-info>
              <dc:creator>Antón Méixome</dc:creator>
              <dc:date>2009-05-08T16:54:00</dc:date>
            </office:change-info>
            <text:p text:style-name="P6"><text:span text:style-name="T7">éase</text:span></text:p>
          </text:deletion>
        </text:changed-region>
        <text:changed-region text:id="ct3792316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30208">
          <text:insertion>
            <office:change-info>
              <dc:creator>Antón Méixome</dc:creator>
              <dc:date>2009-05-08T21:54:00</dc:date>
            </office:change-info>
          </text:insertion>
        </text:changed-region>
        <text:changed-region text:id="ct3790020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9728">
          <text:insertion>
            <office:change-info>
              <dc:creator>Antón Méixome</dc:creator>
              <dc:date>2009-05-08T21:54:00</dc:date>
            </office:change-info>
          </text:insertion>
        </text:changed-region>
        <text:changed-region text:id="ct3792785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7040">
          <text:insertion>
            <office:change-info>
              <dc:creator>Antón Méixome</dc:creator>
              <dc:date>2009-05-08T21:54:00</dc:date>
            </office:change-info>
          </text:insertion>
        </text:changed-region>
        <text:changed-region text:id="ct37918480">
          <text:deletion>
            <office:change-info>
              <dc:creator>Antón Méixome</dc:creator>
              <dc:date>2009-05-08T16:54:00</dc:date>
            </office:change-info>
            <text:p text:style-name="P5">le Antón</text:p>
          </text:deletion>
        </text:changed-region>
        <text:changed-region text:id="ct37904384">
          <text:deletion>
            <office:change-info>
              <dc:creator>Antón Méixome</dc:creator>
              <dc:date>2009-05-08T21:54:00</dc:date>
            </office:change-info>
            <text:p text:style-name="P5">éixan</text:p>
          </text:deletion>
        </text:changed-region>
        <text:changed-region text:id="ct3791036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17728">
          <text:deletion>
            <office:change-info>
              <dc:creator>Antón Méixome</dc:creator>
              <dc:date>2009-05-08T21:54:00</dc:date>
            </office:change-info>
            <text:p text:style-name="P5">r</text:p>
          </text:deletion>
        </text:changed-region>
        <text:changed-region text:id="ct37492000">
          <text:insertion>
            <office:change-info>
              <dc:creator>Antón Méixome</dc:creator>
              <dc:date>2009-05-08T21:54:00</dc:date>
            </office:change-info>
          </text:insertion>
        </text:changed-region>
        <text:changed-region text:id="ct3789576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41632">
          <text:insertion>
            <office:change-info>
              <dc:creator>Antón Méixome</dc:creator>
              <dc:date>2009-05-08T21:54:00</dc:date>
            </office:change-info>
          </text:insertion>
        </text:changed-region>
        <text:changed-region text:id="ct3789851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12720">
          <text:deletion>
            <office:change-info>
              <dc:creator>Antón Méixome</dc:creator>
              <dc:date>2009-05-08T21:54:00</dc:date>
            </office:change-info>
            <text:p text:style-name="P5">o</text:p>
          </text:deletion>
        </text:changed-region>
        <text:changed-region text:id="ct3787702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39328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22000">
          <text:deletion>
            <office:change-info>
              <dc:creator>Antón Méixome</dc:creator>
              <dc:date>2009-05-08T21:56:00</dc:date>
            </office:change-info>
            <text:p text:style-name="P6"><text:span text:style-name="T7">S</text:span></text:p>
          </text:deletion>
        </text:changed-region>
        <text:changed-region text:id="ct3792219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31968">
          <text:deletion>
            <office:change-info>
              <dc:creator>Méixome</dc:creator>
              <dc:date>2009-05-08T16:55:00</dc:date>
            </office:change-info>
            <text:p text:style-name="P6"><text:span text:style-name="T7">C</text:span></text:p>
          </text:deletion>
        </text:changed-region>
        <text:changed-region text:id="ct37922880">
          <text:insertion>
            <office:change-info>
              <dc:creator>Antón Méixome</dc:creator>
              <dc:date>2009-05-08T21:54:00</dc:date>
            </office:change-info>
          </text:insertion>
        </text:changed-region>
        <text:changed-region text:id="ct37919888">
          <text:deletion>
            <office:change-info>
              <dc:creator>Antón Méixome</dc:creator>
              <dc:date>2009-05-08T21:54:00</dc:date>
            </office:change-info>
            <text:p text:style-name="P6"><text:span text:style-name="T7">c </text:span></text:p>
          </text:deletion>
        </text:changed-region>
        <text:changed-region text:id="ct3792934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9536">
          <text:deletion>
            <office:change-info>
              <dc:creator>Antón Méixome</dc:creator>
              <dc:date>2009-05-08T16:55:00</dc:date>
            </office:change-info>
            <text:p text:style-name="P6"><text:span text:style-name="T7">S</text:span></text:p>
          </text:deletion>
        </text:changed-region>
        <text:changed-region text:id="ct37939408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64315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40496">
          <text:deletion>
            <office:change-info>
              <dc:creator>Antón Méixome</dc:creator>
              <dc:date>2009-05-08T16:55:00</dc:date>
            </office:change-info>
            <text:p text:style-name="P6"><text:span text:style-name="T7">A Antón</text:span></text:p>
          </text:deletion>
        </text:changed-region>
        <text:changed-region text:id="ct37941504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41696">
          <text:deletion>
            <office:change-info>
              <dc:creator>Antón Méixome</dc:creator>
              <dc:date>2009-05-08T21:55:00</dc:date>
            </office:change-info>
            <text:p text:style-name="P6"><text:span text:style-name="T7">la </text:span></text:p>
          </text:deletion>
        </text:changed-region>
        <text:changed-region text:id="ct3794275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42944">
          <text:deletion>
            <office:change-info>
              <dc:creator>Antón Méixome</dc:creator>
              <dc:date>2009-05-08T16:55:00</dc:date>
            </office:change-info>
            <text:p text:style-name="P6"><text:span text:style-name="T7">Y Antón</text:span></text:p>
          </text:deletion>
        </text:changed-region>
        <text:changed-region text:id="ct37944176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44368">
          <text:deletion>
            <office:change-info>
              <dc:creator>Antón Méixome</dc:creator>
              <dc:date>2009-05-08T21:55:00</dc:date>
            </office:change-info>
            <text:p text:style-name="P6"><text:span text:style-name="T7">y </text:span></text:p>
          </text:deletion>
        </text:changed-region>
        <text:changed-region text:id="ct37945456">
          <text:insertion>
            <office:change-info>
              <dc:creator>Méixome</dc:creator>
              <dc:date>2009-05-08T16:55:00</dc:date>
            </office:change-info>
          </text:insertion>
        </text:changed-region>
        <text:changed-region text:id="ct37946688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4756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49024">
          <text:deletion>
            <office:change-info>
              <dc:creator>Antón Méixome</dc:creator>
              <dc:date>2009-05-08T16:55:00</dc:date>
            </office:change-info>
            <text:p text:style-name="P6"><text:span text:style-name="T7">C</text:span></text:p>
          </text:deletion>
        </text:changed-region>
        <text:changed-region text:id="ct37948624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48816">
          <text:deletion>
            <office:change-info>
              <dc:creator>Antón Méixome</dc:creator>
              <dc:date>2009-05-08T21:55:00</dc:date>
            </office:change-info>
            <text:p text:style-name="P6"><text:span text:style-name="T7">c </text:span></text:p>
          </text:deletion>
        </text:changed-region>
        <text:changed-region text:id="ct3794987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51232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5228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52480">
          <text:deletion>
            <office:change-info>
              <dc:creator>Antón Méixome</dc:creator>
              <dc:date>2009-05-08T16:55:00</dc:date>
            </office:change-info>
            <text:p text:style-name="P6"><text:span text:style-name="T7">S</text:span></text:p>
          </text:deletion>
        </text:changed-region>
        <text:changed-region text:id="ct37953536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5459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55824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56016">
          <text:deletion>
            <office:change-info>
              <dc:creator>Antón Méixome</dc:creator>
              <dc:date>2009-05-08T21:55:00</dc:date>
            </office:change-info>
            <text:p text:style-name="P6"><text:span text:style-name="T7">zos</text:span></text:p>
          </text:deletion>
        </text:changed-region>
        <text:changed-region text:id="ct3795707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57264">
          <text:deletion>
            <office:change-info>
              <dc:creator>Antón Méixome</dc:creator>
              <dc:date>2009-05-08T16:55:00</dc:date>
            </office:change-info>
            <text:p text:style-name="P6"><text:span text:style-name="T7">P</text:span></text:p>
          </text:deletion>
        </text:changed-region>
        <text:changed-region text:id="ct37958416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5968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59872">
          <text:deletion>
            <office:change-info>
              <dc:creator>Antón Méixome</dc:creator>
              <dc:date>2009-05-08T16:55:00</dc:date>
            </office:change-info>
            <text:p text:style-name="P6"><text:span text:style-name="T7">Y Antón</text:span></text:p>
          </text:deletion>
        </text:changed-region>
        <text:changed-region text:id="ct37960960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61152">
          <text:deletion>
            <office:change-info>
              <dc:creator>Antón Méixome</dc:creator>
              <dc:date>2009-05-08T21:55:00</dc:date>
            </office:change-info>
            <text:p text:style-name="P6"><text:span text:style-name="T7">y s</text:span></text:p>
          </text:deletion>
        </text:changed-region>
        <text:changed-region text:id="ct37962208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63312">
          <text:insertion>
            <office:change-info>
              <dc:creator>Méixome</dc:creator>
              <dc:date>2009-05-08T16:55:00</dc:date>
            </office:change-info>
          </text:insertion>
        </text:changed-region>
        <text:changed-region text:id="ct37964416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6540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65600">
          <text:deletion>
            <office:change-info>
              <dc:creator>Antón Méixome</dc:creator>
              <dc:date>2009-05-08T21:55:00</dc:date>
            </office:change-info>
            <text:p text:style-name="P6"><text:span text:style-name="T7">?</text:span></text:p>
          </text:deletion>
        </text:changed-region>
        <text:changed-region text:id="ct37966768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62012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33968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629712">
          <text:deletion>
            <office:change-info>
              <dc:creator>Antón Méixome</dc:creator>
              <dc:date>2009-05-08T21:55:00</dc:date>
            </office:change-info>
            <text:p text:style-name="P6"><text:span text:style-name="T8">?</text:span></text:p>
          </text:deletion>
        </text:changed-region>
        <text:changed-region text:id="ct3797606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67216">
          <text:insertion>
            <office:change-info>
              <dc:creator>Antón Méixome</dc:creator>
              <dc:date>2009-05-08T21:55:00</dc:date>
            </office:change-info>
          </text:insertion>
        </text:changed-region>
        <text:changed-region text:id="ct3795104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18736">
          <text:insertion>
            <office:change-info>
              <dc:creator>Antón Méixome</dc:creator>
              <dc:date>2009-05-08T21:56:00</dc:date>
            </office:change-info>
          </text:insertion>
        </text:changed-region>
        <text:changed-region text:id="ct37631856">
          <text:deletion>
            <office:change-info>
              <dc:creator>Antón Méixome</dc:creator>
              <dc:date>2009-05-08T21:56:00</dc:date>
            </office:change-info>
            <text:p text:style-name="P5">S</text:p>
          </text:deletion>
        </text:changed-region>
        <text:changed-region text:id="ct3761312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66960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37919104">
          <text:deletion>
            <office:change-info>
              <dc:creator>Antón Méixome</dc:creator>
              <dc:date>2009-05-08T16:55:00</dc:date>
            </office:change-info>
            <text:p text:style-name="P5">i</text:p>
          </text:deletion>
        </text:changed-region>
        <text:changed-region text:id="ct3795142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32160">
          <text:insertion>
            <office:change-info>
              <dc:creator>Antón Méixome</dc:creator>
              <dc:date>2009-05-08T21:56:00</dc:date>
            </office:change-info>
          </text:insertion>
        </text:changed-region>
        <text:changed-region text:id="ct37975808">
          <text:deletion>
            <office:change-info>
              <dc:creator>Antón Méixome</dc:creator>
              <dc:date>2009-05-08T21:56:00</dc:date>
            </office:change-info>
            <text:p text:style-name="P5">c</text:p>
          </text:deletion>
        </text:changed-region>
        <text:changed-region text:id="ct3797236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1248">
          <text:insertion>
            <office:change-info>
              <dc:creator>Antón Méixome</dc:creator>
              <dc:date>2009-05-08T21:56:00</dc:date>
            </office:change-info>
          </text:insertion>
        </text:changed-region>
        <text:changed-region text:id="ct37661344">
          <text:deletion>
            <office:change-info>
              <dc:creator>Antón Méixome</dc:creator>
              <dc:date>2009-05-08T16:55:00</dc:date>
            </office:change-info>
            <text:p text:style-name="P5">P</text:p>
          </text:deletion>
        </text:changed-region>
        <text:changed-region text:id="ct3759932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41232">
          <text:insertion>
            <office:change-info>
              <dc:creator>Antón Méixome</dc:creator>
              <dc:date>2009-05-08T21:58:00</dc:date>
            </office:change-info>
          </text:insertion>
        </text:changed-region>
        <text:changed-region text:id="ct37666672">
          <text:deletion>
            <office:change-info>
              <dc:creator>Antón Méixome</dc:creator>
              <dc:date>2009-05-08T21:58:00</dc:date>
            </office:change-info>
            <text:p text:style-name="P5">S</text:p>
          </text:deletion>
        </text:changed-region>
        <text:changed-region text:id="ct3796579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73392">
          <text:insertion>
            <office:change-info>
              <dc:creator>Antón Méixome</dc:creator>
              <dc:date>2009-05-08T22:00:00</dc:date>
            </office:change-info>
          </text:insertion>
        </text:changed-region>
        <text:changed-region text:id="ct37670816">
          <text:deletion>
            <office:change-info>
              <dc:creator>Antón Méixome</dc:creator>
              <dc:date>2009-05-08T22:00:00</dc:date>
            </office:change-info>
            <text:p text:style-name="P6"><text:span text:style-name="T7">O</text:span></text:p>
          </text:deletion>
        </text:changed-region>
        <text:changed-region text:id="ct37970256">
          <text:insertion>
            <office:change-info>
              <dc:creator>Antón Méixome</dc:creator>
              <dc:date>2009-05-08T22:00:00</dc:date>
            </office:change-info>
          </text:insertion>
        </text:changed-region>
        <text:changed-region text:id="ct3766774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883408">
          <text:deletion>
            <office:change-info>
              <dc:creator>Antón Méixome</dc:creator>
              <dc:date>2009-05-08T22:00:00</dc:date>
            </office:change-info>
            <text:p text:style-name="P5">O</text:p>
          </text:deletion>
        </text:changed-region>
        <text:changed-region text:id="ct37974192">
          <text:insertion>
            <office:change-info>
              <dc:creator>Antón Méixome</dc:creator>
              <dc:date>2009-05-08T22:00:00</dc:date>
            </office:change-info>
          </text:insertion>
        </text:changed-region>
        <text:changed-region text:id="ct3791929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22272">
          <text:deletion>
            <office:change-info>
              <dc:creator>Antón Méixome</dc:creator>
              <dc:date>2009-05-08T22:01:00</dc:date>
            </office:change-info>
            <text:p text:style-name="P5">l</text:p>
          </text:deletion>
        </text:changed-region>
        <text:changed-region text:id="ct3766051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70144">
          <text:insertion>
            <office:change-info>
              <dc:creator>Antón Méixome</dc:creator>
              <dc:date>2009-05-08T22:01:00</dc:date>
            </office:change-info>
          </text:insertion>
        </text:changed-region>
        <text:changed-region text:id="ct37916800">
          <text:deletion>
            <office:change-info>
              <dc:creator>Antón Méixome</dc:creator>
              <dc:date>2009-05-08T22:01:00</dc:date>
            </office:change-info>
            <text:p text:style-name="P6"><text:span text:style-name="T7">O</text:span></text:p>
          </text:deletion>
        </text:changed-region>
        <text:changed-region text:id="ct3791699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44086240">
          <text:insertion>
            <office:change-info>
              <dc:creator>desconocido</dc:creator>
              <dc:date>2009-05-12T23:43:00</dc:date>
            </office:change-info>
          </text:insertion>
        </text:changed-region>
        <text:changed-region text:id="ct44329232">
          <text:deletion>
            <office:change-info>
              <dc:creator>desconocido</dc:creator>
              <dc:date>2009-05-12T23:43:00</dc:date>
            </office:change-info>
            <text:p text:style-name="P6">c</text:p>
          </text:deletion>
        </text:changed-region>
        <text:changed-region text:id="ct4278436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55584">
          <text:deletion>
            <office:change-info>
              <dc:creator>Antón Méixome</dc:creator>
              <dc:date>2009-05-08T22:01:00</dc:date>
            </office:change-info>
            <text:p text:style-name="P5">S</text:p>
          </text:deletion>
        </text:changed-region>
        <text:changed-region text:id="ct37922624">
          <text:insertion>
            <office:change-info>
              <dc:creator>Antón Méixome</dc:creator>
              <dc:date>2009-05-08T22:01:00</dc:date>
            </office:change-info>
          </text:insertion>
        </text:changed-region>
        <text:changed-region text:id="ct3792008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71648">
          <text:insertion>
            <office:change-info>
              <dc:creator>Antón Méixome</dc:creator>
              <dc:date>2009-05-08T22:01:00</dc:date>
            </office:change-info>
          </text:insertion>
        </text:changed-region>
        <text:changed-region text:id="ct37968304">
          <text:deletion>
            <office:change-info>
              <dc:creator>Antón Méixome</dc:creator>
              <dc:date>2009-05-08T22:01:00</dc:date>
            </office:change-info>
            <text:p text:style-name="P5">fornecedor</text:p>
          </text:deletion>
        </text:changed-region>
        <text:changed-region text:id="ct3796288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68688">
          <text:deletion>
            <office:change-info>
              <dc:creator>Antón Méixome</dc:creator>
              <dc:date>2009-05-08T22:01:00</dc:date>
            </office:change-info>
            <text:p text:style-name="P5">e</text:p>
          </text:deletion>
        </text:changed-region>
        <text:changed-region text:id="ct3796307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68496">
          <text:deletion>
            <office:change-info>
              <dc:creator>Antón Méixome</dc:creator>
              <dc:date>2009-05-08T22:01:00</dc:date>
            </office:change-info>
            <text:p text:style-name="P5">ue</text:p>
          </text:deletion>
        </text:changed-region>
        <text:changed-region text:id="ct37673696">
          <text:insertion>
            <office:change-info>
              <dc:creator>Antón Méixome</dc:creator>
              <dc:date>2009-05-08T22:01:00</dc:date>
            </office:change-info>
          </text:insertion>
        </text:changed-region>
        <text:changed-region text:id="ct3792027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45648">
          <text:insertion>
            <office:change-info>
              <dc:creator>Antón Méixome</dc:creator>
              <dc:date>2009-05-08T22:01:00</dc:date>
            </office:change-info>
          </text:insertion>
        </text:changed-region>
        <text:changed-region text:id="ct37945840">
          <text:deletion>
            <office:change-info>
              <dc:creator>Antón Méixome</dc:creator>
              <dc:date>2009-05-08T22:01:00</dc:date>
            </office:change-info>
            <text:p text:style-name="P5">S</text:p>
          </text:deletion>
        </text:changed-region>
        <text:changed-region text:id="ct3796240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62592">
          <text:insertion>
            <office:change-info>
              <dc:creator>Antón Méixome</dc:creator>
              <dc:date>2009-05-08T22:01:00</dc:date>
            </office:change-info>
          </text:insertion>
        </text:changed-region>
        <text:changed-region text:id="ct37676064">
          <text:deletion>
            <office:change-info>
              <dc:creator>Antón Méixome</dc:creator>
              <dc:date>2009-05-08T22:01:00</dc:date>
            </office:change-info>
            <text:p text:style-name="P5">x</text:p>
          </text:deletion>
        </text:changed-region>
        <text:changed-region text:id="ct3796350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63696">
          <text:insertion>
            <office:change-info>
              <dc:creator>Antón Méixome</dc:creator>
              <dc:date>2009-05-08T22:01:00</dc:date>
            </office:change-info>
          </text:insertion>
        </text:changed-region>
        <text:changed-region text:id="ct3792908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60544">
          <text:insertion>
            <office:change-info>
              <dc:creator>Antón Méixome</dc:creator>
              <dc:date>2009-05-08T22:01:00</dc:date>
            </office:change-info>
          </text:insertion>
        </text:changed-region>
        <text:changed-region text:id="ct37981728">
          <text:deletion>
            <office:change-info>
              <dc:creator>Antón Méixome</dc:creator>
              <dc:date>2009-05-08T22:01:00</dc:date>
            </office:change-info>
            <text:p text:style-name="P5">S</text:p>
          </text:deletion>
        </text:changed-region>
        <text:changed-region text:id="ct3793908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47136">
          <text:insertion>
            <office:change-info>
              <dc:creator>Antón Méixome</dc:creator>
              <dc:date>2009-05-08T22:12:00</dc:date>
            </office:change-info>
          </text:insertion>
        </text:changed-region>
        <text:changed-region text:id="ct37947328">
          <text:deletion>
            <office:change-info>
              <dc:creator>Antón Méixome</dc:creator>
              <dc:date>2009-05-08T22:12:00</dc:date>
            </office:change-info>
            <text:p text:style-name="P7"><text:span text:style-name="T9">S</text:span></text:p>
          </text:deletion>
        </text:changed-region>
        <text:changed-region text:id="ct3799451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43392">
          <text:insertion>
            <office:change-info>
              <dc:creator>Antón Méixome</dc:creator>
              <dc:date>2009-05-08T16:56:00</dc:date>
            </office:change-info>
          </text:insertion>
        </text:changed-region>
        <text:changed-region text:id="ct37680240">
          <text:deletion>
            <office:change-info>
              <dc:creator>Antón Méixome</dc:creator>
              <dc:date>2009-05-08T16:56:00</dc:date>
            </office:change-info>
            <text:p text:style-name="P7"><text:span text:style-name="T9">que el</text:span></text:p>
          </text:deletion>
        </text:changed-region>
        <text:changed-region text:id="ct3767350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67360">
          <text:deletion>
            <office:change-info>
              <dc:creator>Antón Méixome</dc:creator>
              <dc:date>2009-05-08T22:02:00</dc:date>
            </office:change-info>
            <text:p text:style-name="P5">S</text:p>
          </text:deletion>
        </text:changed-region>
        <text:changed-region text:id="ct37658464">
          <text:insertion>
            <office:change-info>
              <dc:creator>Antón Méixome</dc:creator>
              <dc:date>2009-05-08T22:02:00</dc:date>
            </office:change-info>
          </text:insertion>
        </text:changed-region>
        <text:changed-region text:id="ct3765641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38592">
          <text:insertion>
            <office:change-info>
              <dc:creator>Antón Méixome</dc:creator>
              <dc:date>2009-05-08T22:02:00</dc:date>
            </office:change-info>
          </text:insertion>
        </text:changed-region>
        <text:changed-region text:id="ct37647200">
          <text:deletion>
            <office:change-info>
              <dc:creator>Antón Méixome</dc:creator>
              <dc:date>2009-05-08T22:02:00</dc:date>
            </office:change-info>
            <text:p text:style-name="P5">donado </text:p>
          </text:deletion>
        </text:changed-region>
        <text:changed-region text:id="ct37636208">
          <text:insertion>
            <office:change-info>
              <dc:creator>Antón Méixome</dc:creator>
              <dc:date>2009-05-08T22:02:00</dc:date>
            </office:change-info>
          </text:insertion>
        </text:changed-region>
        <text:changed-region text:id="ct3767430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72992">
          <text:insertion>
            <office:change-info>
              <dc:creator>Antón Méixome</dc:creator>
              <dc:date>2009-05-08T22:02:00</dc:date>
            </office:change-info>
          </text:insertion>
        </text:changed-region>
        <text:changed-region text:id="ct37671952">
          <text:deletion>
            <office:change-info>
              <dc:creator>Antón Méixome</dc:creator>
              <dc:date>2009-05-08T22:02:00</dc:date>
            </office:change-info>
            <text:p text:style-name="P5">S</text:p>
          </text:deletion>
        </text:changed-region>
        <text:changed-region text:id="ct3766395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37408">
          <text:deletion>
            <office:change-info>
              <dc:creator>Antón Méixome</dc:creator>
              <dc:date>2009-05-08T22:02:00</dc:date>
            </office:change-info>
            <text:p text:style-name="P5">S</text:p>
          </text:deletion>
        </text:changed-region>
        <text:changed-region text:id="ct37686064">
          <text:insertion>
            <office:change-info>
              <dc:creator>Antón Méixome</dc:creator>
              <dc:date>2009-05-08T22:02:00</dc:date>
            </office:change-info>
          </text:insertion>
        </text:changed-region>
        <text:changed-region text:id="ct3764539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525136">
          <text:insertion>
            <office:change-info>
              <dc:creator>Antón Méixome</dc:creator>
              <dc:date>2009-05-08T22:02:00</dc:date>
            </office:change-info>
          </text:insertion>
        </text:changed-region>
        <text:changed-region text:id="ct37547184">
          <text:deletion>
            <office:change-info>
              <dc:creator>Antón Méixome</dc:creator>
              <dc:date>2009-05-08T22:02:00</dc:date>
            </office:change-info>
            <text:p text:style-name="P5">A</text:p>
          </text:deletion>
        </text:changed-region>
        <text:changed-region text:id="ct3767500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507728">
          <text:insertion>
            <office:change-info>
              <dc:creator>Antón Méixome</dc:creator>
              <dc:date>2009-05-08T22:02:00</dc:date>
            </office:change-info>
          </text:insertion>
        </text:changed-region>
        <text:changed-region text:id="ct37689776">
          <text:deletion>
            <office:change-info>
              <dc:creator>Antón Méixome</dc:creator>
              <dc:date>2009-05-08T22:02:00</dc:date>
            </office:change-info>
            <text:p text:style-name="P5">e</text:p>
          </text:deletion>
        </text:changed-region>
        <text:changed-region text:id="ct37676560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43744">
          <text:insertion>
            <office:change-info>
              <dc:creator>Antón Méixome</dc:creator>
              <dc:date>2009-05-08T22:02:00</dc:date>
            </office:change-info>
          </text:insertion>
        </text:changed-region>
        <text:changed-region text:id="ct3763883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38144">
          <text:deletion>
            <office:change-info>
              <dc:creator>Antón Méixome</dc:creator>
              <dc:date>2009-05-08T22:02:00</dc:date>
            </office:change-info>
            <text:p text:style-name="P5">u</text:p>
          </text:deletion>
        </text:changed-region>
        <text:changed-region text:id="ct37680592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557376">
          <text:insertion>
            <office:change-info>
              <dc:creator>Antón Méixome</dc:creator>
              <dc:date>2009-05-08T16:57:00</dc:date>
            </office:change-info>
          </text:insertion>
        </text:changed-region>
        <text:changed-region text:id="ct3769356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28464">
          <text:insertion>
            <office:change-info>
              <dc:creator>Antón Méixome</dc:creator>
              <dc:date>2009-05-08T22:03:00</dc:date>
            </office:change-info>
          </text:insertion>
        </text:changed-region>
        <text:changed-region text:id="ct37664656">
          <text:deletion>
            <office:change-info>
              <dc:creator>Antón Méixome</dc:creator>
              <dc:date>2009-05-08T16:57:00</dc:date>
            </office:change-info>
            <text:p text:style-name="P6"><text:span text:style-name="T7">P</text:span></text:p>
          </text:deletion>
        </text:changed-region>
        <text:changed-region text:id="ct3764980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94704">
          <text:insertion>
            <office:change-info>
              <dc:creator>Antón Méixome</dc:creator>
              <dc:date>2009-05-08T16:57:00</dc:date>
            </office:change-info>
          </text:insertion>
        </text:changed-region>
        <text:changed-region text:id="ct37666304">
          <text:deletion>
            <office:change-info>
              <dc:creator>Antón Méixome</dc:creator>
              <dc:date>2009-05-08T16:57:00</dc:date>
            </office:change-info>
            <text:p text:style-name="P6">,</text:p>
          </text:deletion>
        </text:changed-region>
        <text:changed-region text:id="ct3797521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96880">
          <text:insertion>
            <office:change-info>
              <dc:creator>Antón Méixome</dc:creator>
              <dc:date>2009-05-08T16:57:00</dc:date>
            </office:change-info>
          </text:insertion>
        </text:changed-region>
        <text:changed-region text:id="ct37695184">
          <text:deletion>
            <office:change-info>
              <dc:creator>Antón Méixome</dc:creator>
              <dc:date>2009-05-08T16:57:00</dc:date>
            </office:change-info>
            <text:p text:style-name="P5">irlo</text:p>
          </text:deletion>
        </text:changed-region>
        <text:changed-region text:id="ct3799425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963984">
          <text:insertion>
            <office:change-info>
              <dc:creator>Antón Méixome</dc:creator>
              <dc:date>2009-05-08T16:58:00</dc:date>
            </office:change-info>
          </text:insertion>
        </text:changed-region>
        <text:changed-region text:id="ct3766001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555408">
          <text:deletion>
            <office:change-info>
              <dc:creator>Antón Méixome</dc:creator>
              <dc:date>2009-05-08T16:58:00</dc:date>
            </office:change-info>
            <text:p text:style-name="P5">a Antón</text:p>
          </text:deletion>
        </text:changed-region>
        <text:changed-region text:id="ct37635776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51392">
          <text:deletion>
            <office:change-info>
              <dc:creator>Antón Méixome</dc:creator>
              <dc:date>2009-05-08T22:03:00</dc:date>
            </office:change-info>
            <text:p text:style-name="P5">e l</text:p>
          </text:deletion>
        </text:changed-region>
        <text:changed-region text:id="ct37651584">
          <text:insertion>
            <office:change-info>
              <dc:creator>Antón Méixome</dc:creator>
              <dc:date>2009-05-08T22:03:00</dc:date>
            </office:change-info>
          </text:insertion>
        </text:changed-region>
        <text:changed-region text:id="ct37698096">
          <text:deletion>
            <office:change-info>
              <dc:creator>Antón Méixome</dc:creator>
              <dc:date>2009-05-08T22:03:00</dc:date>
            </office:change-info>
            <text:p text:style-name="P5">o</text:p>
          </text:deletion>
        </text:changed-region>
        <text:changed-region text:id="ct3796006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99696">
          <text:insertion>
            <office:change-info>
              <dc:creator>Méixome</dc:creator>
              <dc:date>2009-05-08T16:58:00</dc:date>
            </office:change-info>
          </text:insertion>
        </text:changed-region>
        <text:changed-region text:id="ct37960256">
          <text:deletion>
            <office:change-info>
              <dc:creator>Antón Méixome</dc:creator>
              <dc:date>2009-05-08T16:58:00</dc:date>
            </office:change-info>
            <text:p text:style-name="P5">y Por</text:p>
          </text:deletion>
        </text:changed-region>
        <text:changed-region text:id="ct3793702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652768">
          <text:insertion>
            <office:change-info>
              <dc:creator>Antón Méixome</dc:creator>
              <dc:date>2009-05-08T22:03:00</dc:date>
            </office:change-info>
          </text:insertion>
        </text:changed-region>
        <text:changed-region text:id="ct37951824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7704544">
          <text:insertion>
            <office:change-info>
              <dc:creator>Antón Méixome</dc:creator>
              <dc:date>2009-05-08T22:03:00</dc:date>
            </office:change-info>
          </text:insertion>
        </text:changed-region>
        <text:changed-region text:id="ct36401648">
          <text:format-change>
            <office:change-info>
              <dc:creator>Antón Méixome</dc:creator>
              <dc:date>2009-05-08T22:06:00</dc:date>
            </office:change-info>
          </text:format-change>
        </text:changed-region>
        <text:changed-region text:id="ct38004368">
          <text:insertion>
            <office:change-info>
              <dc:creator>Antón Méixome</dc:creator>
              <dc:date>2009-05-08T22:04:00</dc:date>
            </office:change-info>
          </text:insertion>
        </text:changed-region>
        <text:changed-region text:id="ct36407312">
          <text:deletion>
            <office:change-info>
              <dc:creator>Antón Méixome</dc:creator>
              <dc:date>2009-05-08T22:04:00</dc:date>
            </office:change-info>
            <text:p text:style-name="P8"><text:a xlink:type="simple" xlink:href="http://istononvai.org/sinaturas" office:target-frame-name="_blank" xlink:show="new"><text:span text:style-name="T10">f</text:span></text:a><text:a xlink:type="simple" xlink:href="http://istononvai.org/sinaturas" office:target-frame-name="_blank" xlink:show="new"><text:span text:style-name="T10">i</text:span></text:a><text:a xlink:type="simple" xlink:href="http://istononvai.org/sinaturas" office:target-frame-name="_blank" xlink:show="new"><text:span text:style-name="T10">r</text:span></text:a><text:a xlink:type="simple" xlink:href="http://istononvai.org/sinaturas" office:target-frame-name="_blank" xlink:show="new"><text:span text:style-name="T10">m</text:span></text:a><text:a xlink:type="simple" xlink:href="http://istononvai.org/sinaturas" office:target-frame-name="_blank" xlink:show="new"><text:span text:style-name="T10">a</text:span></text:a><text:a xlink:type="simple" xlink:href="http://istononvai.org/sinaturas" office:target-frame-name="_blank" xlink:show="new"><text:span text:style-name="T10">s</text:span></text:a></text:p>
          </text:dele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change-start text:change-id="ct37869664"/>Por <text:change-end text:change-id="ct37869664"/><text:change text:change-id="ct37870496"/><text:change-start text:change-id="ct37870864"/>l<text:change-end text:change-id="ct37870864"/><text:change-start text:change-id="ct37872096"/>a Ética en la Enseñanza</text:p>
      <text:p text:style-name="P17">A favor de tecnologías y conocimientos libres</text:p>
      <text:p text:style-name="P16">Introducción</text:p>
      <text:p text:style-name="P2"><text:span text:style-name="T3">El trabajo de las gentes que promueven el </text:span><text:change-end text:change-id="ct37872096"/><text:change text:change-id="ct37872288"/><text:change-start text:change-id="ct37873520"/><text:span text:style-name="T3">s</text:span><text:change-end text:change-id="ct37873520"/><text:change-start text:change-id="ct37874752"/><text:span text:style-name="T3">oftware </text:span><text:change-end text:change-id="ct37874752"/><text:change text:change-id="ct37874944"/><text:change-start text:change-id="ct37876176"/><text:span text:style-name="T3">l</text:span><text:change-end text:change-id="ct37876176"/><text:change-start text:change-id="ct37877344"/><text:span text:style-name="T3">ibre (en adelante SwL) desempeña un papel crucial en la preservación de las libertades esenciales </text:span><text:change-end text:change-id="ct37877344"/><text:change-start text:change-id="ct37878480"/><text:span text:style-name="T3">e</text:span><text:change-end text:change-id="ct37878480"/><text:change-start text:change-id="ct37879712"/><text:span text:style-name="T3">n</text:span><text:change-end text:change-id="ct37879712"/><text:change-start text:change-id="ct37881248"/><text:span text:style-name="T3"> </text:span><text:change-end text:change-id="ct37881248"/><text:change-start text:change-id="ct37882480"/><text:span text:style-name="T3">el</text:span><text:change-end text:change-id="ct37882480"/><text:change text:change-id="ct37882672"/><text:change-start text:change-id="ct37884080"/><text:span text:style-name="T3"> presente </text:span><text:change-end text:change-id="ct37884080"/><text:change-start text:change-id="ct37885328"/><text:span text:style-name="T3">entorno</text:span><text:change-end text:change-id="ct37885328"/><text:change text:change-id="ct37885984"/><text:change text:change-id="ct37885792"/><text:change-start text:change-id="ct37887216"/><text:span text:style-name="T3">,</text:span><text:change-end text:change-id="ct37887216"/><text:change text:change-id="ct37887408"/><text:change-start text:change-id="ct37890128"/><text:span text:style-name="T3"> digital, tanto en </text:span><text:change-end text:change-id="ct37890128"/><text:change text:change-id="ct37888832"/><text:change-start text:change-id="ct37888496"/><text:span text:style-name="T3">l</text:span><text:change-end text:change-id="ct37888496"/><text:change-start text:change-id="ct37891360"/><text:span text:style-name="T3">o</text:span><text:change-end text:change-id="ct37891360"/><text:change-start text:change-id="ct37892896"/><text:span text:style-name="T3"> que </text:span><text:change-end text:change-id="ct37892896"/><text:change-start text:change-id="ct37893952"/><text:span text:style-name="T3">atañe </text:span><text:change-end text:change-id="ct37893952"/><text:change text:change-id="ct37894144"/><text:change-start text:change-id="ct37895376"/><text:span text:style-name="T3">a los valores éticos de la compartición del conocimiento como en la superación de la </text:span><text:change-end text:change-id="ct37895376"/><text:change text:change-id="ct37895568"/><text:change-start text:change-id="ct37896880"/><text:span text:style-name="T3">“</text:span><text:change-end text:change-id="ct37896880"/><text:change-start text:change-id="ct37897936"/><text:span text:style-name="T4">b</text:span><text:change-end text:change-id="ct37897936"/><text:change text:change-id="ct37898128"/><text:change-start text:change-id="ct37896384"/><text:span text:style-name="T4">recha </text:span><text:change-end text:change-id="ct37896384"/><text:change text:change-id="ct37899728"/><text:change-start text:change-id="ct37900992"/><text:span text:style-name="T4">digital</text:span><text:change-end text:change-id="ct37900992"/><text:change text:change-id="ct37901184"/><text:change-start text:change-id="ct37902272"/><text:span text:style-name="T4">”</text:span><text:change-end text:change-id="ct37902272"/><text:change-start text:change-id="ct37900784"/><text:span text:style-name="T3"> gracias al empleo de tecnologías libres con las que es posible eliminarlas. Constituye también una oportunidad para nuestra independencia</text:span><text:change-end text:change-id="ct37900784"/> tecnológica y nuestra competitividad en el mundo.</text:p>
      <text:p text:style-name="P3"><text:change-start text:change-id="ct37869344"/>Difundir el SwL en la enseñanza primaria es impregnar<text:change-end text:change-id="ct37869344"/><text:change text:change-id="ct37871440"/><text:change-start text:change-id="ct37896624"/> valores éticos de incuestionable valía pues el SwL es un bien común, <text:span text:style-name="T21">hecho por la humanidad y para la humanidad</text:span>. Además<text:change-end text:change-id="ct37896624"/><text:change-start text:change-id="ct37885520"/>,<text:change-end text:change-id="ct37885520"/><text:change-start text:change-id="ct29319488"/> se eliminan dependencias tecnológicas con empresas foráneas que, de comenzar en la enseñanza primaria, han <text:change-end text:change-id="ct29319488"/><text:change-start text:change-id="ct37902464"/>de <text:change-end text:change-id="ct37902464"/><text:change-start text:change-id="ct37877536"/>perdurar al largo de la vida de nuestro alumnado en las siguientes etapas. </text:p>
      <text:p text:style-name="P4">Valiéndonos de aplica<text:change-end text:change-id="ct37877536"/><text:change-start text:change-id="ct37870112"/>ciones<text:change-end text:change-id="ct37870112"/><text:change text:change-id="ct37880800"/><text:change-start text:change-id="ct37876368"/> libres para educar, estamos <text:change-end text:change-id="ct37876368"/><text:change text:change-id="ct37871056"/><text:change-start text:change-id="ct37886176"/>destaca<text:change-end text:change-id="ct37886176"/><text:change-start text:change-id="ct37876560"/>ndo<text:change-end text:change-id="ct37876560"/><text:change text:change-id="ct37583904"/><text:change-start text:change-id="ct37882864"/> la idea de un conocimiento compartido, de un gran trabajo en equipo, de la posibilidad de generar auténtica riqueza. Formaremos así a ciudadanos cooperativos más que competitivos, y extenderemos el concepto <text:change-end text:change-id="ct37882864"/><text:change text:change-id="ct37897728"/><text:change-start text:change-id="ct37897536"/>a otras esferas (social, política, sanitaria, etc...). </text:p>
      <text:p text:style-name="P5">De hecho usted, Sr. <text:change-end text:change-id="ct37897536"/><text:change-start text:change-id="ct37584368"/>P<text:change-end text:change-id="ct37584368"/><text:change text:change-id="ct37883056"/><text:change-start text:change-id="ct37889024"/>residente del <text:change-end text:change-id="ct37889024"/><text:change-start text:change-id="ct37889216"/>G<text:change-end text:change-id="ct37889216"/><text:change text:change-id="ct37897072"/><text:change-start text:change-id="ct37897264"/>ob<text:change-end text:change-id="ct37897264"/><text:change-start text:change-id="ct37586528"/>i<text:change-end text:change-id="ct37586528"/><text:change-start text:change-id="ct37884896"/>erno de España, prometió <text:change-end text:change-id="ct37884896"/><text:change text:change-id="ct37885088"/><text:change-start text:change-id="ct37899360"/>”<text:change-end text:change-id="ct37899360"/><text:change-start text:change-id="ct37892544"/><text:span text:style-name="T5">Impulsar la</text:span><text:change-end text:change-id="ct37892544"/><text:change text:change-id="ct37876832"/><text:change-start text:change-id="ct37900464"/><text:span text:style-name="T5"> </text:span><text:span text:style-name="T6">implantación de software libre</text:span><text:span text:style-name="T5"> de código abierto en </text:span><text:change-end text:change-id="ct37900464"/><text:change text:change-id="ct37884272"/><text:change-start text:change-id="ct37878672"/><text:span text:style-name="T5">e</text:span><text:change-end text:change-id="ct37878672"/><text:change-start text:change-id="ct37890320"/><text:span text:style-name="T5">l </text:span><text:span text:style-name="T6">sistema educativo</text:span><text:change-end text:change-id="ct37890320"/><text:change-start text:change-id="ct37881872"/><text:span text:style-name="T6">”</text:span><text:change-end text:change-id="ct37881872"/><text:change text:change-id="ct37882064"/><text:change-start text:change-id="ct37879904"/> así como <text:change-end text:change-id="ct37879904"/><text:change text:change-id="ct37888032"/><text:change-start text:change-id="ct37880528"/>”<text:change-end text:change-id="ct37880528"/><text:change-start text:change-id="ct37889488"/><text:span text:style-name="T5">Impulsar un amplio programa para elaborar, recopilar y difundir materiales curriculares y de apoyo </text:span><text:span text:style-name="T6">al profesorado en soporte informático y software libre</text:span><text:change-end text:change-id="ct37889488"/><text:change-start text:change-id="ct37875968"/><text:span text:style-name="T6">”</text:span><text:change-end text:change-id="ct37875968"/><text:change text:change-id="ct37874144"/><text:change-start text:change-id="ct37565568"/> en el programa electoral del PSOE ya en el año 2004<text:note text:id="ftn1" text:note-class="footnote"><text:note-citation>1</text:note-citation><text:note-body><text:p text:style-name="Footnote"><text:a xlink:type="simple" xlink:href="http://www.psoe.es/download.do?id=37214"><text:span text:style-name="Citation"><text:span text:style-name="T20">Programa político del PSOE del año 2004</text:span></text:span></text:a><text:span text:style-name="Citation"><text:span text:style-name="T20">.</text:span></text:span></text:p></text:note-body></text:note>. Tal promesa electoral se p<text:change-end text:change-id="ct37565568"/><text:change text:change-id="ct37875488"/><text:change-start text:change-id="ct37561744"/>ue<text:change-end text:change-id="ct37561744"/><text:change-start text:change-id="ct37592464"/>de encontrar también <text:change-end text:change-id="ct37592464"/><text:change-start text:change-id="ct37124160"/>e<text:change-end text:change-id="ct37124160"/><text:change-start text:change-id="ct37880992"/>n<text:change-end text:change-id="ct37880992"/><text:change-start text:change-id="ct37600112"/> l<text:change-end text:change-id="ct37600112"/><text:change-start text:change-id="ct37582288"/>os demás partidos políticos. Muchos de est<text:change-end text:change-id="ct37582288"/><text:change text:change-id="ct37580448"/><text:change-start text:change-id="ct37572256"/>o<text:change-end text:change-id="ct37572256"/><text:change-start text:change-id="ct37602784"/>s están <text:change-end text:change-id="ct37602784"/><text:change text:change-id="ct37907984"/><text:change-start text:change-id="ct37564912"/>pon<text:change-end text:change-id="ct37564912"/><text:change-start text:change-id="ct37606544"/>iendo<text:change-end text:change-id="ct37606544"/><text:change text:change-id="ct37605744"/><text:change-start text:change-id="ct37599024"/> <text:change-end text:change-id="ct37599024"/><text:change-start text:change-id="ct37605232"/>en cumplimiento tales promesas con abundantes casos de éxito. Entre ellos<text:change-end text:change-id="ct37605232"/><text:change-start text:change-id="ct37603136"/>,<text:change-end text:change-id="ct37603136"/><text:change-start text:change-id="ct37576656"/> cabe señalar las comunidades autónomas de Extremadura y Andalucía (ambas gobernadas po<text:change-end text:change-id="ct37576656"/><text:change-start text:change-id="ct37604704"/>r <text:change-end text:change-id="ct37604704"/><text:change text:change-id="ct37604288"/><text:change-start text:change-id="ct37608192"/>el<text:change-end text:change-id="ct37608192"/><text:change text:change-id="ct37881440"/><text:change-start text:change-id="ct37881632"/> PSOE), Valencia (gobernada po<text:change-end text:change-id="ct37881632"/><text:change-start text:change-id="ct37608640"/>r <text:change-end text:change-id="ct37608640"/><text:change text:change-id="ct37606784"/><text:change-start text:change-id="ct37607088"/>el<text:change-end text:change-id="ct37607088"/><text:change text:change-id="ct37608848"/><text:change-start text:change-id="ct37888224"/> PP), los varios ayuntamientos y diputaciones provinciales de todos los colores políticos o gobiernos de países.</text:p>
      <text:p text:style-name="P6"><text:span text:style-name="T7">Por diversos medios de comunicación se sabe de la plausible medida que procura la </text:span><text:soft-page-break/><text:span text:style-name="T7">necesaria digitalización del alumnado de enseñanza primaria. Quien</text:span><text:change-end text:change-id="ct37888224"/><text:change-start text:change-id="ct43913360"/><text:span text:style-name="T7">es</text:span><text:change-end text:change-id="ct43913360"/><text:change-start text:change-id="ct43957312"/><text:span text:style-name="T7"> firmamos este documento entendemos que tal medida sólo es posible s</text:span><text:change-end text:change-id="ct43957312"/><text:change-start text:change-id="ct37562000"/><text:span text:style-name="T7">i</text:span><text:change-end text:change-id="ct37562000"/><text:change text:change-id="ct37610352"/><text:change-start text:change-id="ct37886848"/><text:span text:style-name="T7"> </text:span><text:change-end text:change-id="ct37886848"/><text:change text:change-id="ct44231568"/><text:change-start text:change-id="ct37877872"/><text:span text:style-name="T7">para eso</text:span><text:change-end text:change-id="ct37877872"/><text:change text:change-id="ct37874368"/><text:change-start text:change-id="ct37874560"/><text:span text:style-name="T7"> se</text:span><text:change-end text:change-id="ct37874560"/><text:change-start text:change-id="ct37878864"/><text:span text:style-name="T7"> emp</text:span><text:change-end text:change-id="ct37878864"/><text:change-start text:change-id="ct37889936"/><text:span text:style-name="T7">lea</text:span><text:change-end text:change-id="ct37889936"/><text:change text:change-id="ct37873712"/><text:change text:change-id="ct37879056"/><text:change-start text:change-id="ct37873904"/><text:span text:style-name="T7"> exclusivamente SwL. </text:span></text:p>
      <text:p text:style-name="P16">Ampliación</text:p>
      <text:p text:style-name="P5">S<text:change-end text:change-id="ct37873904"/><text:change text:change-id="ct37891920"/><text:change-start text:change-id="ct37886560"/>i<text:change-end text:change-id="ct37886560"/><text:change-start text:change-id="ct37579056"/> lo señalado en algunos medios de comunicación consultados<text:note text:id="ftn2" text:note-class="footnote"><text:note-citation>2</text:note-citation><text:note-body><text:p text:style-name="Footnote">Uno de los cuales p<text:change text:change-id="ct37571600"/><text:change-start text:change-id="ct37123904"/>ue<text:change-end text:change-id="ct37123904"/>de ser este<text:change-start text:change-id="ct37889680"/>,<text:change-end text:change-id="ct37889680"/> del periódico <text:change text:change-id="ct37899920"/><text:change-start text:change-id="ct37584720"/>E<text:change-end text:change-id="ct37584720"/>l País titulado <text:change text:change-id="ct37891552"/><text:change-start text:change-id="ct37884512"/>”<text:change-end text:change-id="ct37884512"/><text:a xlink:type="simple" xlink:href="http://www.elpais.com/articulo/sociedad/Zapatero/lanza/digitalizacion/sistema/educativo/elpepusoc/20090430elpepusoc_10/Tes">Zapatero se lanza la lana digitalización de él sistema educativo</text:a><text:change-start text:change-id="ct37595696"/><text:a xlink:type="simple" xlink:href="http://www.elpais.com/articulo/sociedad/Zapatero/lanza/digitalizacion/sistema/educativo/elpepusoc/20090430elpepusoc_10/Tes">"</text:a><text:change-end text:change-id="ct37595696"/><text:change text:change-id="ct37870304"/></text:p></text:note-body></text:note> están en el cierto, usted, Sr. <text:change-end text:change-id="ct37579056"/><text:change-start text:change-id="ct37609040"/>P<text:change-end text:change-id="ct37609040"/><text:change text:change-id="ct37595952"/><text:change-start text:change-id="ct37588352"/>residente, estará a punto de cometer una serie de errores de gravísima índole:</text:p>
      <text:list text:style-name="L1">
        <text:list-item>
          <text:p text:style-name="P23"><text:span text:style-name="T7">La enseñanza del futuro, la </text:span><text:change-end text:change-id="ct37588352"/><text:change text:change-id="ct37589408"/><text:change-start text:change-id="ct37589104"/><text:span text:style-name="T7">“</text:span><text:change-end text:change-id="ct37589104"/><text:change-start text:change-id="ct37614432"/><text:span text:style-name="T8">escuela 2.0</text:span><text:change-end text:change-id="ct37614432"/><text:change-start text:change-id="ct37619824"/><text:span text:style-name="T8">”</text:span><text:change-end text:change-id="ct37619824"/><text:change text:change-id="ct37506048"/><text:change-start text:change-id="ct37910624"/><text:span text:style-name="T7"> no se consigue con soluciones tecnológicas privativas que generan dependencia tecnológica y fueron creadas por empresas </text:span><text:change-end text:change-id="ct37910624"/><text:change-start text:change-id="ct37910816"/><text:span text:style-name="T7">foráneas</text:span><text:change-end text:change-id="ct37910816"/><text:change text:change-id="ct37899008"/><text:change-start text:change-id="ct37918288"/><text:span text:style-name="T7"> acreedoras de s</text:span><text:change-end text:change-id="ct37918288"/><text:change text:change-id="ct37911408"/><text:change-start text:change-id="ct37916608"/><text:span text:style-name="T7">enten</text:span><text:change-end text:change-id="ct37916608"/><text:change-start text:change-id="ct37919504"/><text:span text:style-name="T7">cia</text:span><text:change-end text:change-id="ct37919504"/><text:change text:change-id="ct37919696"/><text:change text:change-id="ct37618048"/><text:change-start text:change-id="ct37921056"/><text:span text:style-name="T7">s firmes por múltiples causas en tribunales de todo el mundo, entre ellos lo</text:span><text:change-end text:change-id="ct37921056"/><text:change-start text:change-id="ct37922432"/><text:span text:style-name="T7">s</text:span><text:change-end text:change-id="ct37922432"/><text:change-start text:change-id="ct37923648"/><text:span text:style-name="T7"> de nuestra </text:span><text:change-end text:change-id="ct37923648"/><text:change-start text:change-id="ct37924864"/><text:span text:style-name="T7">C</text:span><text:change-end text:change-id="ct37924864"/><text:change text:change-id="ct37925056"/><text:change-start text:change-id="ct37926288"/><text:span text:style-name="T7">omun</text:span><text:change-end text:change-id="ct37926288"/><text:change-start text:change-id="ct37927344"/><text:span text:style-name="T7">i</text:span><text:change-end text:change-id="ct37927344"/><text:change-start text:change-id="ct37590288"/><text:span text:style-name="T7">dad</text:span><text:change-end text:change-id="ct37590288"/><text:change text:change-id="ct37928896"/><text:change-start text:change-id="ct37616160"/><text:span text:style-name="T7">, la europea. Tal es el caso de Microsoft Corporation</text:span><text:span text:style-name="T22">®</text:span><text:span text:style-name="T7">.</text:span></text:p>
        </text:list-item>
        <text:list-item>
          <text:p text:style-name="P23"><text:span text:style-name="T7">Apostar por software como </text:span><text:change-end text:change-id="ct37616160"/><text:change-start text:change-id="ct37609968"/><text:span text:style-name="T7">e</text:span><text:change-end text:change-id="ct37609968"/><text:change-start text:change-id="ct37918016"/><text:span text:style-name="T7">l</text:span><text:change-end text:change-id="ct37918016"/><text:change text:change-id="ct37911152"/><text:change-start text:change-id="ct37920816"/><text:span text:style-name="T7"> de la empresa mencionada es privar</text:span><text:change-end text:change-id="ct37920816"/><text:change text:change-id="ct37934176"/><text:change-start text:change-id="ct37931248"/><text:span text:style-name="T7"> de Ética </text:span><text:change-end text:change-id="ct37931248"/><text:change text:change-id="ct37626944"/><text:change-start text:change-id="ct37920624"/><text:span text:style-name="T7">el alumnado de </text:span><text:change-end text:change-id="ct37920624"/><text:change text:change-id="ct37872480"/><text:change-start text:change-id="ct37930016"/><text:span text:style-name="T7">P</text:span><text:change-end text:change-id="ct37930016"/><text:change text:change-id="ct37898320"/><text:change-start text:change-id="ct37872672"/><text:span text:style-name="T7">rimaria e ignorar los valores que hay tra</text:span><text:change-end text:change-id="ct37872672"/><text:change-start text:change-id="ct37921504"/><text:span text:style-name="T7">s </text:span><text:change-end text:change-id="ct37921504"/><text:change text:change-id="ct37928272"/><text:change-start text:change-id="ct37926656"/><text:span text:style-name="T7">el SwL, </text:span><text:change-end text:change-id="ct37926656"/><text:change text:change-id="ct37917424"/><text:change-start text:change-id="ct37917232"/><text:span text:style-name="T7"><text:s/>justamente bas</text:span><text:change-end text:change-id="ct37917232"/><text:change-start text:change-id="ct37924272"/><text:span text:style-name="T7">ado</text:span><text:change-end text:change-id="ct37924272"/><text:change text:change-id="ct37926848"/><text:change-start text:change-id="ct37923168"/><text:span text:style-name="T7"> en la Ética. </text:span></text:p>
        </text:list-item>
        <text:list-item>
          <text:p text:style-name="P19">Sin embargo, la ignorancia no es eximente de culpa en un responsable político que cuenta con medios más que suficientes para dirigirnos. Ignorar su programa político<text:note text:id="ftn3" text:note-class="footnote"><text:note-citation>3</text:note-citation><text:note-body><text:p text:style-name="Footnote"><text:a xlink:type="simple" xlink:href="http://www.psoe.es/download.do?id=37214"><text:span text:style-name="Citation"><text:span text:style-name="T20">Programa político del PSOE del año 2004</text:span></text:span></text:a><text:span text:style-name="Citation"><text:span text:style-name="T20">.</text:span></text:span></text:p></text:note-body></text:note> y a su electorado, al resto de la ciudadanía o a los múltiples informes técnicos elaborados<text:note text:id="ftn4" text:note-class="footnote"><text:note-citation>4</text:note-citation><text:note-body><text:p text:style-name="Footnote">El propio <text:a xlink:type="simple" xlink:href="http://www.csi.map.es/csi/pg5s44.htm">Ministerio de la Presidencia</text:a> así lo señala.</text:p></text:note-body></text:note> po<text:change-end text:change-id="ct37923168"/><text:change-start text:change-id="ct37930208"/>r <text:change-end text:change-id="ct37930208"/><text:change-start text:change-id="ct37900208"/>los diversos organismos que usted dirige, <text:change-end text:change-id="ct37900208"/><text:change-start text:change-id="ct37929728"/>le <text:change-end text:change-id="ct37929728"/><text:change-start text:change-id="ct37927856"/>d<text:change-end text:change-id="ct37927856"/><text:change-start text:change-id="ct37927040"/>ejan<text:change-end text:change-id="ct37927040"/><text:change text:change-id="ct37918480"/><text:change text:change-id="ct37904384"/><text:change-start text:change-id="ct37910368"/> en la situación de cómplice consciente, incump<text:change-end text:change-id="ct37910368"/><text:change text:change-id="ct37917728"/><text:change-start text:change-id="ct37492000"/>l<text:change-end text:change-id="ct37492000"/><text:change-start text:change-id="ct37895760"/>idor, inconsecuente y sin <text:change-end text:change-id="ct37895760"/><text:change-start text:change-id="ct37641632"/>e<text:change-end text:change-id="ct37641632"/><text:change-start text:change-id="ct37898512"/>l<text:change-end text:change-id="ct37898512"/><text:change text:change-id="ct37612720"/><text:change-start text:change-id="ct37877024"/> mínimo talante presumible para su cargo.</text:p>
        </text:list-item>
        <text:list-item>
          <text:p text:style-name="P23"><text:span text:style-name="T7">E</text:span><text:change-end text:change-id="ct37877024"/><text:change-start text:change-id="ct37639328"/><text:span text:style-name="T7">s</text:span><text:change-end text:change-id="ct37639328"/><text:change text:change-id="ct37922000"/><text:change-start text:change-id="ct37922192"/><text:span text:style-name="T7"> irrenunciable el estricto cumplimiento de la Ley 30/2007 de </text:span><text:change-end text:change-id="ct37922192"/><text:change text:change-id="ct37931968"/><text:change-start text:change-id="ct37922880"/><text:span text:style-name="T7">C</text:span><text:change-end text:change-id="ct37922880"/><text:change text:change-id="ct37919888"/><text:change-start text:change-id="ct37929344"/><text:span text:style-name="T7">ontratos del </text:span><text:change-end text:change-id="ct37929344"/><text:change text:change-id="ct37929536"/><text:change-start text:change-id="ct37939408"/><text:span text:style-name="T7">S</text:span><text:change-end text:change-id="ct37939408"/><text:change-start text:change-id="ct37643152"/><text:span text:style-name="T7">ector Público, la Ley 11/2007 de </text:span><text:change-end text:change-id="ct37643152"/><text:change text:change-id="ct37940496"/><text:change-start text:change-id="ct37941504"/><text:span text:style-name="T7">A</text:span><text:change-end text:change-id="ct37941504"/><text:change text:change-id="ct37941696"/><text:change-start text:change-id="ct37942752"/><text:span text:style-name="T7">cceso </text:span><text:change-end text:change-id="ct37942752"/><text:change text:change-id="ct37942944"/><text:change-start text:change-id="ct37944176"/><text:span text:style-name="T7">E</text:span><text:change-end text:change-id="ct37944176"/><text:change text:change-id="ct37944368"/><text:change-start text:change-id="ct37945456"/><text:span text:style-name="T7">lectrónico</text:span><text:change-end text:change-id="ct37945456"/><text:change-start text:change-id="ct37946688"/><text:span text:style-name="T7"> </text:span><text:change-end text:change-id="ct37946688"/><text:change-start text:change-id="ct37947568"/><text:span text:style-name="T7">de la </text:span><text:change-end text:change-id="ct37947568"/><text:change text:change-id="ct37649024"/><text:change-start text:change-id="ct37948624"/><text:span text:style-name="T7">C</text:span><text:change-end text:change-id="ct37948624"/><text:change text:change-id="ct37948816"/><text:change-start text:change-id="ct37949872"/><text:span text:style-name="T7">i</text:span><text:change-end text:change-id="ct37949872"/><text:change-start text:change-id="ct37951232"/><text:span text:style-name="T7">u</text:span><text:change-end text:change-id="ct37951232"/><text:change-start text:change-id="ct37952288"/><text:span text:style-name="T7">dadanía a los </text:span><text:change-end text:change-id="ct37952288"/><text:change text:change-id="ct37952480"/><text:change-start text:change-id="ct37953536"/><text:span text:style-name="T7">S</text:span><text:change-end text:change-id="ct37953536"/><text:change-start text:change-id="ct37954592"/><text:span text:style-name="T7">ervi</text:span><text:change-end text:change-id="ct37954592"/><text:change-start text:change-id="ct37955824"/><text:span text:style-name="T7">cios</text:span><text:change-end text:change-id="ct37955824"/><text:change text:change-id="ct37956016"/><text:change-start text:change-id="ct37957072"/><text:span text:style-name="T7"> </text:span><text:change-end text:change-id="ct37957072"/><text:change text:change-id="ct37957264"/><text:change-start text:change-id="ct37958416"/><text:span text:style-name="T7">P</text:span><text:change-end text:change-id="ct37958416"/><text:change-start text:change-id="ct37959680"/><text:span text:style-name="T7">úblicos o el artículo 103 de la propia Constitución </text:span><text:change-end text:change-id="ct37959680"/><text:change text:change-id="ct37959872"/><text:change-start text:change-id="ct37960960"/><text:span text:style-name="T7">E</text:span><text:change-end text:change-id="ct37960960"/><text:change text:change-id="ct37961152"/><text:change-start text:change-id="ct37962208"/><text:span text:style-name="T7">s</text:span><text:change-end text:change-id="ct37962208"/><text:change-start text:change-id="ct37963312"/><text:span text:style-name="T7">pañola</text:span><text:change-end text:change-id="ct37963312"/><text:change-start text:change-id="ct37964416"/><text:span text:style-name="T7"> </text:span><text:change-end text:change-id="ct37964416"/><text:change-start text:change-id="ct37965408"/><text:span text:style-name="T7">que invalidan cualquier presunto </text:span><text:change-end text:change-id="ct37965408"/><text:change text:change-id="ct37965600"/><text:change-start text:change-id="ct37966768"/><text:span text:style-name="T7">”</text:span><text:change-end text:change-id="ct37966768"/><text:change-start text:change-id="ct37620128"/><text:span text:style-name="T8">acuerdo</text:span><text:span text:style-name="T8"><text:note text:id="ftn5" text:note-class="footnote"><text:note-citation>5</text:note-citation><text:note-body><text:p text:style-name="Footnote"><text:a xlink:type="simple" xlink:href="http://www.elpais.com/articulo/sociedad/Zapatero/lanza/digitalizacion/sistema/educativo/elpepusoc/20090430elpepusoc_10/Tes">Seg</text:a><text:change text:change-id="ct37618400"/><text:change-start text:change-id="ct37972624"/><text:a xlink:type="simple" xlink:href="http://www.elpais.com/articulo/sociedad/Zapatero/lanza/digitalizacion/sistema/educativo/elpepusoc/20090430elpepusoc_10/Tes">ú</text:a><text:change-end text:change-id="ct37972624"/><text:a xlink:type="simple" xlink:href="http://www.elpais.com/articulo/sociedad/Zapatero/lanza/digitalizacion/sistema/educativo/elpepusoc/20090430elpepusoc_10/Tes">n</text:a><text:change text:change-id="ct37974000"/><text:a xlink:type="simple" xlink:href="http://www.elpais.com/articulo/sociedad/Zapatero/lanza/digitalizacion/sistema/educativo/elpepusoc/20090430elpepusoc_10/Tes"> el periódico </text:a><text:change-start text:change-id="ct37976592"/><text:a xlink:type="simple" xlink:href="http://www.elpais.com/articulo/sociedad/Zapatero/lanza/digitalizacion/sistema/educativo/elpepusoc/20090430elpepusoc_10/Tes">E</text:a><text:change-end text:change-id="ct37976592"/><text:change text:change-id="ct37976784"/><text:a xlink:type="simple" xlink:href="http://www.elpais.com/articulo/sociedad/Zapatero/lanza/digitalizacion/sistema/educativo/elpepusoc/20090430elpepusoc_10/Tes">l País</text:a> <text:change text:change-id="ct37978192"/><text:change-start text:change-id="ct37978384"/>””<text:change-end text:change-id="ct37978384"/><text:span text:style-name="T2">sí se cierra </text:span><text:change-start text:change-id="ct37980304"/><text:span text:style-name="T2">e</text:span><text:change-end text:change-id="ct37980304"/><text:change text:change-id="ct37980496"/><text:span text:style-name="T2">l acuerdo</text:span><text:change-start text:change-id="ct37982416"/><text:span text:style-name="T2">”</text:span><text:change-end text:change-id="ct37982416"/><text:change text:change-id="ct37982608"/> antes d<text:change-start text:change-id="ct37982800"/>e<text:change-end text:change-id="ct37982800"/><text:change text:change-id="ct37982992"/>l 12 de mayo<text:change-start text:change-id="ct37983360"/>”<text:change-end text:change-id="ct37983360"/><text:change text:change-id="ct37983552"/></text:p></text:note-body></text:note></text:span><text:change-end text:change-id="ct37620128"/><text:change-start text:change-id="ct37633968"/><text:span text:style-name="T8">”</text:span><text:change-end text:change-id="ct37633968"/><text:change text:change-id="ct37629712"/><text:change-start text:change-id="ct37976064"/><text:span text:style-name="T7"> </text:span><text:change-end text:change-id="ct37976064"/><text:change-start text:change-id="ct37967216"/><text:span text:style-name="T7"><text:s/></text:span><text:change-end text:change-id="ct37967216"/><text:change-start text:change-id="ct37951040"/><text:span text:style-name="T7">previo con grupos empresariales. </text:span></text:p>
        </text:list-item>
        <text:list-item>
          <text:p text:style-name="P19">E<text:change-end text:change-id="ct37951040"/><text:change-start text:change-id="ct37618736"/>s<text:change-end text:change-id="ct37618736"/><text:change text:change-id="ct37631856"/><text:change-start text:change-id="ct37613120"/> irrenunciable tener en cuenta los derechos básicos de la ciudadanía a una educación de calidad y gratu<text:change-end text:change-id="ct37613120"/><text:change-start text:change-id="ct37966960"/>í<text:change-end text:change-id="ct37966960"/><text:change text:change-id="ct37919104"/><text:change-start text:change-id="ct37951424"/>ta durante el período obligatorio y las posibilidades de desarrollo de un país con libre acceso al conocimiento y la cultura. La <text:change-end text:change-id="ct37951424"/><text:change-start text:change-id="ct37932160"/>C<text:change-end text:change-id="ct37932160"/><text:change text:change-id="ct37975808"/><text:change-start text:change-id="ct37972368"/>ultura, Sr. <text:change-end text:change-id="ct37972368"/><text:change-start text:change-id="ct37921248"/>P<text:change-end text:change-id="ct37921248"/><text:change text:change-id="ct37661344"/><text:change-start text:change-id="ct37599328"/>residente, mucho antes que un sector económico, es un derecho legítimo.</text:p>
        </text:list-item>
        <text:list-item>
          <text:p text:style-name="P19">E<text:change-end text:change-id="ct37599328"/><text:change-start text:change-id="ct37941232"/>s<text:change-end text:change-id="ct37941232"/><text:change text:change-id="ct37666672"/><text:change-start text:change-id="ct37965792"/> irrenunciable para quien firmamos este documento que usted haga valer las cualidades del SwL. Entre ellas destacamos:</text:p>
          <text:list>
            <text:list-item>
              <text:p text:style-name="P23"><text:change-end text:change-id="ct37965792"/><text:change-start text:change-id="ct37973392"/><text:soft-page-break/><text:span text:style-name="T7">E</text:span><text:change-end text:change-id="ct37973392"/><text:change text:change-id="ct37670816"/><text:change-start text:change-id="ct37970256"/><text:span text:style-name="T7">l</text:span><text:change-end text:change-id="ct37970256"/><text:change-start text:change-id="ct37667744"/><text:span text:style-name="T7"> Swl es ético </text:span></text:p>
            </text:list-item>
            <text:list-item>
              <text:p text:style-name="P19"><text:change-end text:change-id="ct37667744"/><text:change text:change-id="ct37883408"/><text:change-start text:change-id="ct37974192"/>El<text:change-end text:change-id="ct37974192"/><text:change-start text:change-id="ct37919296"/> Swl otorga libertades<text:note text:id="ftn6" text:note-class="footnote"><text:note-citation>6</text:note-citation><text:note-body><text:p text:style-name="Footnote">Sepa de las cuatro libertades que incluye la GPL , la licencia libre más extendida.</text:p></text:note-body></text:note> <text:change-end text:change-id="ct37919296"/><text:change text:change-id="ct37622272"/><text:change-start text:change-id="ct37660512"/>a quien lo usa</text:p>
            </text:list-item>
            <text:list-item>
              <text:p text:style-name="P23"><text:change-end text:change-id="ct37660512"/><text:change-start text:change-id="ct37670144"/><text:span text:style-name="T7">El</text:span><text:change-end text:change-id="ct37670144"/><text:change text:change-id="ct37916800"/><text:change-start text:change-id="ct37916992"/><text:span text:style-name="T7"> Swl fomenta la cooperación </text:span>en la bus<text:change-end text:change-id="ct37916992"/><text:change-start text:change-id="ct44086240"/>qued<text:change-end text:change-id="ct44086240"/><text:change text:change-id="ct44329232"/><text:change-start text:change-id="ct42784368"/>a del bien social</text:p>
            </text:list-item>
            <text:list-item>
              <text:p text:style-name="P19">E<text:change-end text:change-id="ct42784368"/><text:change text:change-id="ct37955584"/><text:change-start text:change-id="ct37922624"/>s<text:change-end text:change-id="ct37922624"/><text:change-start text:change-id="ct37920080"/> legal y fomenta la legalidad</text:p>
            </text:list-item>
            <text:list-item>
              <text:p text:style-name="P19">Está hecho por la humanidad y para la humanidad</text:p>
            </text:list-item>
            <text:list-item>
              <text:p text:style-name="P19">Otorga total independencia tanto de <text:change-end text:change-id="ct37920080"/><text:change-start text:change-id="ct37971648"/>proveedor<text:change-end text:change-id="ct37971648"/><text:change text:change-id="ct37968304"/><text:change-start text:change-id="ct37962880"/> como de solución técnica</text:p>
            </text:list-item>
            <text:list-item>
              <text:p text:style-name="P19">Emplea formatos estándares abiertos mundialmente reconocidos</text:p>
            </text:list-item>
            <text:list-item>
              <text:p text:style-name="P19">Si<text:change-end text:change-id="ct37962880"/><text:change text:change-id="ct37668688"/><text:change-start text:change-id="ct37963072"/>n c<text:change-end text:change-id="ct37963072"/><text:change text:change-id="ct37968496"/><text:change-start text:change-id="ct37673696"/>o<text:change-end text:change-id="ct37673696"/><text:change-start text:change-id="ct37920272"/>ste de licencias</text:p>
            </text:list-item>
            <text:list-item>
              <text:p text:style-name="P19">Ofrece ahorro económico</text:p>
            </text:list-item>
            <text:list-item>
              <text:p text:style-name="P19">E<text:change-end text:change-id="ct37920272"/><text:change-start text:change-id="ct37945648"/>s<text:change-end text:change-id="ct37945648"/><text:change text:change-id="ct37945840"/><text:change-start text:change-id="ct37962400"/> generador de empleo endó<text:change-end text:change-id="ct37962400"/><text:change-start text:change-id="ct37962592"/>g<text:change-end text:change-id="ct37962592"/><text:change text:change-id="ct37676064"/><text:change-start text:change-id="ct37963504"/>eno de alta c<text:change-end text:change-id="ct37963504"/><text:change-start text:change-id="ct37963696"/>u<text:change-end text:change-id="ct37963696"/><text:change-start text:change-id="ct37929088"/>alificación<text:note text:id="ftn7" text:note-class="footnote"><text:note-citation>7</text:note-citation><text:note-body><text:p text:style-name="Footnote"><text:a xlink:type="simple" xlink:href="http://www.asolif.org/">ASOLIF</text:a> es la <text:change-start text:change-id="ct37952080"/>F<text:change-end text:change-id="ct37952080"/><text:change text:change-id="ct37915232"/>ederación de <text:change-start text:change-id="ct37682512"/>A<text:change-end text:change-id="ct37682512"/><text:change text:change-id="ct37975024"/>sociaciones <text:change-start text:change-id="ct37959248"/>E<text:change-end text:change-id="ct37959248"/><text:change text:change-id="ct37548816"/>mpresariales <text:change-start text:change-id="ct37959440"/>E<text:change-end text:change-id="ct37959440"/><text:change text:change-id="ct37938896"/>specializadas en SwL que aglutina más de 150 empresas.</text:p></text:note-body></text:note></text:p>
            </text:list-item>
            <text:list-item>
              <text:p text:style-name="P19">E<text:change-end text:change-id="ct37929088"/><text:change-start text:change-id="ct37960544"/>s<text:change-end text:change-id="ct37960544"/><text:change text:change-id="ct37981728"/><text:change-start text:change-id="ct37939088"/> completamente adaptable, tanto en tecnología como economía o cultura<text:note text:id="ftn8" text:note-class="footnote"><text:note-citation>8</text:note-citation><text:note-body><text:p text:style-name="Footnote"><text:change-start text:change-id="ct37940688"/>E<text:change-end text:change-id="ct37940688"/><text:change text:change-id="ct37966336"/><text:change-start text:change-id="ct37966528"/>l<text:change-end text:change-id="ct37966528"/> Swl está adaptado a las diferentes culturas: traducido y enriquecido por la idiosincracia regional.</text:p></text:note-body></text:note></text:p>
            </text:list-item>
            <text:list-item>
              <text:p text:style-name="P26"><text:span text:style-name="T9">E</text:span><text:change-end text:change-id="ct37939088"/><text:change-start text:change-id="ct37947136"/><text:span text:style-name="T9">s</text:span><text:change-end text:change-id="ct37947136"/><text:change text:change-id="ct37947328"/><text:change-start text:change-id="ct37994512"/><text:span text:style-name="T9"> completamente traducible a las lenguas oficiales del Estado, teniendo ya muchos más programas traducidos </text:span><text:change-end text:change-id="ct37994512"/><text:change-start text:change-id="ct37943392"/><text:span text:style-name="T9">que el</text:span><text:change-end text:change-id="ct37943392"/><text:change text:change-id="ct37680240"/><text:change-start text:change-id="ct37673504"/><text:span text:style-name="T9"> privativo</text:span></text:p>
            </text:list-item>
            <text:list-item>
              <text:p text:style-name="P19">Evita la desigualdad social local y mundial</text:p>
            </text:list-item>
            <text:list-item>
              <text:p text:style-name="P19">E<text:change-end text:change-id="ct37673504"/><text:change text:change-id="ct37667360"/><text:change-start text:change-id="ct37658464"/>s<text:change-end text:change-id="ct37658464"/><text:change-start text:change-id="ct37656416"/> serio<text:note text:id="ftn9" text:note-class="footnote"><text:note-citation>9</text:note-citation><text:note-body><text:p text:style-name="Footnote">El software se encuentra libre y legalmente disponible en centros tecnológicos, universidades, etc.</text:p></text:note-body></text:note>, <text:change-end text:change-id="ct37656416"/><text:change-start text:change-id="ct37638592"/>fácil<text:change-end text:change-id="ct37638592"/><text:change text:change-id="ct37647200"/><text:change-start text:change-id="ct37636208"/> <text:change-end text:change-id="ct37636208"/><text:change-start text:change-id="ct37674304"/>y humano</text:p>
            </text:list-item>
            <text:list-item>
              <text:p text:style-name="P19">E<text:change-end text:change-id="ct37674304"/><text:change-start text:change-id="ct37672992"/>s<text:change-end text:change-id="ct37672992"/><text:change text:change-id="ct37671952"/><text:change-start text:change-id="ct37663952"/> competitivo y seguro<text:note text:id="ftn10" text:note-class="footnote"><text:note-citation>10</text:note-citation><text:note-body><text:p text:style-name="Footnote">Alrededor del 90% de los <text:a xlink:type="simple" xlink:href="http://www.top500.org/">500 mayores supercomputadores</text:a> y el propio ejército norteamericano usan tecnologías libres</text:p></text:note-body></text:note></text:p>
            </text:list-item>
            <text:list-item>
              <text:p text:style-name="P19">Dispone de desarrollo exponencial por ser libre y participativo</text:p>
            </text:list-item>
            <text:list-item>
              <text:p text:style-name="P19">E<text:change-end text:change-id="ct37663952"/><text:change text:change-id="ct37637408"/><text:change-start text:change-id="ct37686064"/>s<text:change-end text:change-id="ct37686064"/><text:change-start text:change-id="ct37645392"/> independiente del color político<text:note text:id="ftn11" text:note-class="footnote"><text:note-citation>11</text:note-citation><text:note-body><text:p text:style-name="Footnote">Gobiernos de todo el espectro político <text:change-start text:change-id="ct37657552"/>lo <text:change-end text:change-id="ct37657552"/>están <text:change text:change-id="ct37655072"/>adopta<text:change-start text:change-id="ct37653456"/>ndo<text:change-end text:change-id="ct37653456"/><text:change text:change-id="ct37651008"/>: Alemania, Francia, Reino Unido, Brasil, Venezuela...</text:p></text:note-body></text:note></text:p>
            </text:list-item>
            <text:list-item>
              <text:p text:style-name="P19"><text:change-end text:change-id="ct37645392"/><text:change-start text:change-id="ct37525136"/>La<text:change-end text:change-id="ct37525136"/><text:change text:change-id="ct37547184"/><text:change-start text:change-id="ct37675008"/> U<text:change-end text:change-id="ct37675008"/><text:change-start text:change-id="ct37507728"/>E<text:change-end text:change-id="ct37507728"/><text:change text:change-id="ct37689776"/><text:change-start text:change-id="ct37676560"/><text:note text:id="ftn12" text:note-class="footnote"><text:note-citation>12</text:note-citation><text:note-body><text:p text:style-name="Footnote">Reflejado <text:a xlink:type="simple" xlink:href="http://ec.europa.eu/idabc/servlets/Doc?id=32115">IDABC work programme 2005-2009</text:a></text:p></text:note-body></text:note> y la UNESCO<text:note text:id="ftn13" text:note-class="footnote"><text:note-citation>13</text:note-citation><text:note-body><text:p text:style-name="Footnote"><text:change-start text:change-id="ct37645712"/><text:span text:style-name="T3">Hasta disp</text:span><text:change-end text:change-id="ct37645712"/><text:change-start text:change-id="ct37662784"/><text:span text:style-name="T3">one</text:span><text:change-end text:change-id="ct37662784"/><text:change text:change-id="ct37641984"/><text:change-start text:change-id="ct37641184"/><text:span text:style-name="T3"> </text:span><text:change-end text:change-id="ct37641184"/><text:change-start text:change-id="ct37656080"/><text:span text:style-name="T3">de un </text:span><text:a xlink:type="simple" xlink:href="http://www.unesco.org/webworld/portal_freesoft"><text:span text:style-name="T10">portal exclusivo dedicado al SwL</text:span></text:a><text:change-end text:change-id="ct37656080"/></text:p></text:note-body></text:note>, entr<text:change-end text:change-id="ct37676560"/><text:change-start text:change-id="ct37643744"/>e <text:change-end text:change-id="ct37643744"/><text:change-start text:change-id="ct37638832"/>o<text:change-end text:change-id="ct37638832"/><text:change text:change-id="ct37638144"/><text:change-start text:change-id="ct37680592"/>tras, recomiendan su uso</text:p>
            </text:list-item>
            <text:list-item>
              <text:p text:style-name="P19">etc<text:change-end text:change-id="ct37680592"/><text:change-start text:change-id="ct37557376"/>.<text:change-end text:change-id="ct37557376"/><text:change-start text:change-id="ct37693568"/></text:p>
            </text:list-item>
          </text:list>
        </text:list-item>
      </text:list>
      <text:p text:style-name="P6"><text:soft-page-break/><text:span text:style-name="T7">Sr. </text:span><text:change-end text:change-id="ct37693568"/><text:change-start text:change-id="ct37928464"/><text:span text:style-name="T7">P</text:span><text:change-end text:change-id="ct37928464"/><text:change text:change-id="ct37664656"/><text:change-start text:change-id="ct37649808"/><text:span text:style-name="T7">residente, quien firmamos este documento exigimos una educación pública con tecnologías y conocimientos libres, </text:span>y no con software privativo como apuntan estas informaciones<text:change-end text:change-id="ct37649808"/><text:change-start text:change-id="ct37994704"/>;<text:change-end text:change-id="ct37994704"/><text:change text:change-id="ct37666304"/><text:change-start text:change-id="ct37975216"/> ni siquiera como opción es admisible el software privativo.</text:p>
      <text:p text:style-name="P5">Por <text:change-end text:change-id="ct37975216"/><text:change-start text:change-id="ct37696880"/>todo esto<text:change-end text:change-id="ct37696880"/><text:change text:change-id="ct37695184"/><text:change-start text:change-id="ct37994256"/> apelamos <text:change-end text:change-id="ct37994256"/><text:change-start text:change-id="ct37963984"/>a que <text:change-end text:change-id="ct37963984"/><text:change-start text:change-id="ct37660016"/>usted <text:change-end text:change-id="ct37660016"/><text:change text:change-id="ct37555408"/><text:change-start text:change-id="ct37635776"/>m<text:change-end text:change-id="ct37635776"/><text:change text:change-id="ct37651392"/><text:change-start text:change-id="ct37651584"/>ue<text:change-end text:change-id="ct37651584"/><text:change text:change-id="ct37698096"/><text:change-start text:change-id="ct37960064"/>s<text:change-end text:change-id="ct37960064"/><text:change-start text:change-id="ct37699696"/>tre<text:change-end text:change-id="ct37699696"/><text:change text:change-id="ct37960256"/><text:change-start text:change-id="ct37937024"/> la valentía necesaria para anticiparse a<text:change-end text:change-id="ct37937024"/><text:change-start text:change-id="ct37652768"/> <text:change-end text:change-id="ct37652768"/><text:change-start text:change-id="ct37951824"/>l<text:change-end text:change-id="ct37951824"/><text:change-start text:change-id="ct37704544"/>o<text:change-end text:change-id="ct37704544"/><text:change-start text:change-id="ct36401648"/> inevitable: la libertad acabará imponiéndose.</text:p>
      <text:p text:style-name="P5"/>
      <text:p text:style-name="P5"><text:tab/>Firmamos,</text:p>
      <text:p text:style-name="P8"><text:a xlink:type="simple" xlink:href="http://istononvai.org/sinaturas" office:target-frame-name="_blank" xlink:show="new"><text:span text:style-name="T10">http://istononvai.org/</text:span></text:a><text:change-end text:change-id="ct36401648"/><text:change-start text:change-id="ct38004368"/><text:a xlink:type="simple" xlink:href="http://istononvai.org/sinaturas" office:target-frame-name="_blank" xlink:show="new"><text:span text:style-name="T10">sinaturas</text:span></text:a><text:change-end text:change-id="ct38004368"/><text:change text:change-id="ct3640731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 style:font-charset="x-symbol"/>
    <style:font-face style:name="F" svg:font-family=""/>
    <style:font-face style:name="Bitstream Vera Sans" svg:font-family="'Bitstream Vera Sans'"/>
    <style:font-face style:name="OpenSymbol" svg:font-family="OpenSymbol"/>
    <style:font-face style:name="Bitstream Vera Sans2" svg:font-family="'Bitstream Vera Sans'" style:font-family-generic="swiss" style:font-pitch="variable"/>
    <style:font-face style:name="Bitstream Vera Sans1" svg:font-family="'Bitstream Vera Sans'" style:font-adornments="Negrita" style:font-family-generic="swiss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F" fo:font-size="11pt" fo:language="gl" fo:country="ES" style:letter-kerning="true" style:font-name-asian="F" style:font-size-asian="10.5pt" style:language-asian="zxx" style:country-asian="none" style:font-name-complex="F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gl" fo:country="ES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3cm" fo:margin-bottom="0cm" fo:line-height="150%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itle" style:family="paragraph" style:parent-style-name="Standard" style:next-style-name="Text_20_body" style:class="chapter">
      <style:paragraph-properties fo:margin-top="0.319cm" fo:margin-bottom="0.31cm" fo:text-align="center" style:justify-single-word="false" fo:keep-with-next="always"/>
      <style:text-properties style:font-name="Bitstream Vera Sans1" fo:font-size="26pt" fo:font-weight="normal" style:font-name-asian="DejaVu Sans" style:font-size-asian="14pt" style:font-name-complex="DejaVu Sans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6pt" fo:font-style="normal" fo:font-weight="normal" style:font-size-asian="14pt" style:font-style-asian="italic" style:font-weight-asian="normal" style:font-size-complex="14pt" style:font-style-complex="italic" style:font-weight-complex="normal"/>
    </style:style>
    <style:style style:name="List" style:family="paragraph" style:parent-style-name="Text_20_body" style:class="list">
      <style:text-properties style:font-name="Bitstream Vera Sans" fo:font-size="11pt"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font-size="11pt" style:font-size-asian="12pt"/>
    </style:style>
    <style:style style:name="Footnote" style:family="paragraph" style:parent-style-name="Standard" style:class="extra">
      <style:paragraph-properties fo:margin-left="0.499cm" fo:margin-right="0cm" fo:margin-top="0.199cm" fo:margin-bottom="0cm" fo:text-indent="-0.499cm" style:auto-text-indent="false" text:number-lines="false" text:line-number="0"/>
      <style:text-properties fo:font-size="8pt" style:font-size-asian="10pt" style:font-size-complex="10pt"/>
    </style:style>
    <style:style style:name="Título1" style:family="paragraph" style:parent-style-name="Title" style:next-style-name="Standard" style:master-page-name="">
      <style:paragraph-properties fo:margin-left="0.199cm" fo:margin-right="0cm" fo:margin-top="0.921cm" fo:margin-bottom="0.409cm" fo:text-align="start" style:justify-single-word="false" fo:text-indent="0cm" style:auto-text-indent="false" style:page-number="auto"/>
      <style:text-properties fo:font-size="16pt" fo:font-weight="normal"/>
    </style:style>
    <style:style style:name="Citation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001cm" fo:page-height="29.7cm" style:num-format="1" style:print-orientation="portrait" fo:margin-top="1.7cm" fo:margin-bottom="1.7cm" fo:margin-left="1.7cm" fo:margin-right="1.7cm" style:shadow="none" fo:background-color="transparent" style:writing-mode="lr-tb" style:footnote-max-height="0cm">
        <style:background-image/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Unix OpenOffice.org_project/680m17$Build-9310</meta:generator>
    <dc:title>persoal</dc:title>
    <meta:initial-creator>Roberto Brenlla</meta:initial-creator>
    <meta:creation-date>2009-05-06T18:28:06</meta:creation-date>
    <dc:date>2009-05-12T23:43:34</dc:date>
    <meta:editing-cycles>20</meta:editing-cycles>
    <meta:editing-duration>PT5H20M8S</meta:editing-duration>
    <meta:template xlink:type="simple" xlink:actuate="onRequest" xlink:href="/tmp/.openoffice.org/3/user/template/persoal.ott" xlink:title="persoal" meta:date="2009-05-06T18:28:06"/>
    <meta:user-defined meta:name="Información 1"/>
    <meta:user-defined meta:name="Información 2"/>
    <meta:user-defined meta:name="Información 3"/>
    <meta:user-defined meta:name="Información 4"/>
    <meta:document-statistic meta:table-count="0" meta:image-count="0" meta:object-count="0" meta:page-count="4" meta:paragraph-count="184" meta:word-count="1141" meta:character-count="6825"/>
  </office:meta>
</office:document-meta>
</file>