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text/xml" manifest:full-path="content.xml"/>
  <manifest:file-entry manifest:media-type="application/binary" manifest:full-path="layout-cache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xmlns:formx="urn:openoffice:names:experimental:ooxml-odf-interop:xmlns:form:1.0" office:version="1.2">
  <office:scripts/>
  <office:font-face-decls>
    <style:font-face style:name="Bitstream Vera Sans" svg:font-family="'Bitstream Vera Sans'"/>
    <style:font-face style:name="OpenSymbol" svg:font-family="OpenSymbol"/>
    <style:font-face style:name="Bitstream Vera Sans2" svg:font-family="'Bitstream Vera Sans'" style:font-family-generic="swiss" style:font-pitch="variable"/>
    <style:font-face style:name="Bitstream Vera Sans1" svg:font-family="'Bitstream Vera Sans'" style:font-adornments="Negrita" style:font-family-generic="swiss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justify" style:justify-single-word="false"/>
      <style:text-properties style:font-name="Bitstream Vera Sans2" fo:font-size="11pt" style:font-size-asian="11pt" style:font-size-complex="11pt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line-height="150%" fo:text-align="justify" style:justify-single-word="false"/>
    </style:style>
    <style:style style:name="P4" style:family="paragraph" style:parent-style-name="Standard">
      <style:paragraph-properties fo:line-height="150%" fo:text-align="justify" style:justify-single-word="false"/>
      <style:text-properties style:font-name="Bitstream Vera Sans2" fo:font-size="11pt" style:font-size-asian="11pt" style:font-size-complex="11pt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line-height="150%" fo:text-align="justify" style:justify-single-word="false"/>
    </style:style>
    <style:style style:name="P7" style:family="paragraph" style:parent-style-name="Standard">
      <style:paragraph-properties fo:line-height="150%" fo:text-align="center" style:justify-single-word="false"/>
    </style:style>
    <style:style style:name="P8" style:family="paragraph" style:parent-style-name="Standard">
      <style:paragraph-properties fo:line-height="150%" fo:text-align="justify" style:justify-single-word="false"/>
      <style:text-properties style:font-name="Bitstream Vera Sans2" fo:font-size="11pt" style:font-size-asian="11pt" style:font-size-complex="11pt"/>
    </style:style>
    <style:style style:name="P9" style:family="paragraph" style:parent-style-name="Standard" style:list-style-name="L1">
      <style:paragraph-properties fo:line-height="150%" fo:text-align="justify" style:justify-single-word="false"/>
      <style:text-properties style:font-name="Bitstream Vera Sans2" fo:font-size="11pt" style:font-size-asian="11pt" style:font-size-complex="11pt"/>
    </style:style>
    <style:style style:name="P10" style:family="paragraph" style:parent-style-name="Standard">
      <style:paragraph-properties fo:line-height="150%" fo:text-align="justify" style:justify-single-word="false"/>
    </style:style>
    <style:style style:name="P11" style:family="paragraph" style:parent-style-name="Standard" style:list-style-name="L1">
      <style:paragraph-properties fo:line-height="150%" fo:text-align="justify" style:justify-single-word="false"/>
    </style:style>
    <style:style style:name="P12" style:family="paragraph" style:parent-style-name="Standard">
      <style:paragraph-properties fo:text-align="justify" style:justify-single-word="false"/>
    </style:style>
    <style:style style:name="T1" style:family="text">
      <style:text-properties style:font-name="Bitstream Vera Sans2" fo:font-size="11pt" style:font-size-asian="11pt" style:font-size-complex="11pt"/>
    </style:style>
    <style:style style:name="T2" style:family="text">
      <style:text-properties style:font-name="Bitstream Vera Sans2" fo:font-size="11pt" style:font-size-asian="11pt" style:font-size-complex="11pt"/>
    </style:style>
    <style:style style:name="T3" style:family="text">
      <style:text-properties style:font-name="Bitstream Vera Sans2" fo:font-size="11pt" fo:font-style="italic" style:font-size-asian="11pt" style:font-style-asian="italic" style:font-size-complex="11pt" style:font-style-complex="italic"/>
    </style:style>
    <style:style style:name="T4" style:family="text">
      <style:text-properties fo:font-style="normal" style:font-style-asian="normal" style:font-style-complex="normal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fo:font-style="italic" style:font-style-asian="italic" style:font-style-complex="italic"/>
    </style:style>
    <style:style style:name="T7" style:family="text">
      <style:text-properties fo:font-style="italic" fo:font-weight="bold" style:font-style-asian="italic" style:font-weight-asian="bold" style:font-style-complex="italic" style:font-weight-complex="bold"/>
    </style:style>
    <style:style style:name="T8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9" style:family="text">
      <style:text-properties style:font-name="Nimbus Sans L" fo:font-size="11pt" style:font-size-asian="11pt" style:font-size-complex="11pt"/>
    </style:style>
    <text:list-style style:name="L1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tracked-changes>
        <text:changed-region text:id="ct28067808">
          <text:insertion>
            <office:change-info>
              <dc:creator>Antón Méixome</dc:creator>
              <dc:date>2009-05-08T16:56:00</dc:date>
            </office:change-info>
          </text:insertion>
        </text:changed-region>
        <text:changed-region text:id="ct28224336">
          <text:insertion>
            <office:change-info>
              <dc:creator>Antón Méixome</dc:creator>
              <dc:date>2009-05-08T16:50:00</dc:date>
            </office:change-info>
          </text:insertion>
        </text:changed-region>
        <text:changed-region text:id="ct28233632">
          <text:deletion>
            <office:change-info>
              <dc:creator>Antón Méixome</dc:creator>
              <dc:date>2009-05-08T16:50:00</dc:date>
            </office:change-info>
            <text:p text:style-name="P1">a</text:p>
          </text:deletion>
        </text:changed-region>
        <text:changed-region text:id="ct28233824">
          <text:insertion>
            <office:change-info>
              <dc:creator>Antón Méixome</dc:creator>
              <dc:date>2009-05-08T16:50:00</dc:date>
            </office:change-info>
          </text:insertion>
        </text:changed-region>
        <text:changed-region text:id="ct28234016">
          <text:deletion>
            <office:change-info>
              <dc:creator>Antón Méixome</dc:creator>
              <dc:date>2009-05-08T16:50:00</dc:date>
            </office:change-info>
            <text:p text:style-name="P1">a</text:p>
          </text:deletion>
        </text:changed-region>
        <text:changed-region text:id="ct27170576">
          <text:insertion>
            <office:change-info>
              <dc:creator>Antón Méixome</dc:creator>
              <dc:date>2009-05-08T16:50:00</dc:date>
            </office:change-info>
          </text:insertion>
        </text:changed-region>
        <text:changed-region text:id="ct28234576">
          <text:insertion>
            <office:change-info>
              <dc:creator>Antón Méixome</dc:creator>
              <dc:date>2009-05-08T16:51:00</dc:date>
            </office:change-info>
          </text:insertion>
        </text:changed-region>
        <text:changed-region text:id="ct27375728">
          <text:insertion>
            <office:change-info>
              <dc:creator>Antón Méixome</dc:creator>
              <dc:date>2009-05-08T16:51:00</dc:date>
            </office:change-info>
          </text:insertion>
        </text:changed-region>
        <text:changed-region text:id="ct28240816">
          <text:deletion>
            <office:change-info>
              <dc:creator>Antón Méixome</dc:creator>
              <dc:date>2009-05-08T16:51:00</dc:date>
            </office:change-info>
            <text:p text:style-name="P2">cións</text:p>
          </text:deletion>
        </text:changed-region>
        <text:changed-region text:id="ct28234768">
          <text:insertion>
            <office:change-info>
              <dc:creator>Antón Méixome</dc:creator>
              <dc:date>2009-05-08T16:51:00</dc:date>
            </office:change-info>
          </text:insertion>
        </text:changed-region>
        <text:changed-region text:id="ct28234208">
          <text:deletion>
            <office:change-info>
              <dc:creator>Antón Méixome</dc:creator>
              <dc:date>2009-05-08T16:51:00</dc:date>
            </office:change-info>
            <text:p text:style-name="P1">P</text:p>
          </text:deletion>
        </text:changed-region>
        <text:changed-region text:id="ct28232912">
          <text:insertion>
            <office:change-info>
              <dc:creator>Antón Méixome</dc:creator>
              <dc:date>2009-05-08T16:51:00</dc:date>
            </office:change-info>
          </text:insertion>
        </text:changed-region>
        <text:changed-region text:id="ct28235856">
          <text:deletion>
            <office:change-info>
              <dc:creator>Antón Méixome</dc:creator>
              <dc:date>2009-05-08T16:51:00</dc:date>
            </office:change-info>
            <text:p text:style-name="P1">g</text:p>
          </text:deletion>
        </text:changed-region>
        <text:changed-region text:id="ct28250080">
          <text:insertion>
            <office:change-info>
              <dc:creator>Antón Méixome</dc:creator>
              <dc:date>2009-05-08T16:52:00</dc:date>
            </office:change-info>
          </text:insertion>
        </text:changed-region>
        <text:changed-region text:id="ct28260272">
          <text:insertion>
            <office:change-info>
              <dc:creator>Antón Méixome</dc:creator>
              <dc:date>2009-05-08T16:52:00</dc:date>
            </office:change-info>
          </text:insertion>
        </text:changed-region>
        <text:changed-region text:id="ct28249792">
          <text:deletion>
            <office:change-info>
              <dc:creator>Antón Méixome</dc:creator>
              <dc:date>2009-05-08T16:52:00</dc:date>
            </office:change-info>
            <text:p text:style-name="P3"><text:span text:style-name="T1">ilo</text:span></text:p>
          </text:deletion>
        </text:changed-region>
        <text:changed-region text:id="ct28249328">
          <text:insertion>
            <office:change-info>
              <dc:creator>Antón Méixome</dc:creator>
              <dc:date>2009-05-08T16:52:00</dc:date>
            </office:change-info>
          </text:insertion>
        </text:changed-region>
        <text:changed-region text:id="ct28241520">
          <text:deletion>
            <office:change-info>
              <dc:creator>Antón Méixome</dc:creator>
              <dc:date>2009-05-08T16:53:00</dc:date>
            </office:change-info>
            <text:p text:style-name="P3"><text:span text:style-name="T1">é</text:span></text:p>
          </text:deletion>
        </text:changed-region>
        <text:changed-region text:id="ct28241712">
          <text:insertion>
            <office:change-info>
              <dc:creator>Antón Méixome</dc:creator>
              <dc:date>2009-05-08T16:53:00</dc:date>
            </office:change-info>
          </text:insertion>
        </text:changed-region>
        <text:changed-region text:id="ct28237456">
          <text:deletion>
            <office:change-info>
              <dc:creator>Antón Méixome</dc:creator>
              <dc:date>2009-05-08T16:53:00</dc:date>
            </office:change-info>
            <text:p text:style-name="P3"><text:span text:style-name="T1">se</text:span></text:p>
          </text:deletion>
        </text:changed-region>
        <text:changed-region text:id="ct28240592">
          <text:insertion>
            <office:change-info>
              <dc:creator>Antón Méixome</dc:creator>
              <dc:date>2009-05-08T16:53:00</dc:date>
            </office:change-info>
          </text:insertion>
        </text:changed-region>
        <text:changed-region text:id="ct27332976">
          <text:deletion>
            <office:change-info>
              <dc:creator>Antón Méixome</dc:creator>
              <dc:date>2009-05-08T16:53:00</dc:date>
            </office:change-info>
            <text:p text:style-name="P1">P</text:p>
          </text:deletion>
        </text:changed-region>
        <text:changed-region text:id="ct28285584">
          <text:insertion>
            <office:change-info>
              <dc:creator>Antón Méixome</dc:creator>
              <dc:date>2009-05-08T16:53:00</dc:date>
            </office:change-info>
          </text:insertion>
        </text:changed-region>
        <text:changed-region text:id="ct28285776">
          <text:deletion>
            <office:change-info>
              <dc:creator>Antón Méixome</dc:creator>
              <dc:date>2009-05-08T16:53:00</dc:date>
            </office:change-info>
            <text:p text:style-name="P3"><text:span text:style-name="T1">ci</text:span></text:p>
          </text:deletion>
        </text:changed-region>
        <text:changed-region text:id="ct28287808">
          <text:insertion>
            <office:change-info>
              <dc:creator>Antón Méixome</dc:creator>
              <dc:date>2009-05-08T16:53:00</dc:date>
            </office:change-info>
          </text:insertion>
        </text:changed-region>
        <text:changed-region text:id="ct28288000">
          <text:deletion>
            <office:change-info>
              <dc:creator>Antón Méixome</dc:creator>
              <dc:date>2009-05-08T16:53:00</dc:date>
            </office:change-info>
            <text:p text:style-name="P3"><text:span text:style-name="T1">c</text:span></text:p>
          </text:deletion>
        </text:changed-region>
        <text:changed-region text:id="ct28281920">
          <text:deletion>
            <office:change-info>
              <dc:creator>Antón Méixome</dc:creator>
              <dc:date>2009-05-08T16:53:00</dc:date>
            </office:change-info>
            <text:p text:style-name="P1">a</text:p>
          </text:deletion>
        </text:changed-region>
        <text:changed-region text:id="ct28281392">
          <text:insertion>
            <office:change-info>
              <dc:creator>Antón Méixome</dc:creator>
              <dc:date>2009-05-08T16:53:00</dc:date>
            </office:change-info>
          </text:insertion>
        </text:changed-region>
        <text:changed-region text:id="ct28285968">
          <text:deletion>
            <office:change-info>
              <dc:creator>Antón Méixome</dc:creator>
              <dc:date>2009-05-08T16:53:00</dc:date>
            </office:change-info>
            <text:p text:style-name="P1">p</text:p>
          </text:deletion>
        </text:changed-region>
        <text:changed-region text:id="ct28284976">
          <text:insertion>
            <office:change-info>
              <dc:creator>Antón Méixome</dc:creator>
              <dc:date>2009-05-08T16:53:00</dc:date>
            </office:change-info>
          </text:insertion>
        </text:changed-region>
        <text:changed-region text:id="ct28286400">
          <text:deletion>
            <office:change-info>
              <dc:creator>Antón Méixome</dc:creator>
              <dc:date>2009-05-08T16:53:00</dc:date>
            </office:change-info>
            <text:p text:style-name="P1">l</text:p>
          </text:deletion>
        </text:changed-region>
        <text:changed-region text:id="ct28297824">
          <text:deletion>
            <office:change-info>
              <dc:creator>Antón Méixome</dc:creator>
              <dc:date>2009-05-08T16:54:00</dc:date>
            </office:change-info>
            <text:p text:style-name="P1">o cal</text:p>
          </text:deletion>
        </text:changed-region>
        <text:changed-region text:id="ct28289040">
          <text:insertion>
            <office:change-info>
              <dc:creator>Antón Méixome</dc:creator>
              <dc:date>2009-05-08T16:54:00</dc:date>
            </office:change-info>
          </text:insertion>
        </text:changed-region>
        <text:changed-region text:id="ct28290208">
          <text:deletion>
            <office:change-info>
              <dc:creator>Antón Méixome</dc:creator>
              <dc:date>2009-05-08T16:54:00</dc:date>
            </office:change-info>
            <text:p text:style-name="P1">éase</text:p>
          </text:deletion>
        </text:changed-region>
        <text:changed-region text:id="ct27179696">
          <text:insertion>
            <office:change-info>
              <dc:creator>Antón Méixome</dc:creator>
              <dc:date>2009-05-08T16:54:00</dc:date>
            </office:change-info>
          </text:insertion>
        </text:changed-region>
        <text:changed-region text:id="ct28282112">
          <text:deletion>
            <office:change-info>
              <dc:creator>Antón Méixome</dc:creator>
              <dc:date>2009-05-08T16:54:00</dc:date>
            </office:change-info>
            <text:p text:style-name="P1">lle</text:p>
          </text:deletion>
        </text:changed-region>
        <text:changed-region text:id="ct28289232">
          <text:deletion>
            <office:change-info>
              <dc:creator>Antón Méixome</dc:creator>
              <dc:date>2009-05-08T16:55:00</dc:date>
            </office:change-info>
            <text:p text:style-name="P3"><text:span text:style-name="T1">C</text:span></text:p>
          </text:deletion>
        </text:changed-region>
        <text:changed-region text:id="ct28288256">
          <text:insertion>
            <office:change-info>
              <dc:creator>Antón Méixome</dc:creator>
              <dc:date>2009-05-08T16:55:00</dc:date>
            </office:change-info>
          </text:insertion>
        </text:changed-region>
        <text:changed-region text:id="ct28285168">
          <text:deletion>
            <office:change-info>
              <dc:creator>Antón Méixome</dc:creator>
              <dc:date>2009-05-08T16:55:00</dc:date>
            </office:change-info>
            <text:p text:style-name="P3"><text:span text:style-name="T1">S</text:span></text:p>
          </text:deletion>
        </text:changed-region>
        <text:changed-region text:id="ct28284224">
          <text:insertion>
            <office:change-info>
              <dc:creator>Antón Méixome</dc:creator>
              <dc:date>2009-05-08T16:55:00</dc:date>
            </office:change-info>
          </text:insertion>
        </text:changed-region>
        <text:changed-region text:id="ct28300672">
          <text:deletion>
            <office:change-info>
              <dc:creator>Antón Méixome</dc:creator>
              <dc:date>2009-05-08T16:55:00</dc:date>
            </office:change-info>
            <text:p text:style-name="P3"><text:span text:style-name="T1">A</text:span></text:p>
          </text:deletion>
        </text:changed-region>
        <text:changed-region text:id="ct28284416">
          <text:insertion>
            <office:change-info>
              <dc:creator>Antón Méixome</dc:creator>
              <dc:date>2009-05-08T16:55:00</dc:date>
            </office:change-info>
          </text:insertion>
        </text:changed-region>
        <text:changed-region text:id="ct28303424">
          <text:deletion>
            <office:change-info>
              <dc:creator>Antón Méixome</dc:creator>
              <dc:date>2009-05-08T16:55:00</dc:date>
            </office:change-info>
            <text:p text:style-name="P3"><text:span text:style-name="T1">E</text:span></text:p>
          </text:deletion>
        </text:changed-region>
        <text:changed-region text:id="ct28285360">
          <text:insertion>
            <office:change-info>
              <dc:creator>Antón Méixome</dc:creator>
              <dc:date>2009-05-08T16:55:00</dc:date>
            </office:change-info>
          </text:insertion>
        </text:changed-region>
        <text:changed-region text:id="ct28299936">
          <text:deletion>
            <office:change-info>
              <dc:creator>Antón Méixome</dc:creator>
              <dc:date>2009-05-08T16:55:00</dc:date>
            </office:change-info>
            <text:p text:style-name="P3"><text:span text:style-name="T1">C</text:span></text:p>
          </text:deletion>
        </text:changed-region>
        <text:changed-region text:id="ct28299248">
          <text:insertion>
            <office:change-info>
              <dc:creator>Antón Méixome</dc:creator>
              <dc:date>2009-05-08T16:55:00</dc:date>
            </office:change-info>
          </text:insertion>
        </text:changed-region>
        <text:changed-region text:id="ct28306560">
          <text:deletion>
            <office:change-info>
              <dc:creator>Antón Méixome</dc:creator>
              <dc:date>2009-05-08T16:55:00</dc:date>
            </office:change-info>
            <text:p text:style-name="P3"><text:span text:style-name="T1">S</text:span></text:p>
          </text:deletion>
        </text:changed-region>
        <text:changed-region text:id="ct28305856">
          <text:insertion>
            <office:change-info>
              <dc:creator>Antón Méixome</dc:creator>
              <dc:date>2009-05-08T16:55:00</dc:date>
            </office:change-info>
          </text:insertion>
        </text:changed-region>
        <text:changed-region text:id="ct28308256">
          <text:deletion>
            <office:change-info>
              <dc:creator>Antón Méixome</dc:creator>
              <dc:date>2009-05-08T16:55:00</dc:date>
            </office:change-info>
            <text:p text:style-name="P3"><text:span text:style-name="T1">P</text:span></text:p>
          </text:deletion>
        </text:changed-region>
        <text:changed-region text:id="ct28309312">
          <text:insertion>
            <office:change-info>
              <dc:creator>Antón Méixome</dc:creator>
              <dc:date>2009-05-08T16:55:00</dc:date>
            </office:change-info>
          </text:insertion>
        </text:changed-region>
        <text:changed-region text:id="ct28310336">
          <text:deletion>
            <office:change-info>
              <dc:creator>Antón Méixome</dc:creator>
              <dc:date>2009-05-08T16:55:00</dc:date>
            </office:change-info>
            <text:p text:style-name="P3"><text:span text:style-name="T1">E</text:span></text:p>
          </text:deletion>
        </text:changed-region>
        <text:changed-region text:id="ct28311872">
          <text:insertion>
            <office:change-info>
              <dc:creator>Antón Méixome</dc:creator>
              <dc:date>2009-05-08T16:55:00</dc:date>
            </office:change-info>
          </text:insertion>
        </text:changed-region>
        <text:changed-region text:id="ct28307056">
          <text:insertion>
            <office:change-info>
              <dc:creator>Antón Méixome</dc:creator>
              <dc:date>2009-05-08T16:55:00</dc:date>
            </office:change-info>
          </text:insertion>
        </text:changed-region>
        <text:changed-region text:id="ct28318224">
          <text:deletion>
            <office:change-info>
              <dc:creator>Antón Méixome</dc:creator>
              <dc:date>2009-05-08T16:55:00</dc:date>
            </office:change-info>
            <text:p text:style-name="P1">i</text:p>
          </text:deletion>
        </text:changed-region>
        <text:changed-region text:id="ct28316944">
          <text:insertion>
            <office:change-info>
              <dc:creator>Antón Méixome</dc:creator>
              <dc:date>2009-05-08T16:55:00</dc:date>
            </office:change-info>
          </text:insertion>
        </text:changed-region>
        <text:changed-region text:id="ct28299488">
          <text:deletion>
            <office:change-info>
              <dc:creator>Antón Méixome</dc:creator>
              <dc:date>2009-05-08T16:55:00</dc:date>
            </office:change-info>
            <text:p text:style-name="P1">P</text:p>
          </text:deletion>
        </text:changed-region>
        <text:changed-region text:id="ct28309664">
          <text:insertion>
            <office:change-info>
              <dc:creator>Antón Méixome</dc:creator>
              <dc:date>2009-05-08T16:56:00</dc:date>
            </office:change-info>
          </text:insertion>
        </text:changed-region>
        <text:changed-region text:id="ct28287536">
          <text:deletion>
            <office:change-info>
              <dc:creator>Antón Méixome</dc:creator>
              <dc:date>2009-05-08T16:56:00</dc:date>
            </office:change-info>
            <text:p text:style-name="P1">có</text:p>
          </text:deletion>
        </text:changed-region>
        <text:changed-region text:id="ct27182544">
          <text:insertion>
            <office:change-info>
              <dc:creator>Antón Méixome</dc:creator>
              <dc:date>2009-05-08T16:57:00</dc:date>
            </office:change-info>
          </text:insertion>
        </text:changed-region>
        <text:changed-region text:id="ct28312832">
          <text:insertion>
            <office:change-info>
              <dc:creator>Antón Méixome</dc:creator>
              <dc:date>2009-05-08T16:57:00</dc:date>
            </office:change-info>
          </text:insertion>
        </text:changed-region>
        <text:changed-region text:id="ct28308896">
          <text:deletion>
            <office:change-info>
              <dc:creator>Antón Méixome</dc:creator>
              <dc:date>2009-05-08T16:57:00</dc:date>
            </office:change-info>
            <text:p text:style-name="P3"><text:span text:style-name="T1">P</text:span></text:p>
          </text:deletion>
        </text:changed-region>
        <text:changed-region text:id="ct28300864">
          <text:insertion>
            <office:change-info>
              <dc:creator>Antón Méixome</dc:creator>
              <dc:date>2009-05-08T16:57:00</dc:date>
            </office:change-info>
          </text:insertion>
        </text:changed-region>
        <text:changed-region text:id="ct28301056">
          <text:deletion>
            <office:change-info>
              <dc:creator>Antón Méixome</dc:creator>
              <dc:date>2009-05-08T16:57:00</dc:date>
            </office:change-info>
            <text:p text:style-name="P3">,</text:p>
          </text:deletion>
        </text:changed-region>
        <text:changed-region text:id="ct28066224">
          <text:insertion>
            <office:change-info>
              <dc:creator>Antón Méixome</dc:creator>
              <dc:date>2009-05-08T16:57:00</dc:date>
            </office:change-info>
          </text:insertion>
        </text:changed-region>
        <text:changed-region text:id="ct28304112">
          <text:deletion>
            <office:change-info>
              <dc:creator>Antón Méixome</dc:creator>
              <dc:date>2009-05-08T16:57:00</dc:date>
            </office:change-info>
            <text:p text:style-name="P1">ilo</text:p>
          </text:deletion>
        </text:changed-region>
        <text:changed-region text:id="ct28312304">
          <text:insertion>
            <office:change-info>
              <dc:creator>Antón Méixome</dc:creator>
              <dc:date>2009-05-08T16:58:00</dc:date>
            </office:change-info>
          </text:insertion>
        </text:changed-region>
        <text:changed-region text:id="ct28279680">
          <text:deletion>
            <office:change-info>
              <dc:creator>Antón Méixome</dc:creator>
              <dc:date>2009-05-08T16:58:00</dc:date>
            </office:change-info>
            <text:p text:style-name="P1">a</text:p>
          </text:deletion>
        </text:changed-region>
        <text:changed-region text:id="ct28318416">
          <text:insertion>
            <office:change-info>
              <dc:creator>Antón Méixome</dc:creator>
              <dc:date>2009-05-08T16:58:00</dc:date>
            </office:change-info>
          </text:insertion>
        </text:changed-region>
        <text:changed-region text:id="ct28282832">
          <text:deletion>
            <office:change-info>
              <dc:creator>Antón Méixome</dc:creator>
              <dc:date>2009-05-08T16:58:00</dc:date>
            </office:change-info>
            <text:p text:style-name="P1">e</text:p>
          </text:deletion>
        </text:changed-region>
      </text:tracked-change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itle">Pola Ética no Ensino</text:p>
      <text:p text:style-name="Subtitle">A prol de tecnoloxías e coñecementos libres</text:p>
      <text:p text:style-name="Título1">Introdución</text:p>
      <text:p text:style-name="P1">O traballo das xentes que promoven o Software Libre (en adiante SwL) desempeña un papel crucial na preservación das liberdades esenciais n<text:change-start text:change-id="ct28224336"/>o<text:change-end text:change-id="ct28224336"/><text:change text:change-id="ct28233632"/> presente contorn<text:change-start text:change-id="ct28233824"/>o,<text:change-end text:change-id="ct28233824"/><text:change text:change-id="ct28234016"/> dixital, tanto no que <text:change-start text:change-id="ct27170576"/>lles <text:change-end text:change-id="ct27170576"/>atinxe aos valores éticos da compartición do coñecemento como na superación da “<text:span text:style-name="T6">fenda dixital</text:span>” grazas ao emprego de tecnoloxías libres coas que é posible eliminalas. Constitúe tamén unha oportunidade para a nosa independencia tecnolóxica e a nosa competitividade no mundo.</text:p>
      <text:p text:style-name="Standard">Difundir o SwL no ensino primario é impregnar valores éticos de incuestionable valía pois o SwL é un ben común, <text:span text:style-name="T5">feito pola humanidade e para a humanidade</text:span>. Ademais<text:change-start text:change-id="ct28234576"/>,<text:change-end text:change-id="ct28234576"/> elimínanse dependencias tecnolóxicas con empresas foráneas que, de comenzar no ensino primario, han perdurar ao longo da vida do noso alumnado nas seguintes etapas. </text:p>
      <text:p text:style-name="P2">Valéndonos de aplica<text:change-start text:change-id="ct27375728"/>tivos<text:change-end text:change-id="ct27375728"/><text:change text:change-id="ct28240816"/> libres para educar, estamos a salientar a idea dun coñecemento compartido, dun gran traballo en equipo, da posibilidade de xerar auténtica riqueza. Formaremos así a cidadáns cooperativos máis ca competitivos, e estenderemos o concepto a outras esferas (social, política, sanitaria, etc...). </text:p>
      <text:p text:style-name="P1">De feito vostede, Sr. <text:change-start text:change-id="ct28234768"/>p<text:change-end text:change-id="ct28234768"/><text:change text:change-id="ct28234208"/>residente do <text:change-start text:change-id="ct28232912"/>G<text:change-end text:change-id="ct28232912"/><text:change text:change-id="ct28235856"/>oberno de España, prometeu “<text:span text:style-name="T8">Impulsar la </text:span><text:span text:style-name="T7">implantación de software libre</text:span><text:span text:style-name="T8"> de código abierto en el </text:span><text:span text:style-name="T7">sistema educativo</text:span>” así como “<text:span text:style-name="T8">Impulsar un amplio programa para elaborar, recopilar y difundir materiales curriculares y de </text:span><text:span text:style-name="T7">apoyo al profesorado en soporte informático y software libre</text:span>” no programa electoral do PSOE xa no ano 2004<text:note text:id="ftn1" text:note-class="footnote"><text:note-citation>1</text:note-citation><text:note-body><text:p text:style-name="Footnote"><text:a xlink:type="simple" xlink:href="http://www.psoe.es/download.do?id=37214"><text:span text:style-name="Citation"><text:span text:style-name="T4">Programa político do PSOE do ano 2004</text:span></text:span></text:a><text:span text:style-name="Citation"><text:span text:style-name="T4">.</text:span></text:span></text:p></text:note-body></text:note>. Tal promesa electoral pódese atopar tamén nos demais partidos políticos. Moitos destes están a pór en cumprimento tales promesas con abundantes casos de éxito. Entre eles<text:change-start text:change-id="ct28250080"/>,<text:change-end text:change-id="ct28250080"/> cabe sinalar as comunidades autónomas de Estremadura e Andalucía (ambas gobernadas polo PSOE), Valencia (gobernada polo PP), os varios concellos e deputacións provinciais de todas as cores políticas ou gobernos de países.</text:p>
      <text:p text:style-name="P3"><text:span text:style-name="T1">Por diversos medios de comunicación sábese da plausible medida que procura a necesaria dixitalización do alumnado de ensino primario. Quen asinamos este documento </text:span><text:soft-page-break/><text:span text:style-name="T1">entendemos que tal medida só é posible se con </text:span><text:change-start text:change-id="ct28260272"/><text:span text:style-name="T1">para iso</text:span><text:change-end text:change-id="ct28260272"/><text:change text:change-id="ct28249792"/><text:change-start text:change-id="ct28249328"/><text:span text:style-name="T1"> se</text:span><text:change-end text:change-id="ct28249328"/><text:span text:style-name="T1"> empr</text:span><text:change text:change-id="ct28241520"/><text:change-start text:change-id="ct28241712"/><text:span text:style-name="T1">e</text:span><text:change-end text:change-id="ct28241712"/><text:span text:style-name="T1">ga</text:span><text:change text:change-id="ct28237456"/><text:span text:style-name="T1"> exclusivamente SwL. </text:span></text:p>
      <text:p text:style-name="Título1">Ampliación</text:p>
      <text:p text:style-name="P1">Se o sinalado nalgúns medios de comunicación consultados<text:note text:id="ftn2" text:note-class="footnote"><text:note-citation>2</text:note-citation><text:note-body><text:p text:style-name="Footnote">Un dos cales pode ser este<text:change-start text:change-id="ct28067808"/>,<text:change-end text:change-id="ct28067808"/> do xornal El País titulado “<text:a xlink:type="simple" xlink:href="http://www.elpais.com/articulo/sociedad/Zapatero/lanza/digitalizacion/sistema/educativo/elpepusoc/20090430elpepusoc_10/Tes">Zapatero se lanza a la digitalización del sistema educativo</text:a>”</text:p></text:note-body></text:note> están no certo, vostede, Sr. <text:change-start text:change-id="ct28240592"/>p<text:change-end text:change-id="ct28240592"/><text:change text:change-id="ct27332976"/>residente, estará a piques de cometer unha serie de erros de gravísima índole:</text:p>
      <text:list xml:id="list1695351555" text:style-name="L1">
        <text:list-item>
          <text:p text:style-name="P11"><text:span text:style-name="T1">O ensino do futuro, a “</text:span><text:span text:style-name="T3">escola 2.0</text:span><text:span text:style-name="T1">” non se acada con solucións tecnolóxicas privativas que xeran dependencia tecnolóxica e foron creadas por empresas fóraneas acredoras de senten</text:span><text:change-start text:change-id="ct28285584"/><text:span text:style-name="T1">z</text:span><text:change-end text:change-id="ct28285584"/><text:change text:change-id="ct28285776"/><text:span text:style-name="T1">as firmes por múltiples causas en tribunais de todo o mundo, entre eles o da nosa </text:span><text:change-start text:change-id="ct28287808"/><text:span text:style-name="T1">C</text:span><text:change-end text:change-id="ct28287808"/><text:change text:change-id="ct28288000"/><text:span text:style-name="T1">omundade, a europea. Tal é o caso de Microsoft Corporation</text:span><text:span text:style-name="T9">®</text:span><text:span text:style-name="T1">.</text:span></text:p>
        </text:list-item>
        <text:list-item>
          <text:p text:style-name="P9">Apostar por software como o da empresa mencionada é privar de Ética <text:change text:change-id="ct28281920"/>o alumnado de <text:change-start text:change-id="ct28281392"/>P<text:change-end text:change-id="ct28281392"/><text:change text:change-id="ct28285968"/>rimaria e ignorar os valores que hai tra<text:change-start text:change-id="ct28284976"/>s <text:change-end text:change-id="ct28284976"/><text:change text:change-id="ct28286400"/>o SwL, <text:change text:change-id="ct28297824"/><text:s/>xustamente bas<text:change-start text:change-id="ct28289040"/>eado<text:change-end text:change-id="ct28289040"/><text:change text:change-id="ct28290208"/> na Ética. </text:p>
        </text:list-item>
        <text:list-item>
          <text:p text:style-name="P9">Porén, a ignorancia non é eximente de culpa nun responsable político que conta con medios máis ca suficientes para dirixirnos. Ignorar o seu programa político<text:note text:id="ftn3" text:note-class="footnote"><text:note-citation>3</text:note-citation><text:note-body><text:p text:style-name="Footnote"><text:a xlink:type="simple" xlink:href="http://www.psoe.es/download.do?id=37214"><text:span text:style-name="Citation"><text:span text:style-name="T4">Programa político do PSOE do ano 2004</text:span></text:span></text:a><text:span text:style-name="Citation"><text:span text:style-name="T4">.</text:span></text:span></text:p></text:note-body></text:note> e ao seu electorado, ao resto da cidadanía ou aos múltiples informes técnicos elaborados<text:note text:id="ftn4" text:note-class="footnote"><text:note-citation>4</text:note-citation><text:note-body><text:p text:style-name="Footnote">O propio <text:a xlink:type="simple" xlink:href="http://www.csi.map.es/csi/pg5s44.htm">Ministerio da Presidencia</text:a> así o sinala.</text:p></text:note-body></text:note> polos diversos organismos que vostede dirixe, déixan<text:change-start text:change-id="ct27179696"/>o<text:change-end text:change-id="ct27179696"/><text:change text:change-id="ct28282112"/> na situación de cómplice consciente, incumpridor, inconsecuente e sen o mínimo talante presumible para o seu cargo.</text:p>
        </text:list-item>
        <text:list-item>
          <text:p text:style-name="P11"><text:span text:style-name="T1">É irrenunciable o estrito cumprimento da Lei 30/2007 de </text:span><text:change text:change-id="ct28289232"/><text:change-start text:change-id="ct28288256"/><text:span text:style-name="T1">c</text:span><text:change-end text:change-id="ct28288256"/><text:span text:style-name="T1">ontratos do </text:span><text:change text:change-id="ct28285168"/><text:change-start text:change-id="ct28284224"/><text:span text:style-name="T1">s</text:span><text:change-end text:change-id="ct28284224"/><text:span text:style-name="T1">ector Público, a Lei 11/2007 de </text:span><text:change text:change-id="ct28300672"/><text:change-start text:change-id="ct28284416"/><text:span text:style-name="T1">a</text:span><text:change-end text:change-id="ct28284416"/><text:span text:style-name="T1">cceso </text:span><text:change text:change-id="ct28303424"/><text:change-start text:change-id="ct28285360"/><text:span text:style-name="T1">e</text:span><text:change-end text:change-id="ct28285360"/><text:span text:style-name="T1">lectrónico da </text:span><text:change text:change-id="ct28299936"/><text:change-start text:change-id="ct28299248"/><text:span text:style-name="T1">c</text:span><text:change-end text:change-id="ct28299248"/><text:span text:style-name="T1">idadanía aos </text:span><text:change text:change-id="ct28306560"/><text:change-start text:change-id="ct28305856"/><text:span text:style-name="T1">s</text:span><text:change-end text:change-id="ct28305856"/><text:span text:style-name="T1">ervizos </text:span><text:change text:change-id="ct28308256"/><text:change-start text:change-id="ct28309312"/><text:span text:style-name="T1">p</text:span><text:change-end text:change-id="ct28309312"/><text:span text:style-name="T1">úblicos ou o artigo 103 da propia Constitución </text:span><text:change text:change-id="ct28310336"/><text:change-start text:change-id="ct28311872"/><text:span text:style-name="T1">e</text:span><text:change-end text:change-id="ct28311872"/><text:span text:style-name="T1">spañola que invalidan calquera presunto “</text:span><text:span text:style-name="T3">acordo</text:span><text:span text:style-name="T3"><text:note text:id="ftn5" text:note-class="footnote"><text:note-citation>5</text:note-citation><text:note-body><text:p text:style-name="Footnote"><text:a xlink:type="simple" xlink:href="http://www.elpais.com/articulo/sociedad/Zapatero/lanza/digitalizacion/sistema/educativo/elpepusoc/20090430elpepusoc_10/Tes">Segundo o xornal El País</text:a> ““<text:span text:style-name="T6">si se cierra el acuerdo</text:span>” antes del 12 de mayo”</text:p></text:note-body></text:note></text:span><text:span text:style-name="T1">” previo con grupos empresariais. </text:span></text:p>
        </text:list-item>
        <text:list-item>
          <text:p text:style-name="P9">É irrenunciable ter en conta os dereitos básicos da cidadanía a unha educación de calidade e gratu<text:change-start text:change-id="ct28307056"/>í<text:change-end text:change-id="ct28307056"/><text:change text:change-id="ct28318224"/>ta durante o período obrigatorio e as posibilidades de desenvolvemento dun país con libre acceso ao coñecemento e a cultura. A cultura, Sr. <text:change-start text:change-id="ct28316944"/>p<text:change-end text:change-id="ct28316944"/><text:change text:change-id="ct28299488"/>residente, moito antes que un sector económico, é un dereito lexítimo.</text:p>
        </text:list-item>
        <text:list-item>
          <text:p text:style-name="P9">É irrenunciable para quen asinamos este documento que vostede faga valer as cualidades do SwL. Entre elas salientamos:</text:p>
          <text:list>
            <text:list-item>
              <text:p text:style-name="P9"><text:soft-page-break/>O SwL é ético </text:p>
            </text:list-item>
            <text:list-item>
              <text:p text:style-name="P9">O SwL outorga liberdades<text:note text:id="ftn6" text:note-class="footnote"><text:note-citation>6</text:note-citation><text:note-body><text:p text:style-name="Footnote">Saiba das catro liberdades que inclúe a <text:a xlink:type="simple" xlink:href="http://www.gnu.org/licenses/quick-guide-gplv3.html">GPL</text:a>, a licenza libre máis estendida.</text:p></text:note-body></text:note> a quen o usa</text:p>
            </text:list-item>
            <text:list-item>
              <text:p text:style-name="P11"><text:span text:style-name="T1">O SwL fomenta a </text:span>cooperación na busca do ben social</text:p>
            </text:list-item>
            <text:list-item>
              <text:p text:style-name="P9">É legal e fomenta a legalidade</text:p>
            </text:list-item>
            <text:list-item>
              <text:p text:style-name="P9">Está feito pola humanidade e para a humanidade</text:p>
            </text:list-item>
            <text:list-item>
              <text:p text:style-name="P9">Outorga total independencia tanto de fornecedor como de solución técnica</text:p>
            </text:list-item>
            <text:list-item>
              <text:p text:style-name="P9">Emprega formatos estándares abertos mundialmente recoñecidos</text:p>
            </text:list-item>
            <text:list-item>
              <text:p text:style-name="P9">Sen custe de licenzas</text:p>
            </text:list-item>
            <text:list-item>
              <text:p text:style-name="P9">Ofrece aforro económico</text:p>
            </text:list-item>
            <text:list-item>
              <text:p text:style-name="P9">É xerador de emprego endóxeno de alta cualificación<text:note text:id="ftn7" text:note-class="footnote"><text:note-citation>7</text:note-citation><text:note-body><text:p text:style-name="Footnote"><text:a xlink:type="simple" xlink:href="http://www.asolif.org/">ASOLIF</text:a> é a federación de asociacións empresariais especializadas en SwL que aglutina máis de 150 empresas.</text:p></text:note-body></text:note></text:p>
            </text:list-item>
            <text:list-item>
              <text:p text:style-name="P9">É completamente adaptable, tanto en tecnoloxía como economía ou cultura<text:note text:id="ftn8" text:note-class="footnote"><text:note-citation>8</text:note-citation><text:note-body><text:p text:style-name="Footnote">O SwL está adaptado ás diferentes culturas: traducido e enriquecido pola idiosincracia rexional.</text:p></text:note-body></text:note></text:p>
            </text:list-item>
            <text:list-item>
              <text:p text:style-name="P9">É completamente traducible ás linguas oficiais do Estado, tendo xa moitos máis programas traducidos <text:change-start text:change-id="ct28309664"/>que o<text:change-end text:change-id="ct28309664"/><text:change text:change-id="ct28287536"/> privativo</text:p>
            </text:list-item>
            <text:list-item>
              <text:p text:style-name="P9">Evita a desigualdade social local e mundial</text:p>
            </text:list-item>
            <text:list-item>
              <text:p text:style-name="P9">É serio<text:note text:id="ftn9" text:note-class="footnote"><text:note-citation>9</text:note-citation><text:note-body><text:p text:style-name="Footnote">O software atópase libre e legalmente dispoñible en centros tecnolóxicos, universidades, etc.</text:p></text:note-body></text:note>, doado e humano</text:p>
            </text:list-item>
            <text:list-item>
              <text:p text:style-name="P9">É competitivo e seguro<text:note text:id="ftn10" text:note-class="footnote"><text:note-citation>10</text:note-citation><text:note-body><text:p text:style-name="Footnote">Arredor do 90% dos <text:a xlink:type="simple" xlink:href="http://www.top500.org/">500 maiores supercomputadores</text:a> e o propio exército norteamericano usan tecnoloxías libres</text:p></text:note-body></text:note></text:p>
            </text:list-item>
            <text:list-item>
              <text:p text:style-name="P9">Dispón de desenvolvemento exponencial por ser libre e participativo</text:p>
            </text:list-item>
            <text:list-item>
              <text:p text:style-name="P9">É independente da cor política<text:note text:id="ftn11" text:note-class="footnote"><text:note-citation>11</text:note-citation><text:note-body><text:p text:style-name="Footnote">Gobernos de todo o espectro político están a adoptalo: Alemaña, Francia, Reino Unido, Brasil, Venezuela...</text:p></text:note-body></text:note></text:p>
            </text:list-item>
            <text:list-item>
              <text:p text:style-name="P9">A UE<text:note text:id="ftn12" text:note-class="footnote"><text:note-citation>12</text:note-citation><text:note-body><text:p text:style-name="Footnote">Reflectido <text:a xlink:type="simple" xlink:href="http://ec.europa.eu/idabc/servlets/Doc?id=32115">IDABC work programme 2005-2009</text:a></text:p></text:note-body></text:note> e a UNESCO<text:note text:id="ftn13" text:note-class="footnote"><text:note-citation>13</text:note-citation><text:note-body><text:p text:style-name="Footnote">Até dispón dun <text:a xlink:type="simple" xlink:href="http://www.unesco.org/webworld/portal_freesoft">portal exclusivo adicado ao SwL</text:a></text:p></text:note-body></text:note>, entroutras, recomendan o seu uso</text:p>
            </text:list-item>
            <text:list-item>
              <text:p text:style-name="P9">etc<text:change-start text:change-id="ct27182544"/>.<text:change-end text:change-id="ct27182544"/></text:p>
            </text:list-item>
          </text:list>
        </text:list-item>
      </text:list>
      <text:p text:style-name="P3"><text:soft-page-break/><text:span text:style-name="T1">Sr. </text:span><text:change-start text:change-id="ct28312832"/><text:span text:style-name="T1">p</text:span><text:change-end text:change-id="ct28312832"/><text:change text:change-id="ct28308896"/><text:span text:style-name="T1">residente, quen asinamos este documento esiximos unha educación pública con tecnoloxías e coñecementos libres, </text:span>e non con software privativo como apuntan estas informacións<text:change-start text:change-id="ct28300864"/>;<text:change-end text:change-id="ct28300864"/><text:change text:change-id="ct28301056"/> nin sequera como opción é admisible o software privativo.</text:p>
      <text:p text:style-name="P1">Por todo <text:change-start text:change-id="ct28066224"/>isto<text:change-end text:change-id="ct28066224"/><text:change text:change-id="ct28304112"/> apelamos <text:change-start text:change-id="ct28312304"/>a <text:change-end text:change-id="ct28312304"/>que vostede <text:change text:change-id="ct28279680"/>mos<text:change-start text:change-id="ct28318416"/>tre<text:change-end text:change-id="ct28318416"/><text:change text:change-id="ct28282832"/> a valentía necesaria para anticiparse ao inevitable: a liberdade acabará impoñéndose.</text:p>
      <text:p text:style-name="P1"/>
      <text:p text:style-name="P1"><text:tab/>Asinamos,</text:p>
      <text:p text:style-name="P7"><text:a xlink:type="simple" xlink:href="http://istononvai.org/sinaturas" office:target-frame-name="_blank" xlink:show="new">http://istononvai.org/sinaturas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Bitstream Vera Sans" svg:font-family="'Bitstream Vera Sans'"/>
    <style:font-face style:name="OpenSymbol" svg:font-family="OpenSymbol"/>
    <style:font-face style:name="Bitstream Vera Sans2" svg:font-family="'Bitstream Vera Sans'" style:font-family-generic="swiss" style:font-pitch="variable"/>
    <style:font-face style:name="Bitstream Vera Sans1" svg:font-family="'Bitstream Vera Sans'" style:font-adornments="Negrita" style:font-family-generic="swiss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gl" fo:country="ES" style:letter-kerning="true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gl" fo:country="ES" style:letter-kerning="true" style:font-name-asian="DejaVu Sans" style:font-size-asian="10.5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3cm" fo:margin-bottom="0cm" fo:line-height="150%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itle" style:family="paragraph" style:parent-style-name="Standard" style:next-style-name="Text_20_body" style:class="chapter">
      <style:paragraph-properties fo:margin-top="0.319cm" fo:margin-bottom="0.31cm" fo:text-align="center" style:justify-single-word="false" fo:keep-with-next="always"/>
      <style:text-properties style:font-name="Bitstream Vera Sans1" fo:font-size="26pt" fo:font-weight="normal" style:font-name-asian="DejaVu Sans" style:font-size-asian="14pt" style:font-name-complex="DejaVu Sans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6pt" fo:font-style="normal" fo:font-weight="normal" style:font-size-asian="14pt" style:font-style-asian="italic" style:font-weight-asian="normal" style:font-size-complex="14pt" style:font-style-complex="italic" style:font-weight-complex="normal"/>
    </style:style>
    <style:style style:name="List" style:family="paragraph" style:parent-style-name="Text_20_body" style:class="list">
      <style:text-properties style:font-name="Bitstream Vera Sans" fo:font-size="11pt"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font-size="11pt" style:font-size-asian="12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8pt" style:font-size-asian="10pt" style:font-size-complex="10pt"/>
    </style:style>
    <style:style style:name="Título1" style:family="paragraph" style:parent-style-name="Title" style:next-style-name="Standard" style:master-page-name="">
      <style:paragraph-properties fo:margin-left="0.199cm" fo:margin-right="0cm" fo:margin-top="0.921cm" fo:margin-bottom="0.409cm" fo:text-align="start" style:justify-single-word="false" fo:text-indent="0cm" style:auto-text-indent="false" style:page-number="auto"/>
      <style:text-properties fo:font-size="16pt" fo:font-weight="normal"/>
    </style:style>
    <style:style style:name="Citation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7cm" fo:margin-bottom="1.7cm" fo:margin-left="1.7cm" fo:margin-right="1.7cm" style:shadow="none" fo:background-color="transparent" style:writing-mode="lr-tb" style:footnote-max-height="0cm">
        <style:background-image/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09-05-06T18:28:06</meta:creation-date>
    <dc:title>persoal</dc:title>
    <meta:editing-duration>PT04H46M16S</meta:editing-duration>
    <meta:editing-cycles>17</meta:editing-cycles>
    <meta:generator>OpenOffice.org/3.1$Unix OpenOffice.org_project/310m11$Build-9399</meta:generator>
    <meta:initial-creator>Roberto Brenlla</meta:initial-creator>
    <dc:date>2009-05-08T20:25:40</dc:date>
    <dc:creator>Miguel Bouzada</dc:creator>
    <meta:document-statistic meta:table-count="0" meta:image-count="0" meta:object-count="0" meta:page-count="4" meta:paragraph-count="85" meta:word-count="1035" meta:character-count="6270"/>
    <meta:user-defined meta:name="Información 1"/>
    <meta:user-defined meta:name="Información 2"/>
    <meta:user-defined meta:name="Información 3"/>
    <meta:user-defined meta:name="Información 4"/>
    <meta:template xlink:type="simple" xlink:actuate="onRequest" xlink:title="persoal" xlink:href="/tmp/.openoffice.org/3/user/template/persoal.ott" meta:date="2009-05-06T18:28:06"/>
  </office:meta>
</office:document-meta>
</file>