
<file path=META-INF/manifest.xml><?xml version="1.0" encoding="utf-8"?>
<manifest:manifest xmlns:manifest="urn:oasis:names:tc:opendocument:xmlns:manifest:1.0">
  <manifest:file-entry manifest:media-type="application/vnd.oasis.opendocument.text" manifest:version="1.2" manifest:full-path="/"/>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xml-odf-interop:xmlns:field:1.0" xmlns:formx="urn:openoffice:names:experimental:ooxml-odf-interop:xmlns:form:1.0" office:version="1.2">
  <office:scripts/>
  <office:font-face-decls>
    <style:font-face style:name="Bitstream Vera Sans" svg:font-family="'Bitstream Vera Sans'"/>
    <style:font-face style:name="Bitstream Vera Sans2" svg:font-family="'Bitstream Vera Sans'" style:font-family-generic="swiss" style:font-pitch="variable"/>
    <style:font-face style:name="Bitstream Vera Sans1" svg:font-family="'Bitstream Vera Sans'" style:font-adornments="Negrit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line-height="150%" fo:text-align="justify" style:justify-single-word="false"/>
      <style:text-properties style:font-name="Bitstream Vera Sans2" fo:font-size="11pt" style:font-size-asian="11pt" style:font-size-complex="11pt"/>
    </style:style>
    <style:style style:name="P2" style:family="paragraph" style:parent-style-name="Standard">
      <style:paragraph-properties fo:line-height="150%" fo:text-align="justify" style:justify-single-word="false"/>
      <style:text-properties style:font-name="Bitstream Vera Sans2" fo:font-size="11pt" style:font-size-asian="9.60000038146973pt" style:font-size-complex="11pt"/>
    </style:style>
    <style:style style:name="T1" style:family="text">
      <style:text-properties fo:font-style="normal" style:font-style-asian="normal" style:font-style-complex="normal"/>
    </style:style>
    <style:style style:name="T2" style:family="text">
      <style:text-properties style:text-underline-style="solid" style:text-underline-width="auto" style:text-underline-color="font-color"/>
    </style:style>
    <style:style style:name="T3" style:family="text">
      <style:text-properties fo:font-style="italic" style:font-style-asian="italic" style:font-style-complex="italic"/>
    </style:style>
    <style:style style:name="T4" style:family="text">
      <style:text-properties fo:font-style="italic" fo:font-weight="bold" style:font-style-asian="italic" style:font-weight-asian="bold" style:font-style-complex="italic" style:font-weight-complex="bold"/>
    </style:style>
    <style:style style:name="T5" style:family="text">
      <style:text-properties fo:font-style="italic" fo:font-weight="normal" style:font-style-asian="italic" style:font-weight-asian="normal" style:font-style-complex="italic"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itle">Por la Ética en la Enseñanza Pública</text:p>
      <text:p text:style-name="Subtitle">A favor de tecnologías y conocimientos libres</text:p>
      <text:p text:style-name="Título1">Introducción</text:p>
      <text:p text:style-name="P1">El trabajo de las gentes que promueven el Software Libre (en adelante SwL) desempeña un papel crucial en la preservación de las libertades esenciales en el presente entorno digital, tanto en el que alcanza a los valores éticos de la compartición del conocimiento como en la superación de la brecha digital gracias al empleo de tecnologías libres con las que es posible eliminarlas. Constituye también una oportunidad para nuestra independencia tecnológica y nuestra competitividad en el mundo.</text:p>
      <text:p text:style-name="Standard">Difundir el SwL en la enseñanza primaria es impregnare valores éticos de incuestionable valía pues el SwL es un bien común, <text:span text:style-name="T2">hecho por la humanidad y para la humanidad</text:span>. Además elíminanse dependencias tecnológicas con empresas foráneas que, de comenzar en la enseñanza primaria, han perdurar al largo de la vida de nuestro alumnado en las siguientes etapas.</text:p>
      <text:p text:style-name="P1">De hecho usted, D. José Luis Rodríguez Zapatero, actual presidente del gobierno de España, prometió <text:span text:style-name="T5">Impulsar la </text:span><text:span text:style-name="T4">implantación de software libre</text:span><text:span text:style-name="T5"> de código abierto en él </text:span><text:span text:style-name="T4">sistema educativo</text:span> así como <text:span text:style-name="T5">Impulsar un amplio programa para elaborar, recopilar y difundir materiales curriculares y de apoyo </text:span><text:span text:style-name="T4">al profesorado en soporte informático y software libre</text:span> en el programa electoral del PSOE ya en el año 2004<text:note text:id="ftn1" text:note-class="footnote"><text:note-citation>1</text:note-citation><text:note-body><text:p text:style-name="Footnote"><text:a xlink:type="simple" xlink:href="http://www.psoe.es/download.do?id=37214"><text:span text:style-name="Citation"><text:span text:style-name="T1">Programa político del PSOE del año 2004</text:span></text:span></text:a><text:span text:style-name="Citation"><text:span text:style-name="T1">.</text:span></text:span></text:p></text:note-body></text:note>. Tal promesa electoral se pode encontrar también nos demás partidos políticos. Muchos de estos están a poner en cumplimiento tales promesas con abundantes casos de éxito. Entre ellos cabe señalar las comunidades autónomas de Extremadura y Andalucía (ambas gobernadas ponerlo PSOE), Valencia (gobernada ponerlo PP), los varios ayuntamientos y diputaciones provinciales de todos los colores políticos o gobiernos de países.</text:p>
      <text:p text:style-name="P1">Por diversos medios de comunicación se sabe de la plausible medida que procura la necesaria digitalización del alumnado de enseñanza primaria. Quien firmamos este documento entendemos que tal medida sólo es posible se con irlo se emplea SwL. </text:p>
      <text:p text:style-name="P1">Para más detalles, se ruega leer el adjunto a este documento.</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Bitstream Vera Sans" svg:font-family="'Bitstream Vera Sans'"/>
    <style:font-face style:name="Bitstream Vera Sans2" svg:font-family="'Bitstream Vera Sans'" style:font-family-generic="swiss" style:font-pitch="variable"/>
    <style:font-face style:name="Bitstream Vera Sans1" svg:font-family="'Bitstream Vera Sans'" style:font-adornments="Negrit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gl"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gl"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3cm" fo:margin-bottom="0cm" fo:line-height="150%"/>
    </style:style>
    <style:style style:name="Title" style:family="paragraph" style:parent-style-name="Standard" style:next-style-name="Text_20_body" style:class="text">
      <style:paragraph-properties fo:margin-top="0.319cm" fo:margin-bottom="0.31cm" fo:text-align="center" style:justify-single-word="false" fo:keep-with-next="always"/>
      <style:text-properties style:font-name="Bitstream Vera Sans1" fo:font-size="26pt" fo:font-weight="normal"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6pt" fo:font-style="normal" fo:font-weight="normal" style:font-size-asian="14pt" style:font-style-asian="italic" style:font-weight-asian="normal" style:font-size-complex="14pt" style:font-style-complex="italic" style:font-weight-complex="normal"/>
    </style:style>
    <style:style style:name="List" style:family="paragraph" style:parent-style-name="Text_20_body" style:class="list">
      <style:text-properties style:font-name="Bitstream Vera Sans" fo:font-size="11pt" style:font-size-asian="12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fo:font-size="11pt" style:font-size-asian="12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8pt" style:font-size-asian="10pt" style:font-size-complex="10pt"/>
    </style:style>
    <style:style style:name="Título1" style:family="paragraph" style:parent-style-name="Title" style:next-style-name="Standard" style:master-page-name="">
      <style:paragraph-properties fo:margin-left="0.199cm" fo:margin-right="0cm" fo:margin-top="0.921cm" fo:margin-bottom="0.409cm" fo:text-align="start" style:justify-single-word="false" fo:text-indent="0cm" style:auto-text-indent="false" style:page-number="auto"/>
      <style:text-properties fo:font-size="16pt" fo:font-weight="normal"/>
    </style:style>
    <style:style style:name="Citation"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7cm" fo:margin-bottom="1.7cm" fo:margin-left="1.7cm" fo:margin-right="1.7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5-06T18:28:06</meta:creation-date>
    <dc:title>persoal</dc:title>
    <meta:editing-duration>PT03H09M57S</meta:editing-duration>
    <meta:editing-cycles>10</meta:editing-cycles>
    <meta:generator>OpenOffice.org/3.0$Unix OpenOffice.org_project/300m15$Build-9379</meta:generator>
    <meta:initial-creator>Roberto Brenlla</meta:initial-creator>
    <dc:date>2009-05-07T12:26:50</dc:date>
    <meta:document-statistic meta:table-count="0" meta:image-count="0" meta:object-count="0" meta:page-count="1" meta:paragraph-count="9" meta:word-count="330" meta:character-count="2106"/>
    <meta:user-defined meta:name="Información 1"/>
    <meta:user-defined meta:name="Información 2"/>
    <meta:user-defined meta:name="Información 3"/>
    <meta:user-defined meta:name="Información 4"/>
    <meta:template xlink:type="simple" xlink:actuate="onRequest" xlink:title="persoal" xlink:href="../.openoffice.org/3/user/template/persoal.ott" meta:date="2009-05-06T18:28:06"/>
  </office:meta>
</office:document-meta>
</file>