
<file path=META-INF/manifest.xml><?xml version="1.0" encoding="utf-8"?>
<manifest:manifest xmlns:manifest="urn:oasis:names:tc:opendocument:xmlns:manifest:1.0">
  <manifest:file-entry manifest:media-type="application/vnd.oasis.opendocument.text" manifest:version="1.2" manifest:full-path="/"/>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xml-odf-interop:xmlns:field:1.0" xmlns:formx="urn:openoffice:names:experimental:ooxml-odf-interop:xmlns:form:1.0" office:version="1.2">
  <office:scripts/>
  <office:font-face-decls>
    <style:font-face style:name="Bitstream Vera Sans" svg:font-family="'Bitstream Vera Sans'"/>
    <style:font-face style:name="OpenSymbol" svg:font-family="OpenSymbol"/>
    <style:font-face style:name="Times New Roman" svg:font-family="'Times New Roman'" style:font-family-generic="roman" style:font-pitch="variable"/>
    <style:font-face style:name="Bitstream Vera Sans2" svg:font-family="'Bitstream Vera Sans'" style:font-family-generic="swiss" style:font-pitch="variable"/>
    <style:font-face style:name="Bitstream Vera Sans1" svg:font-family="'Bitstream Vera Sans'" style:font-adornments="Negrita" style:font-family-generic="swiss"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line-height="150%" fo:text-align="justify" style:justify-single-word="false"/>
      <style:text-properties style:font-name="Bitstream Vera Sans2" fo:font-size="11pt" style:font-size-asian="11pt" style:font-size-complex="11pt"/>
    </style:style>
    <style:style style:name="P2" style:family="paragraph" style:parent-style-name="Standard">
      <style:paragraph-properties fo:line-height="150%" fo:text-align="justify" style:justify-single-word="false" fo:break-before="page"/>
      <style:text-properties style:font-name="Bitstream Vera Sans2" fo:font-size="11pt" style:font-size-asian="11pt" style:font-size-complex="11pt"/>
    </style:style>
    <style:style style:name="P3" style:family="paragraph" style:parent-style-name="Standard" style:list-style-name="L1">
      <style:paragraph-properties fo:line-height="150%" fo:text-align="justify" style:justify-single-word="false"/>
    </style:style>
    <style:style style:name="P4" style:family="paragraph" style:parent-style-name="Standard" style:list-style-name="L1">
      <style:paragraph-properties fo:line-height="150%" fo:text-align="justify" style:justify-single-word="false"/>
      <style:text-properties style:font-name="Bitstream Vera Sans2" fo:font-size="11pt" style:font-size-asian="11pt" style:font-size-complex="11pt"/>
    </style:style>
    <style:style style:name="T1" style:family="text">
      <style:text-properties style:font-name="Bitstream Vera Sans2" fo:font-size="11pt" style:font-size-asian="11pt" style:font-size-complex="11pt"/>
    </style:style>
    <style:style style:name="T2" style:family="text">
      <style:text-properties style:font-name="Bitstream Vera Sans2" fo:font-size="11pt" fo:font-style="italic" style:font-size-asian="11pt" style:font-style-asian="italic" style:font-size-complex="11pt" style:font-style-complex="italic"/>
    </style:style>
    <style:style style:name="T3" style:family="text">
      <style:text-properties fo:font-style="normal" style:font-style-asian="normal" style:font-style-complex="normal"/>
    </style:style>
    <style:style style:name="T4" style:family="text">
      <style:text-properties fo:font-style="italic" style:font-style-asian="italic" style:font-style-complex="italic"/>
    </style:style>
    <style:style style:name="T5" style:family="text">
      <style:text-properties style:font-name="Nimbus Sans L" fo:font-size="11pt" style:font-size-asian="11pt" style:font-size-complex="11pt"/>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itle">Por la Ética en la Enseñanza Pública</text:p>
      <text:p text:style-name="Subtitle">A favor de tecnologías y conocimientos libres</text:p>
      <text:p text:style-name="Título1">Ampliación</text:p>
      <text:p text:style-name="P1">Si lo señalado en algunos medios de comunicación consultados<text:note text:id="ftn1" text:note-class="footnote"><text:note-citation>1</text:note-citation><text:note-body><text:p text:style-name="Footnote">Uno de los cuales pode ser este del periódico Él País titulado ?<text:a xlink:type="simple" xlink:href="http://www.elpais.com/articulo/sociedad/Zapatero/lanza/digitalizacion/sistema/educativo/elpepusoc/20090430elpepusoc_10/Tes">Zapatero se lanza la lana digitalización de él sistema educativo</text:a>?</text:p></text:note-body></text:note> están en el cierto, usted, D. José Luis Rodríguez Zapatero, presidente del Estado español, estará a punto de cometer una serie de errores de gravísima índole:</text:p>
      <text:list xml:id="list1124570313" text:style-name="L1">
        <text:list-item>
          <text:p text:style-name="P3"><text:span text:style-name="T1">La enseñanza del futuro, la ?</text:span><text:span text:style-name="T2">escuela 2.0</text:span><text:span text:style-name="T1">? como definió la anterior ministra de Educación, Dª Mercedes Cabrera, en su última intervención en el Congreso de los Diputados no se consigue con soluciones tecnológicas privativas que generan dependencia tecnológica y fueron creadas por empresas fóraneas acreedoras de sentencias firmes por múltiples causas en tribunales de todo el mundo, entre ellos lo de nuestra comundade, la europea. Tal es el caso de Microsoft Corporation</text:span><text:span text:style-name="T5">®</text:span><text:span text:style-name="T1">.</text:span></text:p>
        </text:list-item>
        <text:list-item>
          <text:p text:style-name="P4">Apostar por software como lo de la empresa mencionada es privare de Ética al alumnado de primaria e ignorar los valores que hay tralo SwL, lo cual justamente se basa en la Ética. </text:p>
        </text:list-item>
        <text:list-item>
          <text:p text:style-name="P4">Sin embargo, la ignorancia no es eximente de culpa en un responsable político que cuenta con medios más que suficientes para dirigirnos. Ignorar su programa político<text:note text:id="ftn2" text:note-class="footnote"><text:note-citation>2</text:note-citation><text:note-body><text:p text:style-name="Footnote"><text:a xlink:type="simple" xlink:href="http://www.psoe.es/download.do?id=37214"><text:span text:style-name="Citation"><text:span text:style-name="T3">Programa político del PSOE del año 2004</text:span></text:span></text:a><text:span text:style-name="Citation"><text:span text:style-name="T3">.</text:span></text:span></text:p></text:note-body></text:note> y a su electorado, al resto de la ciudadanía o a los múltiples informes técnicos elaborados polos diversos organismos que usted dirige, le dejan en la situación de cómplice consciente, incumpridor, inconsecuente y sin lo mínimo talante presumible para su cargo.</text:p>
        </text:list-item>
        <text:list-item>
          <text:p text:style-name="P3"><text:span text:style-name="T1">ES irrenunciable el estricto cumplimiento de la Ley 30/2007 de Contratos del Sector Público, la Ley 11/2007 de Acceso Electrónico de la Ciudadanía a los Servicios Públicos o el artículo 103 de la propia Constitución Española que invalidan cualquier presunto ?</text:span><text:span text:style-name="T2">acuerdo</text:span><text:span text:style-name="T2"><text:note text:id="ftn3" text:note-class="footnote"><text:note-citation>3</text:note-citation><text:note-body><text:p text:style-name="Footnote"><text:a xlink:type="simple" xlink:href="http://www.elpais.com/articulo/sociedad/Zapatero/lanza/digitalizacion/sistema/educativo/elpepusoc/20090430elpepusoc_10/Tes">Segundo el periódico Él País</text:a> ??<text:span text:style-name="T4">sí se cierra él acuerdo</text:span>? antes de él 12 de mayo?</text:p></text:note-body></text:note></text:span><text:span text:style-name="T1">? previo con grupos empresariales. </text:span></text:p>
        </text:list-item>
        <text:list-item>
          <text:p text:style-name="P4">ES irrenunciable tener en cuenta los derechos básicos de la ciudadanía a una <text:soft-page-break/>educación de calidad y gratuita durante el período obligatorio y las posibilidades de desarrollo de un país con libre acceso al conocimiento y la cultura. La cultura, Sr. Zapatero, mucho antes que un sector económico, es un derecho legítimo.</text:p>
        </text:list-item>
        <text:list-item>
          <text:p text:style-name="P4">ES irrenunciable para quien firmamos este documento que usted haga valer las cualidades del SwL. Entre ellas destacamos:</text:p>
          <text:list>
            <text:list-item>
              <text:p text:style-name="P4">O Swl es ético pues otorga libertades<text:note text:id="ftn4" text:note-class="footnote"><text:note-citation>4</text:note-citation><text:note-body><text:p text:style-name="Footnote">Sepa de las cuatro libertades que incluye la GPL , la licencia libre más extendida.</text:p></text:note-body></text:note> la quien lo usa</text:p>
            </text:list-item>
            <text:list-item>
              <text:p text:style-name="P4">ES legal y fomenta la legalidad</text:p>
            </text:list-item>
            <text:list-item>
              <text:p text:style-name="P4">Está hecho por la humanidad y para la humanidad, es participativo y donado</text:p>
            </text:list-item>
            <text:list-item>
              <text:p text:style-name="P4">Otorga total independencia tanto de fornecedor como de solución técnica</text:p>
            </text:list-item>
            <text:list-item>
              <text:p text:style-name="P4">Emplea formatos estándares abiertos mundialmente reconocidos</text:p>
            </text:list-item>
            <text:list-item>
              <text:p text:style-name="P4">Sien cueste de licencias</text:p>
            </text:list-item>
            <text:list-item>
              <text:p text:style-name="P4">Ofrece ahorro económico</text:p>
            </text:list-item>
            <text:list-item>
              <text:p text:style-name="P4">ES generador de empleo endóxeno de alta calificación<text:note text:id="ftn5" text:note-class="footnote"><text:note-citation>5</text:note-citation><text:note-body><text:p text:style-name="Footnote"><text:a xlink:type="simple" xlink:href="http://www.asolif.org/">ASOLIF</text:a> es la federación de asociaciones empresariales especializadas en SwL que aglutina más de 150 empresas.</text:p></text:note-body></text:note></text:p>
            </text:list-item>
            <text:list-item>
              <text:p text:style-name="P4">ES completamente adaptable, tanto en tecnología como economía o cultura<text:note text:id="ftn6" text:note-class="footnote"><text:note-citation>6</text:note-citation><text:note-body><text:p text:style-name="Footnote">O Swl está adaptado a las diferentes culturas: traducido y enriquecido por la idiosincracia regional.</text:p></text:note-body></text:note></text:p>
            </text:list-item>
            <text:list-item>
              <text:p text:style-name="P4">Evita la desigualdad social local y mundial</text:p>
            </text:list-item>
            <text:list-item>
              <text:p text:style-name="P4">ES serio<text:note text:id="ftn7" text:note-class="footnote"><text:note-citation>7</text:note-citation><text:note-body><text:p text:style-name="Footnote">El software se encuentra libre y legalmente disponible en centros tecnológicos, universidades, etc.</text:p></text:note-body></text:note></text:p>
            </text:list-item>
            <text:list-item>
              <text:p text:style-name="P4">ES competitivo y seguro<text:note text:id="ftn8" text:note-class="footnote"><text:note-citation>8</text:note-citation><text:note-body><text:p text:style-name="Footnote">Alrededor del 90% de los <text:a xlink:type="simple" xlink:href="http://www.top500.org/">500 mayores supercomputadores</text:a> y el propio ejército norteamericano usan tecnologías libres</text:p></text:note-body></text:note></text:p>
            </text:list-item>
            <text:list-item>
              <text:p text:style-name="P4">Dispone de desarrollo exponencial por ser libre y participativo</text:p>
            </text:list-item>
            <text:list-item>
              <text:p text:style-name="P4">ES independiente del color político<text:note text:id="ftn9" text:note-class="footnote"><text:note-citation>9</text:note-citation><text:note-body><text:p text:style-name="Footnote">Gobiernos de todo el espectro político están a adoptarlo: Alemania, Francia, Reino Unido, Brasil, Venezuela...</text:p></text:note-body></text:note></text:p>
            </text:list-item>
            <text:list-item>
              <text:p text:style-name="P4">A Ue recomienda su uso</text:p>
            </text:list-item>
            <text:list-item>
              <text:p text:style-name="P4">etc</text:p>
            </text:list-item>
          </text:list>
        </text:list-item>
      </text:list>
      <text:p text:style-name="P1"/>
      <text:p text:style-name="P2">Sr. Presidente, quien firmamos este documento exigimos una educación pública con tecnologías y conocimientos libres ponerlo cual apelamos que usted muestre la valentía necesaria para anticiparse al inevitable: la libertad acabará imponiéndose.</text:p>
      <text:p text:style-name="P1"/>
      <text:p text:style-name="P1"><text:tab/>Firmamos, </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Bitstream Vera Sans" svg:font-family="'Bitstream Vera Sans'"/>
    <style:font-face style:name="OpenSymbol" svg:font-family="OpenSymbol"/>
    <style:font-face style:name="Times New Roman" svg:font-family="'Times New Roman'" style:font-family-generic="roman" style:font-pitch="variable"/>
    <style:font-face style:name="Bitstream Vera Sans2" svg:font-family="'Bitstream Vera Sans'" style:font-family-generic="swiss" style:font-pitch="variable"/>
    <style:font-face style:name="Bitstream Vera Sans1" svg:font-family="'Bitstream Vera Sans'" style:font-adornments="Negrita" style:font-family-generic="swiss"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1pt" fo:language="gl"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gl"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3cm" fo:margin-bottom="0cm" fo:line-height="150%"/>
    </style:style>
    <style:style style:name="Title" style:family="paragraph" style:parent-style-name="Standard" style:next-style-name="Text_20_body" style:class="text">
      <style:paragraph-properties fo:margin-top="0.319cm" fo:margin-bottom="0.31cm" fo:text-align="center" style:justify-single-word="false" fo:keep-with-next="always"/>
      <style:text-properties style:font-name="Bitstream Vera Sans1" fo:font-size="26pt" fo:font-weight="normal"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6pt" fo:font-style="normal" fo:font-weight="normal" style:font-size-asian="14pt" style:font-style-asian="italic" style:font-weight-asian="normal" style:font-size-complex="14pt" style:font-style-complex="italic" style:font-weight-complex="normal"/>
    </style:style>
    <style:style style:name="List" style:family="paragraph" style:parent-style-name="Text_20_body" style:class="list">
      <style:text-properties style:font-name="Bitstream Vera Sans" fo:font-size="11pt" style:font-size-asian="12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fo:font-size="11pt" style:font-size-asian="12pt"/>
    </style:style>
    <style:style style:name="Footnote" style:family="paragraph" style:parent-style-name="Standard" style:class="extra">
      <style:paragraph-properties fo:margin-left="0.499cm" fo:margin-right="0cm" fo:margin-top="0.101cm" fo:margin-bottom="0cm" fo:text-indent="-0.499cm" style:auto-text-indent="false" text:number-lines="false" text:line-number="0"/>
      <style:text-properties fo:font-size="8pt" style:font-size-asian="10pt" style:font-size-complex="10pt"/>
    </style:style>
    <style:style style:name="Título1" style:family="paragraph" style:parent-style-name="Title" style:next-style-name="Standard" style:master-page-name="">
      <style:paragraph-properties fo:margin-left="0.199cm" fo:margin-right="0cm" fo:margin-top="0.921cm" fo:margin-bottom="0.409cm" fo:text-align="start" style:justify-single-word="false" fo:text-indent="0cm" style:auto-text-indent="false" style:page-number="auto"/>
      <style:text-properties fo:font-size="16pt" fo:font-weight="normal"/>
    </style:style>
    <style:style style:name="Heading_20_1" style:display-name="Heading 1" style:family="paragraph" style:parent-style-name="Title" style:next-style-name="Text_20_body" style:class="text" style:default-outline-level="1">
      <style:text-properties style:font-name="Times New Roman" fo:font-size="24pt" fo:font-weight="bold" style:font-name-asian="DejaVu Sans" style:font-size-asian="24pt" style:font-weight-asian="bold" style:font-name-complex="DejaVu Sans" style:font-size-complex="24pt" style:font-weight-complex="bold"/>
    </style:style>
    <style:style style:name="Citation"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7cm" fo:margin-bottom="1.7cm" fo:margin-left="1.7cm" fo:margin-right="1.7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09-05-06T18:28:06</meta:creation-date>
    <dc:title>persoal</dc:title>
    <meta:editing-duration>PT05H57M42S</meta:editing-duration>
    <meta:editing-cycles>32</meta:editing-cycles>
    <meta:generator>OpenOffice.org/3.0$Unix OpenOffice.org_project/300m15$Build-9379</meta:generator>
    <meta:initial-creator>Roberto Brenlla</meta:initial-creator>
    <dc:date>2009-05-07T12:27:48</dc:date>
    <meta:document-statistic meta:table-count="0" meta:image-count="0" meta:object-count="0" meta:page-count="3" meta:paragraph-count="37" meta:word-count="641" meta:character-count="3933"/>
    <meta:user-defined meta:name="Información 1"/>
    <meta:user-defined meta:name="Información 2"/>
    <meta:user-defined meta:name="Información 3"/>
    <meta:user-defined meta:name="Información 4"/>
    <meta:template xlink:type="simple" xlink:actuate="onRequest" xlink:title="persoal" xlink:href="../.openoffice.org/3/user/template/persoal.ott" meta:date="2009-05-06T18:28:06"/>
  </office:meta>
</office:document-meta>
</file>